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0FB0000001D73D9CC01.png" manifest:media-type="image/png"/>
  <manifest:file-entry manifest:full-path="Pictures/10000001000000860000001DDC73F986.png" manifest:media-type="image/png"/>
  <manifest:file-entry manifest:full-path="Pictures/10000001000000E300000061CE563CC0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swiss"/>
    <style:font-face style:name="Noto Sans CJK SC" svg:font-family="'Noto Sans CJK SC'" style:font-family-generic="system" style:font-pitch="variable"/>
    <style:font-face style:name="Noto Sans1" svg:font-family="'Noto Sans'" style:font-family-generic="system" style:font-pitch="variable"/>
    <style:font-face style:name="Source Han Serif CN" svg:font-family="'Source Han Serif CN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 style:master-page-name="Standard">
      <style:paragraph-properties fo:margin-top="0in" fo:margin-bottom="0in" style:contextual-spacing="false" fo:line-height="0.1665in" fo:orphans="2" fo:widows="2" style:page-number="auto"/>
      <style:text-properties style:font-name="Calibri" fo:font-size="12pt" style:font-size-asian="12pt"/>
    </style:style>
    <style:style style:name="P2" style:family="paragraph" style:parent-style-name="Standard">
      <style:paragraph-properties fo:margin-top="0in" fo:margin-bottom="0in" style:contextual-spacing="false" fo:line-height="0.1665in" fo:orphans="2" fo:widows="2"/>
      <style:text-properties style:font-name="Calibri" fo:font-size="12pt" style:font-size-asian="12pt"/>
    </style:style>
    <style:style style:name="P3" style:family="paragraph" style:parent-style-name="Standard">
      <style:paragraph-properties fo:margin-top="0in" fo:margin-bottom="0.0118in" style:contextual-spacing="false" fo:line-height="0.1528in" fo:orphans="2" fo:widows="2"/>
      <style:text-properties style:font-name="Calibri" fo:font-size="11pt" style:font-size-asian="11pt"/>
    </style:style>
    <style:style style:name="P4" style:family="paragraph" style:parent-style-name="Standard">
      <style:paragraph-properties fo:margin-left="1.4957in" fo:margin-right="1.4626in" fo:margin-top="0in" fo:margin-bottom="0in" style:contextual-spacing="false" fo:line-height="100%" fo:orphans="0" fo:widows="0" fo:text-indent="1.5626in" style:auto-text-indent="false"/>
    </style:style>
    <style:style style:name="P5" style:family="paragraph" style:parent-style-name="Standard">
      <style:paragraph-properties fo:margin-left="1.9417in" fo:margin-right="-0.0138in" fo:margin-top="0in" fo:margin-bottom="0in" style:contextual-spacing="false" fo:line-height="100%" fo:orphans="0" fo:widows="0" fo:text-indent="0in" style:auto-text-indent="false"/>
    </style:style>
    <style:style style:name="P6" style:family="paragraph" style:parent-style-name="Standard">
      <style:paragraph-properties fo:margin-top="0in" fo:margin-bottom="0in" style:contextual-spacing="false" fo:line-height="0.1665in" fo:orphans="2" fo:widows="2"/>
      <style:text-properties style:font-name="Times New Roman" fo:font-size="12pt" style:font-size-asian="12pt"/>
    </style:style>
    <style:style style:name="P7" style:family="paragraph" style:parent-style-name="Standard">
      <style:paragraph-properties fo:margin-top="0in" fo:margin-bottom="0.0516in" style:contextual-spacing="false" fo:line-height="0.1665in" fo:orphans="2" fo:widows="2"/>
      <style:text-properties style:font-name="Times New Roman" fo:font-size="12pt" style:font-size-asian="12pt"/>
    </style:style>
    <style:style style:name="P8" style:family="paragraph" style:parent-style-name="Standard">
      <style:paragraph-properties fo:margin-left="1.6335in" fo:margin-right="-0.0138in" fo:margin-top="0in" fo:margin-bottom="0in" style:contextual-spacing="false" fo:line-height="100%" fo:orphans="0" fo:widows="0" fo:text-indent="0in" style:auto-text-indent="false"/>
    </style:style>
    <style:style style:name="P9" style:family="paragraph" style:parent-style-name="Standard">
      <style:paragraph-properties fo:margin-top="0in" fo:margin-bottom="0.0047in" style:contextual-spacing="false" fo:line-height="0.1665in" fo:orphans="2" fo:widows="2"/>
      <style:text-properties style:font-name="Times New Roman" fo:font-size="12pt" style:font-size-asian="12pt"/>
    </style:style>
    <style:style style:name="P10" style:family="paragraph" style:parent-style-name="Standard">
      <style:paragraph-properties fo:margin-left="4.4508in" fo:margin-right="-0.0138in" fo:margin-top="0in" fo:margin-bottom="0in" style:contextual-spacing="false" fo:line-height="100%" fo:orphans="0" fo:widows="0" fo:text-indent="0in" style:auto-text-indent="false"/>
    </style:style>
    <style:style style:name="P11" style:family="paragraph">
      <loext:graphic-properties draw:fill-color="#7f7f7f"/>
    </style:style>
    <style:style style:name="P12" style:family="paragraph">
      <loext:graphic-properties draw:fill-color="#2c2c2c"/>
    </style:style>
    <style:style style:name="P13" style:family="paragraph" style:parent-style-name="Standard">
      <style:paragraph-properties fo:margin-top="0in" fo:margin-bottom="0.0535in" style:contextual-spacing="false" fo:line-height="0.1665in" fo:orphans="2" fo:widows="2"/>
      <style:text-properties style:font-name="Times New Roman" fo:font-size="12pt" style:font-size-asian="12pt"/>
    </style:style>
    <style:style style:name="P14" style:family="paragraph" style:parent-style-name="Standard">
      <style:paragraph-properties fo:margin-left="0.0083in" fo:margin-right="-0.0354in" fo:margin-top="0in" fo:margin-bottom="0in" style:contextual-spacing="false" fo:line-height="104%" fo:orphans="0" fo:widows="0" fo:text-indent="0in" style:auto-text-indent="false"/>
    </style:style>
    <style:style style:name="P15" style:family="paragraph" style:parent-style-name="Standard">
      <style:paragraph-properties fo:margin-left="0.0083in" fo:margin-right="0.3807in" fo:margin-top="0.0165in" fo:margin-bottom="0in" style:contextual-spacing="false" fo:line-height="104%" fo:orphans="0" fo:widows="0" fo:text-indent="0in" style:auto-text-indent="false"/>
    </style:style>
    <style:style style:name="P16" style:family="paragraph" style:parent-style-name="Standard">
      <style:paragraph-properties fo:margin-right="-0.0354in" fo:margin-top="0in" fo:margin-bottom="0in" style:contextual-spacing="false" fo:line-height="104%" fo:orphans="0" fo:widows="0" fo:break-before="column"/>
    </style:style>
    <style:style style:name="P17" style:family="paragraph" style:parent-style-name="Standard">
      <style:paragraph-properties fo:margin-right="0.2472in" fo:margin-top="0.0165in" fo:margin-bottom="0in" style:contextual-spacing="false" fo:line-height="104%" fo:orphans="0" fo:widows="0"/>
    </style:style>
    <style:style style:name="P18" style:family="paragraph" style:parent-style-name="Standard">
      <style:paragraph-properties fo:margin-top="0in" fo:margin-bottom="0in" style:contextual-spacing="false" fo:line-height="0.1665in" fo:orphans="2" fo:widows="2" fo:break-before="column"/>
      <style:text-properties style:font-name="Times New Roman" fo:font-size="12pt" style:font-size-asian="12pt"/>
    </style:style>
    <style:style style:name="P19" style:family="paragraph" style:parent-style-name="Standard">
      <style:paragraph-properties fo:margin-top="0in" fo:margin-bottom="0.0335in" style:contextual-spacing="false" fo:line-height="0.1665in" fo:orphans="2" fo:widows="2"/>
      <style:text-properties style:font-name="Times New Roman" fo:font-size="12pt" style:font-size-asian="12pt"/>
    </style:style>
    <style:style style:name="P20" style:family="paragraph" style:parent-style-name="Standard">
      <style:paragraph-properties fo:margin-right="-0.0354in" fo:margin-top="0in" fo:margin-bottom="0in" style:contextual-spacing="false" fo:line-height="104%" fo:orphans="0" fo:widows="0"/>
    </style:style>
    <style:style style:name="P21" style:family="paragraph" style:parent-style-name="Standard">
      <style:paragraph-properties fo:margin-right="0.3161in" fo:margin-top="0in" fo:margin-bottom="0in" style:contextual-spacing="false" fo:line-height="108%" fo:orphans="0" fo:widows="0" fo:break-before="column"/>
    </style:style>
    <style:style style:name="P22" style:family="paragraph" style:parent-style-name="Standard">
      <style:paragraph-properties fo:margin-top="0in" fo:margin-bottom="0in" style:contextual-spacing="false" fo:line-height="0.011in" fo:orphans="2" fo:widows="2"/>
      <style:text-properties style:font-name="Calibri" fo:font-size="1pt" style:font-size-asian="1pt"/>
    </style:style>
    <style:style style:name="P23" style:family="paragraph" style:parent-style-name="Standard">
      <style:paragraph-properties fo:margin-left="0.0083in" fo:margin-right="-0.0138in" fo:margin-top="0in" fo:margin-bottom="0in" style:contextual-spacing="false" fo:line-height="104%" fo:orphans="0" fo:widows="0" fo:text-indent="0in" style:auto-text-indent="false"/>
    </style:style>
    <style:style style:name="P24" style:family="paragraph" style:parent-style-name="Standard">
      <style:paragraph-properties fo:margin-left="0.0083in" fo:margin-right="-0.0138in" fo:margin-top="0in" fo:margin-bottom="0in" style:contextual-spacing="false" fo:line-height="100%" fo:orphans="0" fo:widows="0" fo:text-indent="0in" style:auto-text-indent="false"/>
    </style:style>
    <style:style style:name="P25" style:family="paragraph" style:parent-style-name="Standard">
      <style:paragraph-properties fo:margin-right="0.5992in" fo:margin-top="0in" fo:margin-bottom="0in" style:contextual-spacing="false" fo:line-height="104%" fo:orphans="0" fo:widows="0" fo:break-before="column"/>
    </style:style>
    <style:style style:name="P26" style:family="paragraph" style:parent-style-name="Standard">
      <style:paragraph-properties fo:margin-top="0in" fo:margin-bottom="0.0091in" style:contextual-spacing="false" fo:line-height="0.0972in" fo:orphans="2" fo:widows="2"/>
      <style:text-properties style:font-name="Calibri" fo:font-size="7pt" style:font-size-asian="7pt"/>
    </style:style>
    <style:style style:name="P27" style:family="paragraph" style:parent-style-name="Standard">
      <style:paragraph-properties fo:margin-left="1.75in" fo:margin-right="-0.0138in" fo:margin-top="0in" fo:margin-bottom="0in" style:contextual-spacing="false" fo:line-height="100%" fo:orphans="0" fo:widows="0" fo:text-indent="0in" style:auto-text-indent="false"/>
    </style:style>
    <style:style style:name="P28" style:family="paragraph">
      <loext:graphic-properties draw:fill-color="#e6e6e6"/>
    </style:style>
    <style:style style:name="P29" style:family="paragraph" style:parent-style-name="Standard">
      <style:paragraph-properties fo:margin-top="0in" fo:margin-bottom="0.0165in" style:contextual-spacing="false" fo:line-height="0.1665in" fo:orphans="2" fo:widows="2"/>
      <style:text-properties style:font-name="Times New Roman" fo:font-size="12pt" style:font-size-asian="12pt"/>
    </style:style>
    <style:style style:name="P30" style:family="paragraph" style:parent-style-name="Standard">
      <style:paragraph-properties fo:margin-right="-0.0138in" fo:margin-top="0in" fo:margin-bottom="0in" style:contextual-spacing="false" fo:line-height="100%" fo:orphans="0" fo:widows="0"/>
    </style:style>
    <style:style style:name="P31" style:family="paragraph" style:parent-style-name="Standard">
      <style:paragraph-properties fo:margin-top="0in" fo:margin-bottom="0.0083in" style:contextual-spacing="false" fo:line-height="0.1665in" fo:orphans="2" fo:widows="2"/>
      <style:text-properties style:font-name="Times New Roman" fo:font-size="12pt" style:font-size-asian="12pt"/>
    </style:style>
    <style:style style:name="P32" style:family="paragraph" style:parent-style-name="Standard">
      <style:paragraph-properties fo:margin-right="-0.039in" fo:margin-top="0in" fo:margin-bottom="0in" style:contextual-spacing="false" fo:line-height="100%" fo:orphans="0" fo:widows="0" fo:text-indent="0.9835in" style:auto-text-indent="false"/>
    </style:style>
    <style:style style:name="P33" style:family="paragraph" style:parent-style-name="Standard">
      <style:paragraph-properties fo:margin-top="0in" fo:margin-bottom="0.0091in" style:contextual-spacing="false" fo:line-height="0.1665in" fo:orphans="2" fo:widows="2"/>
      <style:text-properties style:font-name="Times New Roman" fo:font-size="12pt" style:font-size-asian="12pt"/>
    </style:style>
    <style:style style:name="P34" style:family="paragraph" style:parent-style-name="Standard">
      <style:paragraph-properties fo:margin-right="-0.0374in" fo:margin-top="0in" fo:margin-bottom="0in" style:contextual-spacing="false" fo:line-height="100%" fo:orphans="0" fo:widows="0" fo:text-indent="0.9835in" style:auto-text-indent="false"/>
    </style:style>
    <style:style style:name="P35" style:family="paragraph" style:parent-style-name="Standard">
      <style:paragraph-properties fo:margin-right="-0.0409in" fo:margin-top="0in" fo:margin-bottom="0in" style:contextual-spacing="false" fo:line-height="100%" fo:orphans="0" fo:widows="0" fo:text-indent="0.9835in" style:auto-text-indent="false"/>
    </style:style>
    <style:style style:name="P36" style:family="paragraph" style:parent-style-name="Standard">
      <style:paragraph-properties fo:margin-top="0in" fo:margin-bottom="0in" style:contextual-spacing="false" fo:line-height="0.0835in" fo:orphans="2" fo:widows="2"/>
      <style:text-properties style:font-name="Times New Roman" fo:font-size="6pt" style:font-size-asian="6pt"/>
    </style:style>
    <style:style style:name="P37" style:family="paragraph" style:parent-style-name="Standard">
      <style:paragraph-properties fo:margin-right="-0.0134in" fo:margin-top="0in" fo:margin-bottom="0in" style:contextual-spacing="false" fo:line-height="100%" fo:text-align="justify" style:justify-single-word="false" fo:orphans="0" fo:widows="0" fo:text-indent="0.9835in" style:auto-text-indent="false"/>
    </style:style>
    <style:style style:name="P38" style:family="paragraph" style:parent-style-name="Standard">
      <style:paragraph-properties fo:margin-top="0in" fo:margin-bottom="0.0071in" style:contextual-spacing="false" fo:line-height="0.0835in" fo:orphans="2" fo:widows="2"/>
      <style:text-properties style:font-name="Times New Roman" fo:font-size="6pt" style:font-size-asian="6pt"/>
    </style:style>
    <style:style style:name="P39" style:family="paragraph" style:parent-style-name="Standard">
      <style:paragraph-properties fo:margin-left="0.8244in" fo:margin-right="-0.0138in" fo:margin-top="0in" fo:margin-bottom="0in" style:contextual-spacing="false" fo:line-height="100%" fo:orphans="0" fo:widows="0" fo:text-indent="0in" style:auto-text-indent="false">
        <style:tab-stops>
          <style:tab-stop style:position="4.1902in"/>
        </style:tab-stops>
      </style:paragraph-properties>
    </style:style>
    <style:style style:name="P40" style:family="paragraph" style:parent-style-name="Standard" style:master-page-name="Converted1">
      <style:paragraph-properties fo:margin-right="-0.0138in" fo:margin-top="0in" fo:margin-bottom="0in" style:contextual-spacing="false" fo:line-height="100%" fo:orphans="0" fo:widows="0" style:page-number="auto"/>
    </style:style>
    <style:style style:name="P41" style:family="paragraph" style:parent-style-name="Standard">
      <style:paragraph-properties fo:margin-top="0in" fo:margin-bottom="0.0008in" style:contextual-spacing="false" fo:line-height="0.0835in" fo:orphans="2" fo:widows="2"/>
      <style:text-properties style:font-name="Times New Roman" fo:font-size="6pt" style:font-size-asian="6pt"/>
    </style:style>
    <style:style style:name="P42" style:family="paragraph" style:parent-style-name="Standard">
      <style:paragraph-properties fo:margin-right="-0.0402in" fo:margin-top="0in" fo:margin-bottom="0in" style:contextual-spacing="false" fo:line-height="100%" fo:orphans="0" fo:widows="0" fo:text-indent="0.9835in" style:auto-text-indent="false"/>
    </style:style>
    <style:style style:name="P43" style:family="paragraph" style:parent-style-name="Standard">
      <style:paragraph-properties fo:margin-right="-0.0362in" fo:margin-top="0in" fo:margin-bottom="0in" style:contextual-spacing="false" fo:line-height="100%" fo:orphans="0" fo:widows="0" fo:text-indent="0.9835in" style:auto-text-indent="false"/>
    </style:style>
    <style:style style:name="P44" style:family="paragraph" style:parent-style-name="Standard">
      <style:paragraph-properties fo:margin-right="-0.0189in" fo:margin-top="0in" fo:margin-bottom="0in" style:contextual-spacing="false" fo:line-height="100%" fo:orphans="0" fo:widows="0" fo:text-indent="0.9835in" style:auto-text-indent="false"/>
    </style:style>
    <style:style style:name="P45" style:family="paragraph" style:parent-style-name="Standard">
      <style:paragraph-properties fo:margin-right="-0.028in" fo:margin-top="0in" fo:margin-bottom="0in" style:contextual-spacing="false" fo:line-height="100%" fo:orphans="0" fo:widows="0" fo:text-indent="0.9835in" style:auto-text-indent="false"/>
    </style:style>
    <style:style style:name="P46" style:family="paragraph" style:parent-style-name="Standard">
      <style:paragraph-properties fo:margin-left="0.9835in" fo:margin-right="-0.0138in" fo:margin-top="0in" fo:margin-bottom="0in" style:contextual-spacing="false" fo:line-height="100%" fo:orphans="0" fo:widows="0" fo:text-indent="0in" style:auto-text-indent="false"/>
    </style:style>
    <style:style style:name="P47" style:family="paragraph" style:parent-style-name="Standard">
      <style:paragraph-properties fo:margin-right="-0.0354in" fo:margin-top="0in" fo:margin-bottom="0in" style:contextual-spacing="false" fo:line-height="100%" fo:orphans="0" fo:widows="0" fo:text-indent="0.9835in" style:auto-text-indent="false"/>
    </style:style>
    <style:style style:name="P48" style:family="paragraph" style:parent-style-name="Standard">
      <style:paragraph-properties fo:margin-right="-0.0346in" fo:margin-top="0in" fo:margin-bottom="0in" style:contextual-spacing="false" fo:line-height="100%" fo:orphans="0" fo:widows="0" fo:text-indent="0.9835in" style:auto-text-indent="false"/>
    </style:style>
    <style:style style:name="P49" style:family="paragraph" style:parent-style-name="Standard">
      <style:paragraph-properties fo:margin-right="-0.0398in" fo:margin-top="0in" fo:margin-bottom="0in" style:contextual-spacing="false" fo:line-height="100%" fo:orphans="0" fo:widows="0" fo:text-indent="0.9835in" style:auto-text-indent="false"/>
    </style:style>
    <style:style style:name="P50" style:family="paragraph" style:parent-style-name="Standard">
      <style:paragraph-properties fo:margin-left="0.9417in" fo:margin-right="4.4252in" fo:margin-top="0in" fo:margin-bottom="0in" style:contextual-spacing="false" fo:line-height="143%" fo:text-align="right" style:justify-single-word="false" fo:orphans="0" fo:widows="0" fo:text-indent="0in" style:auto-text-indent="false"/>
    </style:style>
    <style:style style:name="P51" style:family="paragraph" style:parent-style-name="Standard">
      <style:paragraph-properties fo:margin-left="0.9835in" fo:margin-right="4.1236in" fo:margin-top="0in" fo:margin-bottom="0in" style:contextual-spacing="false" fo:line-height="143%" fo:orphans="0" fo:widows="0" fo:text-indent="0in" style:auto-text-indent="false"/>
    </style:style>
    <style:style style:name="P52" style:family="paragraph" style:parent-style-name="Standard">
      <style:paragraph-properties fo:margin-top="0in" fo:margin-bottom="0.0071in" style:contextual-spacing="false" fo:line-height="0.1665in" fo:orphans="2" fo:widows="2"/>
      <style:text-properties style:font-name="Times New Roman" fo:font-size="12pt" style:font-size-asian="12pt"/>
    </style:style>
    <style:style style:name="P53" style:family="paragraph" style:parent-style-name="Standard" style:master-page-name="Converted2">
      <style:paragraph-properties fo:margin-right="-0.0138in" fo:margin-top="0in" fo:margin-bottom="0in" style:contextual-spacing="false" fo:line-height="100%" fo:orphans="0" fo:widows="0" style:page-number="auto"/>
    </style:style>
    <style:style style:name="P54" style:family="paragraph" style:parent-style-name="Standard">
      <style:paragraph-properties fo:margin-right="-0.0252in" fo:margin-top="0in" fo:margin-bottom="0in" style:contextual-spacing="false" fo:line-height="100%" fo:orphans="0" fo:widows="0" fo:text-indent="0.9835in" style:auto-text-indent="false"/>
    </style:style>
    <style:style style:name="P55" style:family="paragraph" style:parent-style-name="Standard">
      <style:paragraph-properties fo:margin-right="-0.0366in" fo:margin-top="0in" fo:margin-bottom="0in" style:contextual-spacing="false" fo:line-height="100%" fo:orphans="0" fo:widows="0" fo:text-indent="0.9835in" style:auto-text-indent="false"/>
    </style:style>
    <style:style style:name="P56" style:family="paragraph" style:parent-style-name="Standard">
      <style:paragraph-properties fo:margin-right="-0.0236in" fo:margin-top="0in" fo:margin-bottom="0in" style:contextual-spacing="false" fo:line-height="100%" fo:orphans="0" fo:widows="0" fo:text-indent="0.9835in" style:auto-text-indent="false"/>
    </style:style>
    <style:style style:name="P57" style:family="paragraph" style:parent-style-name="Standard">
      <style:paragraph-properties fo:margin-right="-0.0291in" fo:margin-top="0in" fo:margin-bottom="0in" style:contextual-spacing="false" fo:line-height="100%" fo:orphans="0" fo:widows="0" fo:text-indent="0.9835in" style:auto-text-indent="false"/>
    </style:style>
    <style:style style:name="P58" style:family="paragraph" style:parent-style-name="Standard">
      <style:paragraph-properties fo:margin-left="1.1665in" fo:margin-right="-0.0138in" fo:margin-top="0in" fo:margin-bottom="0in" style:contextual-spacing="false" fo:line-height="100%" fo:orphans="0" fo:widows="0" fo:text-indent="0in" style:auto-text-indent="false"/>
    </style:style>
    <style:style style:name="P59" style:family="paragraph" style:parent-style-name="Standard">
      <style:paragraph-properties fo:margin-right="-0.0283in" fo:margin-top="0in" fo:margin-bottom="0in" style:contextual-spacing="false" fo:line-height="100%" fo:orphans="0" fo:widows="0" fo:text-indent="0.9835in" style:auto-text-indent="false"/>
    </style:style>
    <style:style style:name="P60" style:family="paragraph" style:parent-style-name="Standard">
      <style:paragraph-properties fo:margin-right="-0.0382in" fo:margin-top="0in" fo:margin-bottom="0in" style:contextual-spacing="false" fo:line-height="100%" fo:orphans="0" fo:widows="0" fo:text-indent="0.9835in" style:auto-text-indent="false"/>
    </style:style>
    <style:style style:name="P61" style:family="paragraph" style:parent-style-name="Standard">
      <style:paragraph-properties fo:margin-right="-0.0327in" fo:margin-top="0in" fo:margin-bottom="0in" style:contextual-spacing="false" fo:line-height="100%" fo:orphans="0" fo:widows="0" fo:text-indent="0.9835in" style:auto-text-indent="false"/>
    </style:style>
    <style:style style:name="P62" style:family="paragraph" style:parent-style-name="Standard">
      <style:paragraph-properties fo:margin-top="0in" fo:margin-bottom="0.0236in" style:contextual-spacing="false" fo:line-height="0.1665in" fo:orphans="2" fo:widows="2"/>
      <style:text-properties style:font-name="Times New Roman" fo:font-size="12pt" style:font-size-asian="12pt"/>
    </style:style>
    <style:style style:name="P63" style:family="paragraph" style:parent-style-name="Standard" style:master-page-name="Converted3">
      <style:paragraph-properties fo:margin-right="-0.0256in" fo:margin-top="0in" fo:margin-bottom="0in" style:contextual-spacing="false" fo:line-height="100%" fo:orphans="0" fo:widows="0" style:page-number="auto"/>
    </style:style>
    <style:style style:name="P64" style:family="paragraph" style:parent-style-name="Standard">
      <style:paragraph-properties fo:margin-right="-0.0264in" fo:margin-top="0in" fo:margin-bottom="0in" style:contextual-spacing="false" fo:line-height="100%" fo:orphans="0" fo:widows="0" fo:text-indent="0.9835in" style:auto-text-indent="false"/>
    </style:style>
    <style:style style:name="P65" style:family="paragraph" style:parent-style-name="Standard">
      <style:paragraph-properties fo:margin-right="-0.0339in" fo:margin-top="0in" fo:margin-bottom="0in" style:contextual-spacing="false" fo:line-height="100%" fo:orphans="0" fo:widows="0" fo:text-indent="0.9835in" style:auto-text-indent="false"/>
    </style:style>
    <style:style style:name="P66" style:family="paragraph" style:parent-style-name="Standard">
      <style:paragraph-properties fo:margin-right="-0.0335in" fo:margin-top="0in" fo:margin-bottom="0in" style:contextual-spacing="false" fo:line-height="100%" fo:orphans="0" fo:widows="0" fo:text-indent="0.9835in" style:auto-text-indent="false"/>
    </style:style>
    <style:style style:name="P67" style:family="paragraph" style:parent-style-name="Standard">
      <style:paragraph-properties fo:margin-right="-0.0201in" fo:margin-top="0in" fo:margin-bottom="0in" style:contextual-spacing="false" fo:line-height="100%" fo:orphans="0" fo:widows="0" fo:text-indent="0.9835in" style:auto-text-indent="false"/>
    </style:style>
    <style:style style:name="P68" style:family="paragraph" style:parent-style-name="Standard">
      <style:paragraph-properties fo:margin-right="-0.0134in" fo:margin-top="0in" fo:margin-bottom="0in" style:contextual-spacing="false" fo:line-height="100%" fo:orphans="0" fo:widows="0" fo:text-indent="0.9835in" style:auto-text-indent="false"/>
    </style:style>
    <style:style style:name="P69" style:family="paragraph" style:parent-style-name="Standard">
      <style:paragraph-properties fo:margin-right="-0.0055in" fo:margin-top="0in" fo:margin-bottom="0in" style:contextual-spacing="false" fo:line-height="100%" fo:orphans="0" fo:widows="0" fo:text-indent="0.9835in" style:auto-text-indent="false"/>
    </style:style>
    <style:style style:name="P70" style:family="paragraph" style:parent-style-name="Standard">
      <style:paragraph-properties fo:margin-top="0in" fo:margin-bottom="0.0819in" style:contextual-spacing="false" fo:line-height="0.1665in" fo:orphans="2" fo:widows="2"/>
      <style:text-properties style:font-name="Times New Roman" fo:font-size="12pt" style:font-size-asian="12pt"/>
    </style:style>
    <style:style style:name="P71" style:family="paragraph" style:parent-style-name="Standard" style:master-page-name="Converted4">
      <style:paragraph-properties fo:margin-left="0.0665in" fo:margin-right="-0.0138in" fo:margin-top="0in" fo:margin-bottom="0in" style:contextual-spacing="false" fo:line-height="100%" fo:orphans="0" fo:widows="0" fo:text-indent="0in" style:auto-text-indent="false" style:page-number="auto"/>
    </style:style>
    <style:style style:name="P72" style:family="paragraph" style:parent-style-name="Standard">
      <style:paragraph-properties fo:margin-left="1.05in" fo:margin-right="-0.0138in" fo:margin-top="0in" fo:margin-bottom="0in" style:contextual-spacing="false" fo:line-height="100%" fo:orphans="0" fo:widows="0" fo:text-indent="0in" style:auto-text-indent="false"/>
    </style:style>
    <style:style style:name="P73" style:family="paragraph" style:parent-style-name="Standard">
      <style:paragraph-properties fo:margin-left="0.0665in" fo:margin-right="0.0256in" fo:margin-top="0in" fo:margin-bottom="0in" style:contextual-spacing="false" fo:line-height="100%" fo:orphans="0" fo:widows="0" fo:text-indent="0.9835in" style:auto-text-indent="false"/>
    </style:style>
    <style:style style:name="P74" style:family="paragraph" style:parent-style-name="Standard">
      <style:paragraph-properties fo:margin-left="0.0665in" fo:margin-right="0.0437in" fo:margin-top="0in" fo:margin-bottom="0in" style:contextual-spacing="false" fo:line-height="100%" fo:orphans="0" fo:widows="0" fo:text-indent="0.9835in" style:auto-text-indent="false"/>
    </style:style>
    <style:style style:name="P75" style:family="paragraph" style:parent-style-name="Standard">
      <style:paragraph-properties fo:margin-left="0.0665in" fo:margin-right="0.0299in" fo:margin-top="0in" fo:margin-bottom="0in" style:contextual-spacing="false" fo:line-height="100%" fo:orphans="0" fo:widows="0" fo:text-indent="0.9835in" style:auto-text-indent="false"/>
    </style:style>
    <style:style style:name="P76" style:family="paragraph" style:parent-style-name="Standard">
      <style:paragraph-properties fo:margin-left="0.0665in" fo:margin-right="0.0327in" fo:margin-top="0in" fo:margin-bottom="0in" style:contextual-spacing="false" fo:line-height="100%" fo:orphans="0" fo:widows="0" fo:text-indent="0.9835in" style:auto-text-indent="false"/>
    </style:style>
    <style:style style:name="P77" style:family="paragraph" style:parent-style-name="Standard">
      <style:paragraph-properties fo:margin-left="1.05in" fo:margin-right="2.8035in" fo:margin-top="0in" fo:margin-bottom="0in" style:contextual-spacing="false" fo:line-height="143%" fo:orphans="0" fo:widows="0" fo:text-indent="0in" style:auto-text-indent="false"/>
    </style:style>
    <style:style style:name="P78" style:family="paragraph" style:parent-style-name="Standard">
      <style:paragraph-properties fo:margin-top="0in" fo:margin-bottom="0.0252in" style:contextual-spacing="false" fo:line-height="0.1665in" fo:orphans="2" fo:widows="2"/>
      <style:text-properties style:font-name="Times New Roman" fo:font-size="12pt" style:font-size-asian="12pt"/>
    </style:style>
    <style:style style:name="P79" style:family="paragraph" style:parent-style-name="Standard">
      <style:paragraph-properties fo:margin-left="0.0665in" fo:margin-right="-0.0138in" fo:margin-top="0in" fo:margin-bottom="0in" style:contextual-spacing="false" fo:line-height="100%" fo:orphans="0" fo:widows="0" fo:text-indent="0in" style:auto-text-indent="false"/>
    </style:style>
    <style:style style:name="P80" style:family="paragraph" style:parent-style-name="Standard">
      <style:paragraph-properties fo:margin-left="0.0665in" fo:margin-right="0.022in" fo:margin-top="0in" fo:margin-bottom="0in" style:contextual-spacing="false" fo:line-height="100%" fo:orphans="0" fo:widows="0" fo:text-indent="0.9835in" style:auto-text-indent="false"/>
    </style:style>
    <style:style style:name="P81" style:family="paragraph" style:parent-style-name="Standard">
      <style:paragraph-properties fo:margin-left="0.0665in" fo:margin-right="0.0264in" fo:margin-top="0in" fo:margin-bottom="0in" style:contextual-spacing="false" fo:line-height="100%" fo:orphans="0" fo:widows="0" fo:text-indent="0.9835in" style:auto-text-indent="false"/>
    </style:style>
    <style:style style:name="P82" style:family="paragraph" style:parent-style-name="Standard">
      <style:paragraph-properties fo:margin-left="0.0665in" fo:margin-right="0.0252in" fo:margin-top="0in" fo:margin-bottom="0in" style:contextual-spacing="false" fo:line-height="100%" fo:orphans="0" fo:widows="0" fo:text-indent="0.9835in" style:auto-text-indent="false"/>
    </style:style>
    <style:style style:name="P83" style:family="paragraph" style:parent-style-name="Standard">
      <style:paragraph-properties fo:margin-left="3.2882in" fo:margin-right="-0.0138in" fo:margin-top="0in" fo:margin-bottom="0in" style:contextual-spacing="false" fo:line-height="100%" fo:orphans="0" fo:widows="0" fo:text-indent="0in" style:auto-text-indent="false"/>
    </style:style>
    <style:style style:name="P84" style:family="paragraph" style:parent-style-name="Standard">
      <style:paragraph-properties fo:margin-left="1.05in" fo:margin-right="0.1807in" fo:margin-top="0in" fo:margin-bottom="0in" style:contextual-spacing="false" fo:line-height="143%" fo:orphans="0" fo:widows="0" fo:text-indent="0in" style:auto-text-indent="false"/>
    </style:style>
    <style:style style:name="P85" style:family="paragraph">
      <loext:graphic-properties draw:fill="none" draw:fill-color="#ffffff"/>
      <style:paragraph-properties fo:text-align="center"/>
    </style:style>
    <style:style style:name="P86" style:family="paragraph">
      <loext:graphic-properties draw:fill="none" draw:fill-color="#ffffff"/>
    </style:style>
    <style:style style:name="P87" style:family="paragraph" style:parent-style-name="Standard">
      <style:paragraph-properties fo:margin-top="0in" fo:margin-bottom="0.022in" style:contextual-spacing="false" fo:line-height="0.1665in" fo:orphans="2" fo:widows="2"/>
      <style:text-properties style:font-name="Times New Roman" fo:font-size="12pt" style:font-size-asian="12pt"/>
    </style:style>
    <style:style style:name="P88" style:family="paragraph" style:parent-style-name="Standard">
      <style:paragraph-properties fo:margin-top="0in" fo:margin-bottom="0.002in" style:contextual-spacing="false" fo:line-height="0.0972in" fo:orphans="2" fo:widows="2"/>
      <style:text-properties style:font-name="Times New Roman" fo:font-size="7pt" style:font-size-asian="7pt"/>
    </style:style>
    <style:style style:name="P89" style:family="paragraph" style:parent-style-name="Standard">
      <style:paragraph-properties fo:margin-left="0.8909in" fo:margin-right="-0.0138in" fo:margin-top="0in" fo:margin-bottom="0in" style:contextual-spacing="false" fo:line-height="100%" fo:orphans="0" fo:widows="0" fo:text-indent="0in" style:auto-text-indent="false"/>
    </style:style>
    <style:style style:name="P90" style:family="paragraph" style:parent-style-name="Standard">
      <style:paragraph-properties fo:margin-left="2.161in" fo:margin-right="-0.0138in" fo:margin-top="0in" fo:margin-bottom="0in" style:contextual-spacing="false" fo:line-height="100%" fo:orphans="0" fo:widows="0" fo:text-indent="0in" style:auto-text-indent="false" fo:break-before="column"/>
    </style:style>
    <style:style style:name="P91" style:family="paragraph" style:parent-style-name="Standard" style:master-page-name="Converted5">
      <style:paragraph-properties fo:margin-right="3.9575in" fo:margin-top="0in" fo:margin-bottom="0in" style:contextual-spacing="false" fo:line-height="104%" fo:orphans="0" fo:widows="0" style:page-number="auto"/>
    </style:style>
    <style:style style:name="P92" style:family="paragraph" style:parent-style-name="Standard">
      <style:paragraph-properties fo:margin-top="0in" fo:margin-bottom="0.002in" style:contextual-spacing="false" fo:line-height="0.0835in" fo:orphans="2" fo:widows="2"/>
      <style:text-properties style:font-name="Times New Roman" fo:font-size="6pt" style:font-size-asian="6pt"/>
    </style:style>
    <style:style style:name="P93" style:family="paragraph" style:parent-style-name="Standard">
      <style:paragraph-properties fo:margin-left="0.8909in" fo:margin-right="-0.0138in" fo:margin-top="0in" fo:margin-bottom="0in" style:contextual-spacing="false" fo:line-height="100%" fo:orphans="0" fo:widows="0" fo:text-indent="0in" style:auto-text-indent="false">
        <style:tab-stops>
          <style:tab-stop style:position="4.2571in"/>
        </style:tab-stops>
      </style:paragraph-properties>
    </style:style>
    <style:style style:name="T1" style:family="text">
      <style:text-properties style:font-name="Calibri" fo:font-size="12pt" style:font-size-asian="12pt"/>
    </style:style>
    <style:style style:name="T2" style:family="text">
      <style:text-properties style:font-name="Calibri" fo:font-size="11pt" style:font-size-asian="11pt"/>
    </style:style>
    <style:style style:name="T3" style:family="text">
      <style:text-properties fo:color="#000000" loext:opacity="100%" style:font-name="Times New Roman" fo:font-size="13pt" style:font-size-asian="13pt"/>
    </style:style>
    <style:style style:name="T4" style:family="text">
      <style:text-properties fo:color="#000000" loext:opacity="100%" style:font-name="Times New Roman" fo:font-size="13pt" fo:letter-spacing="0.0008in" style:font-size-asian="13pt" style:text-scale="101%"/>
    </style:style>
    <style:style style:name="T5" style:family="text">
      <style:text-properties fo:color="#000000" loext:opacity="100%" style:font-name="Times New Roman" fo:font-size="13pt" style:font-size-asian="13pt" style:text-scale="101%"/>
    </style:style>
    <style:style style:name="T6" style:family="text">
      <style:text-properties fo:color="#000000" loext:opacity="100%" style:font-name="Times New Roman" fo:font-size="13pt" fo:letter-spacing="0.0016in" style:font-size-asian="13pt" style:text-scale="101%"/>
    </style:style>
    <style:style style:name="T7" style:family="text">
      <style:text-properties fo:color="#000000" loext:opacity="100%" style:font-name="Times New Roman" fo:font-size="13pt" fo:letter-spacing="0.0008in" style:font-size-asian="13pt"/>
    </style:style>
    <style:style style:name="T8" style:family="text">
      <style:text-properties fo:color="#000000" loext:opacity="100%" style:font-name="Times New Roman" fo:font-size="13pt" fo:letter-spacing="0.0016in" style:font-size-asian="13pt"/>
    </style:style>
    <style:style style:name="T9" style:family="text">
      <style:text-properties style:font-name="Times New Roman" fo:font-size="12pt" style:font-size-asian="12pt"/>
    </style:style>
    <style:style style:name="T10" style:family="text">
      <style:text-properties fo:color="#000000" loext:opacity="100%" style:font-name="Times New Roman" fo:font-size="13pt" fo:font-weight="bold" style:font-size-asian="13pt" style:font-weight-asian="bold"/>
    </style:style>
    <style:style style:name="T11" style:family="text">
      <style:text-properties fo:color="#000000" loext:opacity="100%" style:font-name="Times New Roman" fo:font-size="13pt" fo:font-weight="bold" style:font-size-asian="13pt" style:font-weight-asian="bold" style:text-scale="101%"/>
    </style:style>
    <style:style style:name="T12" style:family="text">
      <style:text-properties fo:color="#000000" loext:opacity="100%" style:font-name="Times New Roman" fo:font-size="13pt" fo:letter-spacing="0.0008in" fo:font-weight="bold" style:font-size-asian="13pt" style:font-weight-asian="bold" style:text-scale="101%"/>
    </style:style>
    <style:style style:name="T13" style:family="text">
      <style:text-properties fo:color="#000000" loext:opacity="100%" style:font-name="Times New Roman" fo:font-size="13pt" fo:letter-spacing="0.0016in" fo:font-weight="bold" style:font-size-asian="13pt" style:font-weight-asian="bold" style:text-scale="101%"/>
    </style:style>
    <style:style style:name="T14" style:family="text">
      <style:text-properties fo:color="#000000" loext:opacity="100%" style:font-name="Times New Roman" fo:font-size="13pt" fo:letter-spacing="0.0016in" fo:font-weight="bold" style:font-size-asian="13pt" style:font-weight-asian="bold"/>
    </style:style>
    <style:style style:name="T15" style:family="text">
      <style:text-properties fo:color="#000000" loext:opacity="100%" style:font-name="Times New Roman" fo:font-size="13pt" fo:letter-spacing="0.0008in" fo:font-weight="bold" style:font-size-asian="13pt" style:font-weight-asian="bold"/>
    </style:style>
    <style:style style:name="T16" style:family="text">
      <style:text-properties fo:color="#000000" loext:opacity="100%" style:font-name="Times New Roman" fo:font-size="12pt" style:font-size-asian="12pt"/>
    </style:style>
    <style:style style:name="T17" style:family="text">
      <style:text-properties fo:color="#000000" loext:opacity="100%" style:font-name="Times New Roman" fo:font-size="12pt" fo:letter-spacing="0.0008in" style:font-size-asian="12pt" style:text-scale="99%"/>
    </style:style>
    <style:style style:name="T18" style:family="text">
      <style:text-properties fo:color="#000000" loext:opacity="100%" style:font-name="Times New Roman" fo:font-size="12pt" fo:letter-spacing="0.0008in" style:font-size-asian="12pt"/>
    </style:style>
    <style:style style:name="T19" style:family="text">
      <style:text-properties fo:color="#000000" loext:opacity="100%" style:font-name="Times New Roman" fo:font-size="12pt" style:font-size-asian="12pt" style:text-scale="99%"/>
    </style:style>
    <style:style style:name="T20" style:family="text">
      <style:text-properties fo:color="#000000" loext:opacity="100%" style:font-name="Times New Roman" fo:font-size="12pt" fo:letter-spacing="0.0016in" style:font-size-asian="12pt" style:text-scale="99%"/>
    </style:style>
    <style:style style:name="T21" style:family="text">
      <style:text-properties fo:color="#000000" loext:opacity="100%" style:font-name="Times New Roman" fo:font-size="10.5pt" style:font-size-asian="10.5pt"/>
    </style:style>
    <style:style style:name="T22" style:family="text">
      <style:text-properties fo:color="#000000" loext:opacity="100%" style:font-name="Times New Roman" fo:font-size="10.5pt" fo:letter-spacing="0.0008in" fo:font-weight="bold" style:font-size-asian="10.5pt" style:font-weight-asian="bold" style:text-scale="102%"/>
    </style:style>
    <style:style style:name="T23" style:family="text">
      <style:text-properties fo:color="#000000" loext:opacity="100%" style:font-name="Times New Roman" fo:font-size="10.5pt" fo:font-weight="bold" style:font-size-asian="10.5pt" style:font-weight-asian="bold" style:text-scale="103%"/>
    </style:style>
    <style:style style:name="T24" style:family="text">
      <style:text-properties fo:color="#000000" loext:opacity="100%" style:font-name="Times New Roman" fo:font-size="10.5pt" fo:font-weight="bold" style:font-size-asian="10.5pt" style:font-weight-asian="bold" style:text-scale="102%"/>
    </style:style>
    <style:style style:name="T25" style:family="text">
      <style:text-properties fo:color="#000000" loext:opacity="100%" style:font-name="Times New Roman" fo:font-size="10.5pt" fo:letter-spacing="0.002in" fo:font-weight="bold" style:font-size-asian="10.5pt" style:font-weight-asian="bold"/>
    </style:style>
    <style:style style:name="T26" style:family="text">
      <style:text-properties fo:color="#000000" loext:opacity="100%" style:font-name="Times New Roman" fo:font-size="10.5pt" fo:letter-spacing="0.0055in" fo:font-weight="bold" style:font-size-asian="10.5pt" style:font-weight-asian="bold" style:text-scale="103%"/>
    </style:style>
    <style:style style:name="T27" style:family="text">
      <style:text-properties fo:color="#000000" loext:opacity="100%" style:font-name="Times New Roman" fo:font-size="10.5pt" style:font-size-asian="10.5pt" style:text-scale="103%"/>
    </style:style>
    <style:style style:name="T28" style:family="text">
      <style:text-properties fo:color="#000000" loext:opacity="100%" style:font-name="Times New Roman" fo:font-size="10.5pt" fo:letter-spacing="0.0008in" style:font-size-asian="10.5pt" style:text-scale="102%"/>
    </style:style>
    <style:style style:name="T29" style:family="text">
      <style:text-properties fo:color="#000000" loext:opacity="100%" style:font-name="Times New Roman" fo:font-size="10.5pt" style:font-size-asian="10.5pt" style:text-scale="102%"/>
    </style:style>
    <style:style style:name="T30" style:family="text">
      <style:text-properties fo:color="#000000" loext:opacity="100%" style:font-name="Times New Roman" fo:font-size="10.5pt" fo:letter-spacing="0.0016in" fo:font-weight="bold" style:font-size-asian="10.5pt" style:font-weight-asian="bold"/>
    </style:style>
    <style:style style:name="T31" style:family="text">
      <style:text-properties fo:color="#000000" loext:opacity="100%" style:font-name="Times New Roman" fo:font-size="10.5pt" fo:letter-spacing="0.0098in" fo:font-weight="bold" style:font-size-asian="10.5pt" style:font-weight-asian="bold" style:text-scale="102%"/>
    </style:style>
    <style:style style:name="T32" style:family="text">
      <style:text-properties fo:color="#000000" loext:opacity="100%" style:font-name="Times New Roman" fo:font-size="10.5pt" fo:letter-spacing="0.0008in" style:font-size-asian="10.5pt" style:text-scale="103%"/>
    </style:style>
    <style:style style:name="T33" style:family="text">
      <style:text-properties fo:color="#000000" loext:opacity="100%" style:font-name="Times New Roman" fo:font-size="10.5pt" fo:letter-spacing="0.0016in" fo:font-weight="bold" style:font-size-asian="10.5pt" style:font-weight-asian="bold" style:text-scale="102%"/>
    </style:style>
    <style:style style:name="T34" style:family="text">
      <style:text-properties fo:color="#000000" loext:opacity="100%" style:font-name="Times New Roman" fo:font-size="10.5pt" fo:letter-spacing="0.0047in" fo:font-weight="bold" style:font-size-asian="10.5pt" style:font-weight-asian="bold" style:text-scale="103%"/>
    </style:style>
    <style:style style:name="T35" style:family="text">
      <style:text-properties fo:color="#000000" loext:opacity="100%" style:font-name="Times New Roman" fo:font-size="10.5pt" fo:letter-spacing="0.0008in" fo:font-weight="bold" style:font-size-asian="10.5pt" style:font-weight-asian="bold" style:text-scale="103%"/>
    </style:style>
    <style:style style:name="T36" style:family="text">
      <style:text-properties fo:color="#000000" loext:opacity="100%" style:font-name="Times New Roman" fo:font-size="10.5pt" fo:letter-spacing="0.0091in" fo:font-weight="bold" style:font-size-asian="10.5pt" style:font-weight-asian="bold" style:text-scale="102%"/>
    </style:style>
    <style:style style:name="T37" style:family="text">
      <style:text-properties fo:color="#000000" loext:opacity="100%" style:font-name="Times New Roman" fo:font-size="10.5pt" fo:letter-spacing="0.0016in" fo:font-weight="bold" style:font-size-asian="10.5pt" style:font-weight-asian="bold" style:text-scale="103%"/>
    </style:style>
    <style:style style:name="T38" style:family="text">
      <style:text-properties fo:color="#000000" loext:opacity="100%" style:font-name="Times New Roman" fo:font-size="10.5pt" fo:letter-spacing="0.0055in" fo:font-weight="bold" style:font-size-asian="10.5pt" style:font-weight-asian="bold" style:text-scale="102%"/>
    </style:style>
    <style:style style:name="T39" style:family="text">
      <style:text-properties style:font-name="Calibri" fo:font-size="1pt" style:font-size-asian="1pt"/>
    </style:style>
    <style:style style:name="T40" style:family="text">
      <style:text-properties fo:color="#000000" loext:opacity="100%" style:font-name="Times New Roman" fo:font-size="10.5pt" fo:letter-spacing="0.0016in" style:font-size-asian="10.5pt"/>
    </style:style>
    <style:style style:name="T41" style:family="text">
      <style:text-properties fo:color="#000000" loext:opacity="100%" style:font-name="Times New Roman" fo:font-size="10.5pt" fo:letter-spacing="0.0016in" style:font-size-asian="10.5pt" style:text-scale="102%"/>
    </style:style>
    <style:style style:name="T42" style:family="text">
      <style:text-properties fo:color="#000000" loext:opacity="100%" style:font-name="Times New Roman" fo:font-size="10.5pt" fo:letter-spacing="0.002in" style:font-size-asian="10.5pt"/>
    </style:style>
    <style:style style:name="T43" style:family="text">
      <style:text-properties fo:color="#000000" loext:opacity="100%" style:font-name="Times New Roman" fo:font-size="10.5pt" fo:letter-spacing="0.002in" fo:font-weight="bold" style:font-size-asian="10.5pt" style:font-weight-asian="bold" style:text-scale="102%"/>
    </style:style>
    <style:style style:name="T44" style:family="text">
      <style:text-properties style:font-name="Calibri" fo:font-size="7pt" style:font-size-asian="7pt"/>
    </style:style>
    <style:style style:name="T45" style:family="text">
      <style:text-properties fo:color="#000000" loext:opacity="100%" style:font-name="Times New Roman" fo:font-size="12pt" fo:font-weight="bold" style:font-size-asian="12pt" style:font-weight-asian="bold"/>
    </style:style>
    <style:style style:name="T46" style:family="text">
      <style:text-properties fo:color="#000000" loext:opacity="100%" style:font-name="Times New Roman" fo:font-size="12pt" fo:letter-spacing="0.0008in" fo:font-weight="bold" style:font-size-asian="12pt" style:font-weight-asian="bold" style:text-scale="99%"/>
    </style:style>
    <style:style style:name="T47" style:family="text">
      <style:text-properties fo:color="#000000" loext:opacity="100%" style:font-name="Times New Roman" fo:font-size="12pt" fo:letter-spacing="0.0016in" fo:font-weight="bold" style:font-size-asian="12pt" style:font-weight-asian="bold" style:text-scale="99%"/>
    </style:style>
    <style:style style:name="T48" style:family="text">
      <style:text-properties fo:color="#000000" loext:opacity="100%" style:font-name="Times New Roman" fo:font-size="12pt" fo:letter-spacing="0.0008in" fo:font-weight="bold" style:font-size-asian="12pt" style:font-weight-asian="bold"/>
    </style:style>
    <style:style style:name="T49" style:family="text">
      <style:text-properties fo:color="#000000" loext:opacity="100%" style:font-name="Times New Roman" fo:font-size="12pt" fo:letter-spacing="0.0016in" fo:font-weight="bold" style:font-size-asian="12pt" style:font-weight-asian="bold"/>
    </style:style>
    <style:style style:name="T50" style:family="text">
      <style:text-properties fo:color="#000000" loext:opacity="100%" style:font-name="Times New Roman" fo:font-size="12pt" fo:letter-spacing="0.002in" fo:font-weight="bold" style:font-size-asian="12pt" style:font-weight-asian="bold" style:text-scale="99%"/>
    </style:style>
    <style:style style:name="T51" style:family="text">
      <style:text-properties fo:color="#000000" loext:opacity="100%" style:font-name="Times New Roman" fo:font-size="12pt" fo:font-weight="bold" style:font-size-asian="12pt" style:font-weight-asian="bold" style:text-scale="99%"/>
    </style:style>
    <style:style style:name="T52" style:family="text">
      <style:text-properties fo:color="#000000" loext:opacity="100%" style:font-name="Times New Roman" fo:font-size="12pt" fo:letter-spacing="0.0193in" style:font-size-asian="12pt"/>
    </style:style>
    <style:style style:name="T53" style:family="text">
      <style:text-properties fo:color="#000000" loext:opacity="100%" style:font-name="Times New Roman" fo:font-size="12pt" fo:letter-spacing="0.0016in" style:font-size-asian="12pt"/>
    </style:style>
    <style:style style:name="T54" style:family="text">
      <style:text-properties fo:color="#000000" loext:opacity="100%" style:font-name="Times New Roman" fo:font-size="12pt" fo:letter-spacing="0.0201in" style:font-size-asian="12pt"/>
    </style:style>
    <style:style style:name="T55" style:family="text">
      <style:text-properties fo:color="#000000" loext:opacity="100%" style:font-name="Times New Roman" fo:font-size="12pt" fo:letter-spacing="0.011in" style:font-size-asian="12pt"/>
    </style:style>
    <style:style style:name="T56" style:family="text">
      <style:text-properties fo:color="#000000" loext:opacity="100%" style:font-name="Times New Roman" fo:font-size="12pt" fo:letter-spacing="0.002in" style:font-size-asian="12pt" style:text-scale="99%"/>
    </style:style>
    <style:style style:name="T57" style:family="text">
      <style:text-properties fo:color="#000000" loext:opacity="100%" style:font-name="Times New Roman" fo:font-size="12pt" fo:letter-spacing="-0.0063in" style:font-size-asian="12pt"/>
    </style:style>
    <style:style style:name="T58" style:family="text">
      <style:text-properties fo:color="#000000" loext:opacity="100%" style:font-name="Times New Roman" fo:font-size="12pt" fo:letter-spacing="-0.0071in" style:font-size-asian="12pt" style:text-scale="99%"/>
    </style:style>
    <style:style style:name="T59" style:family="text">
      <style:text-properties fo:color="#000000" loext:opacity="100%" style:font-name="Times New Roman" fo:font-size="12pt" fo:letter-spacing="-0.0075in" style:font-size-asian="12pt" style:text-scale="99%"/>
    </style:style>
    <style:style style:name="T60" style:family="text">
      <style:text-properties fo:color="#000000" loext:opacity="100%" style:font-name="Times New Roman" fo:font-size="12pt" fo:letter-spacing="0.0102in" style:font-size-asian="12pt"/>
    </style:style>
    <style:style style:name="T61" style:family="text">
      <style:text-properties fo:color="#000000" loext:opacity="100%" style:font-name="Times New Roman" fo:font-size="12pt" fo:letter-spacing="0.0098in" style:font-size-asian="12pt"/>
    </style:style>
    <style:style style:name="T62" style:family="text">
      <style:text-properties fo:color="#000000" loext:opacity="100%" style:font-name="Times New Roman" fo:font-size="12pt" fo:letter-spacing="0.002in" style:font-size-asian="12pt"/>
    </style:style>
    <style:style style:name="T63" style:family="text">
      <style:text-properties fo:color="#000000" loext:opacity="100%" style:font-name="Times New Roman" fo:font-size="12pt" fo:letter-spacing="-0.0146in" style:font-size-asian="12pt" style:text-scale="99%"/>
    </style:style>
    <style:style style:name="T64" style:family="text">
      <style:text-properties fo:color="#000000" loext:opacity="100%" style:font-name="Times New Roman" fo:font-size="12pt" fo:letter-spacing="0.0134in" style:font-size-asian="12pt"/>
    </style:style>
    <style:style style:name="T65" style:family="text">
      <style:text-properties fo:color="#000000" loext:opacity="100%" style:font-name="Times New Roman" fo:font-size="12pt" fo:letter-spacing="0.0028in" fo:font-weight="bold" style:font-size-asian="12pt" style:font-weight-asian="bold" style:text-scale="99%"/>
    </style:style>
    <style:style style:name="T66" style:family="text">
      <style:text-properties fo:color="#000000" loext:opacity="100%" style:font-name="Times New Roman" fo:font-size="12pt" fo:letter-spacing="0.0043in" fo:font-weight="bold" style:font-size-asian="12pt" style:font-weight-asian="bold" style:text-scale="99%"/>
    </style:style>
    <style:style style:name="T67" style:family="text">
      <style:text-properties fo:color="#000000" loext:opacity="100%" style:font-name="Times New Roman" fo:font-size="12pt" fo:letter-spacing="0.0008in" style:text-underline-style="solid" style:text-underline-width="auto" style:text-underline-color="font-color" style:font-size-asian="12pt" style:text-scale="99%"/>
    </style:style>
    <style:style style:name="T68" style:family="text">
      <style:text-properties fo:color="#000000" loext:opacity="100%" style:font-name="Times New Roman" fo:font-size="12pt" style:text-underline-style="solid" style:text-underline-width="auto" style:text-underline-color="font-color" style:font-size-asian="12pt" style:text-scale="99%"/>
    </style:style>
    <style:style style:name="T69" style:family="text">
      <style:text-properties fo:color="#000000" loext:opacity="100%" style:font-name="Times New Roman" fo:font-size="12pt" fo:letter-spacing="0.0008in" style:text-underline-style="solid" style:text-underline-width="auto" style:text-underline-color="font-color" style:font-size-asian="12pt"/>
    </style:style>
    <style:style style:name="T70" style:family="text">
      <style:text-properties fo:color="#000000" loext:opacity="100%" style:font-name="Times New Roman" fo:font-size="12pt" fo:letter-spacing="0.0091in" style:text-underline-style="solid" style:text-underline-width="auto" style:text-underline-color="font-color" style:font-size-asian="12pt"/>
    </style:style>
    <style:style style:name="T71" style:family="text">
      <style:text-properties fo:color="#000000" loext:opacity="100%" style:font-name="Times New Roman" fo:font-size="12pt" fo:letter-spacing="-0.002in" style:text-underline-style="solid" style:text-underline-width="auto" style:text-underline-color="font-color" style:font-size-asian="12pt" style:text-scale="99%"/>
    </style:style>
    <style:style style:name="T72" style:family="text">
      <style:text-properties fo:color="#000000" loext:opacity="100%" style:font-name="Times New Roman" fo:font-size="12pt" fo:letter-spacing="0.0126in" style:font-size-asian="12pt"/>
    </style:style>
    <style:style style:name="T73" style:family="text">
      <style:text-properties fo:color="#000000" loext:opacity="100%" style:font-name="Times New Roman" fo:font-size="12pt" fo:letter-spacing="0.0138in" style:font-size-asian="12pt"/>
    </style:style>
    <style:style style:name="T74" style:family="text">
      <style:text-properties fo:color="#000000" loext:opacity="100%" style:font-name="Times New Roman" fo:font-size="12pt" fo:letter-spacing="0.0146in" style:font-size-asian="12pt"/>
    </style:style>
    <style:style style:name="T75" style:family="text">
      <style:text-properties fo:color="#000000" loext:opacity="100%" style:font-name="Times New Roman" fo:font-size="12pt" fo:letter-spacing="0.0189in" style:font-size-asian="12pt"/>
    </style:style>
    <style:style style:name="T76" style:family="text">
      <style:text-properties fo:color="#000000" loext:opacity="100%" style:font-name="Times New Roman" fo:font-size="12pt" fo:letter-spacing="0.0181in" style:font-size-asian="12pt"/>
    </style:style>
    <style:style style:name="T77" style:family="text">
      <style:text-properties fo:color="#000000" loext:opacity="100%" style:font-name="Times New Roman" fo:font-size="12pt" fo:letter-spacing="0.0055in" style:font-size-asian="12pt"/>
    </style:style>
    <style:style style:name="T78" style:family="text">
      <style:text-properties fo:color="#000000" loext:opacity="100%" style:font-name="Times New Roman" fo:font-size="12pt" fo:letter-spacing="0.0047in" style:font-size-asian="12pt"/>
    </style:style>
    <style:style style:name="T79" style:family="text">
      <style:text-properties style:font-name="Times New Roman" fo:font-size="6pt" style:font-size-asian="6pt"/>
    </style:style>
    <style:style style:name="T80" style:family="text">
      <style:text-properties fo:color="#000000" loext:opacity="100%" style:font-name="Times New Roman" fo:font-size="12pt" fo:letter-spacing="0.0016in" style:text-underline-style="solid" style:text-underline-width="auto" style:text-underline-color="font-color" style:font-size-asian="12pt" style:text-scale="99%"/>
    </style:style>
    <style:style style:name="T81" style:family="text">
      <style:text-properties fo:color="#000000" loext:opacity="100%" style:font-name="Times New Roman" fo:font-size="12pt" style:text-underline-style="solid" style:text-underline-width="auto" style:text-underline-color="font-color" style:font-size-asian="12pt"/>
    </style:style>
    <style:style style:name="T82" style:family="text">
      <style:text-properties fo:color="#000000" loext:opacity="100%" style:font-name="Times New Roman" fo:font-size="12pt" fo:letter-spacing="0.0043in" style:font-size-asian="12pt"/>
    </style:style>
    <style:style style:name="T83" style:family="text">
      <style:text-properties fo:color="#000000" loext:opacity="100%" style:font-name="Times New Roman" fo:font-size="12pt" fo:letter-spacing="0.0075in" style:font-size-asian="12pt"/>
    </style:style>
    <style:style style:name="T84" style:family="text">
      <style:text-properties fo:color="#000000" loext:opacity="100%" style:font-name="Times New Roman" fo:font-size="12pt" fo:letter-spacing="0.0071in" style:font-size-asian="12pt"/>
    </style:style>
    <style:style style:name="T85" style:family="text">
      <style:text-properties fo:color="#000000" loext:opacity="100%" style:font-name="Times New Roman" fo:font-size="12pt" fo:letter-spacing="0.011in" fo:font-weight="bold" style:font-size-asian="12pt" style:font-weight-asian="bold" style:text-scale="99%"/>
    </style:style>
    <style:style style:name="T86" style:family="text">
      <style:text-properties fo:color="#000000" loext:opacity="100%" style:font-name="Times New Roman" fo:font-size="12pt" fo:letter-spacing="0.0126in" fo:font-weight="bold" style:font-size-asian="12pt" style:font-weight-asian="bold" style:text-scale="99%"/>
    </style:style>
    <style:style style:name="T87" style:family="text">
      <style:text-properties fo:color="#000000" loext:opacity="100%" style:font-name="Times New Roman" fo:font-size="12pt" fo:letter-spacing="-0.0016in" style:text-underline-style="solid" style:text-underline-width="auto" style:text-underline-color="font-color" style:font-size-asian="12pt" style:text-scale="99%"/>
    </style:style>
    <style:style style:name="T88" style:family="text">
      <style:text-properties fo:color="#000000" loext:opacity="100%" style:font-name="Times New Roman" fo:font-size="12pt" fo:letter-spacing="0.0339in" style:text-underline-style="solid" style:text-underline-width="auto" style:text-underline-color="font-color" style:font-size-asian="12pt"/>
    </style:style>
    <style:style style:name="T89" style:family="text">
      <style:text-properties fo:color="#000000" loext:opacity="100%" style:font-name="Times New Roman" fo:font-size="12pt" fo:letter-spacing="0.0335in" style:font-size-asian="12pt"/>
    </style:style>
    <style:style style:name="T90" style:family="text">
      <style:text-properties fo:color="#000000" loext:opacity="100%" style:font-name="Times New Roman" fo:font-size="12pt" fo:letter-spacing="0.0374in" style:font-size-asian="12pt"/>
    </style:style>
    <style:style style:name="T91" style:family="text">
      <style:text-properties fo:color="#000000" loext:opacity="100%" style:font-name="Times New Roman" fo:font-size="12pt" fo:letter-spacing="0.0382in" style:font-size-asian="12pt"/>
    </style:style>
    <style:style style:name="T92" style:family="text">
      <style:text-properties fo:color="#000000" loext:opacity="100%" style:font-name="Times New Roman" fo:font-size="12pt" fo:letter-spacing="0.0799in" style:font-size-asian="12pt"/>
    </style:style>
    <style:style style:name="T93" style:family="text">
      <style:text-properties fo:color="#000000" loext:opacity="100%" style:font-name="Times New Roman" fo:font-size="12pt" fo:letter-spacing="0.0807in" style:font-size-asian="12pt"/>
    </style:style>
    <style:style style:name="T94" style:family="text">
      <style:text-properties fo:color="#000000" loext:opacity="100%" style:font-name="Times New Roman" fo:font-size="12pt" fo:letter-spacing="0.0791in" style:font-size-asian="12pt"/>
    </style:style>
    <style:style style:name="T95" style:family="text">
      <style:text-properties fo:color="#bebebe" loext:opacity="100%" fo:font-family="Arial" style:font-family-generic="roman" style:font-pitch="variable" fo:font-size="10pt" style:font-size-asian="10pt"/>
    </style:style>
    <style:style style:name="T96" style:family="text">
      <style:text-properties fo:color="#bebebe" loext:opacity="100%" fo:font-family="Arial" style:font-family-generic="roman" style:font-pitch="variable" fo:font-size="10pt" fo:letter-spacing="0.0008in" style:font-size-asian="10pt"/>
    </style:style>
    <style:style style:name="T97" style:family="text">
      <style:text-properties fo:color="#000000" loext:opacity="100%" style:font-name="Times New Roman" fo:font-size="12pt" fo:letter-spacing="0.0083in" fo:font-weight="bold" style:font-size-asian="12pt" style:font-weight-asian="bold" style:text-scale="99%"/>
    </style:style>
    <style:style style:name="T98" style:family="text">
      <style:text-properties fo:color="#000000" loext:opacity="100%" style:font-name="Times New Roman" fo:font-size="12pt" fo:letter-spacing="0.0098in" fo:font-weight="bold" style:font-size-asian="12pt" style:font-weight-asian="bold" style:text-scale="99%"/>
    </style:style>
    <style:style style:name="T99" style:family="text">
      <style:text-properties fo:color="#000000" loext:opacity="100%" style:font-name="Times New Roman" fo:font-size="12pt" fo:letter-spacing="0.0047in" style:text-underline-style="solid" style:text-underline-width="auto" style:text-underline-color="font-color" style:font-size-asian="12pt" style:text-scale="99%"/>
    </style:style>
    <style:style style:name="T100" style:family="text">
      <style:text-properties fo:color="#000000" loext:opacity="100%" style:font-name="Times New Roman" fo:font-size="12pt" fo:letter-spacing="0.0252in" style:text-underline-style="solid" style:text-underline-width="auto" style:text-underline-color="font-color" style:font-size-asian="12pt"/>
    </style:style>
    <style:style style:name="T101" style:family="text">
      <style:text-properties fo:color="#000000" loext:opacity="100%" style:font-name="Times New Roman" fo:font-size="12pt" fo:letter-spacing="0.0307in" style:font-size-asian="12pt"/>
    </style:style>
    <style:style style:name="T102" style:family="text">
      <style:text-properties fo:color="#000000" loext:opacity="100%" style:font-name="Times New Roman" fo:font-size="12pt" fo:letter-spacing="0.0209in" style:font-size-asian="12pt"/>
    </style:style>
    <style:style style:name="T103" style:family="text">
      <style:text-properties fo:color="#000000" loext:opacity="100%" style:font-name="Times New Roman" fo:font-size="12pt" fo:letter-spacing="0.0291in" style:font-size-asian="12pt"/>
    </style:style>
    <style:style style:name="T104" style:family="text">
      <style:text-properties fo:color="#000000" loext:opacity="100%" style:font-name="Times New Roman" fo:font-size="12pt" fo:letter-spacing="0.0283in" style:font-size-asian="12pt"/>
    </style:style>
    <style:style style:name="T105" style:family="text">
      <style:text-properties fo:color="#000000" loext:opacity="100%" style:font-name="Times New Roman" fo:font-size="12pt" fo:letter-spacing="0.028in" style:font-size-asian="12pt"/>
    </style:style>
    <style:style style:name="T106" style:family="text">
      <style:text-properties fo:color="#000000" loext:opacity="100%" style:font-name="Times New Roman" fo:font-size="12pt" fo:letter-spacing="0.0272in" style:font-size-asian="12pt"/>
    </style:style>
    <style:style style:name="T107" style:family="text">
      <style:text-properties fo:color="#000000" loext:opacity="100%" style:font-name="Times New Roman" fo:font-size="12pt" fo:letter-spacing="-0.0063in" style:text-underline-style="solid" style:text-underline-width="auto" style:text-underline-color="font-color" style:font-size-asian="12pt" style:text-scale="99%"/>
    </style:style>
    <style:style style:name="T108" style:family="text">
      <style:text-properties fo:color="#000000" loext:opacity="100%" style:font-name="Times New Roman" fo:font-size="12pt" fo:letter-spacing="0.0047in" style:text-underline-style="solid" style:text-underline-width="auto" style:text-underline-color="font-color" style:font-size-asian="12pt"/>
    </style:style>
    <style:style style:name="T109" style:family="text">
      <style:text-properties fo:color="#000000" loext:opacity="100%" style:font-name="Times New Roman" fo:font-size="12pt" fo:letter-spacing="0.0043in" style:text-underline-style="solid" style:text-underline-width="auto" style:text-underline-color="font-color" style:font-size-asian="12pt"/>
    </style:style>
    <style:style style:name="T110" style:family="text">
      <style:text-properties fo:color="#000000" loext:opacity="100%" style:font-name="Times New Roman" fo:font-size="12pt" fo:letter-spacing="0.0134in" style:text-underline-style="solid" style:text-underline-width="auto" style:text-underline-color="font-color" style:font-size-asian="12pt" style:text-scale="99%"/>
    </style:style>
    <style:style style:name="T111" style:family="text">
      <style:text-properties fo:color="#000000" loext:opacity="100%" style:font-name="Times New Roman" fo:font-size="12pt" fo:letter-spacing="-0.0016in" style:font-size-asian="12pt"/>
    </style:style>
    <style:style style:name="T112" style:family="text">
      <style:text-properties fo:color="#000000" loext:opacity="100%" style:font-name="Times New Roman" fo:font-size="12pt" fo:letter-spacing="-0.002in" style:font-size-asian="12pt"/>
    </style:style>
    <style:style style:name="T113" style:family="text">
      <style:text-properties fo:color="#000000" loext:opacity="100%" style:font-name="Times New Roman" fo:font-size="12pt" fo:letter-spacing="0.0063in" style:font-size-asian="12pt"/>
    </style:style>
    <style:style style:name="T114" style:family="text">
      <style:text-properties fo:color="#000000" loext:opacity="100%" style:font-name="Times New Roman" fo:font-size="12pt" fo:letter-spacing="0.0445in" style:font-size-asian="12pt"/>
    </style:style>
    <style:style style:name="T115" style:family="text">
      <style:text-properties fo:color="#000000" loext:opacity="100%" style:font-name="Times New Roman" fo:font-size="12pt" fo:letter-spacing="0.0453in" style:font-size-asian="12pt"/>
    </style:style>
    <style:style style:name="T116" style:family="text">
      <style:text-properties fo:color="#000000" loext:opacity="100%" style:font-name="Times New Roman" fo:font-size="12pt" fo:letter-spacing="0.0264in" style:font-size-asian="12pt"/>
    </style:style>
    <style:style style:name="T117" style:family="text">
      <style:text-properties fo:color="#000000" loext:opacity="100%" style:font-name="Times New Roman" fo:font-size="12pt" fo:letter-spacing="0.0366in" style:font-size-asian="12pt"/>
    </style:style>
    <style:style style:name="T118" style:family="text">
      <style:text-properties fo:color="#000000" loext:opacity="100%" style:font-name="Times New Roman" fo:font-size="12pt" fo:letter-spacing="0.0362in" style:font-size-asian="12pt"/>
    </style:style>
    <style:style style:name="T119" style:family="text">
      <style:text-properties fo:color="#000000" loext:opacity="100%" style:font-name="Times New Roman" fo:font-size="12pt" fo:letter-spacing="0.0354in" style:font-size-asian="12pt"/>
    </style:style>
    <style:style style:name="T120" style:family="text">
      <style:text-properties fo:color="#000000" loext:opacity="100%" style:font-name="Times New Roman" fo:font-size="12pt" fo:letter-spacing="0.0083in" style:font-size-asian="12pt"/>
    </style:style>
    <style:style style:name="T121" style:family="text">
      <style:text-properties fo:color="#000000" loext:opacity="100%" style:font-name="Times New Roman" fo:font-size="12pt" fo:letter-spacing="0.028in" fo:font-weight="bold" style:font-size-asian="12pt" style:font-weight-asian="bold" style:text-scale="99%"/>
    </style:style>
    <style:style style:name="T122" style:family="text">
      <style:text-properties fo:color="#000000" loext:opacity="100%" style:font-name="Times New Roman" fo:font-size="12pt" fo:letter-spacing="0.0283in" fo:font-weight="bold" style:font-size-asian="12pt" style:font-weight-asian="bold" style:text-scale="99%"/>
    </style:style>
    <style:style style:name="T123" style:family="text">
      <style:text-properties fo:color="#000000" loext:opacity="100%" style:font-name="Times New Roman" fo:font-size="12pt" fo:letter-spacing="0.0839in" style:text-underline-style="solid" style:text-underline-width="auto" style:text-underline-color="font-color" style:font-size-asian="12pt"/>
    </style:style>
    <style:style style:name="T124" style:family="text">
      <style:text-properties fo:color="#000000" loext:opacity="100%" style:font-name="Times New Roman" fo:font-size="12pt" fo:letter-spacing="0.0902in" style:font-size-asian="12pt"/>
    </style:style>
    <style:style style:name="T125" style:family="text">
      <style:text-properties fo:color="#000000" loext:opacity="100%" style:font-name="Times New Roman" fo:font-size="12pt" fo:letter-spacing="0.0882in" style:font-size-asian="12pt"/>
    </style:style>
    <style:style style:name="T126" style:family="text">
      <style:text-properties fo:color="#000000" loext:opacity="100%" style:font-name="Times New Roman" fo:font-size="12pt" fo:letter-spacing="0.0016in" style:text-underline-style="solid" style:text-underline-width="auto" style:text-underline-color="font-color" style:font-size-asian="12pt"/>
    </style:style>
    <style:style style:name="T127" style:family="text">
      <style:text-properties fo:color="#000000" loext:opacity="100%" style:font-name="Times New Roman" fo:font-size="12pt" fo:letter-spacing="0.0398in" style:font-size-asian="12pt"/>
    </style:style>
    <style:style style:name="T128" style:family="text">
      <style:text-properties fo:color="#000000" loext:opacity="100%" style:font-name="Times New Roman" fo:font-size="12pt" fo:letter-spacing="-0.0063in" style:font-size-asian="12pt" style:text-scale="99%"/>
    </style:style>
    <style:style style:name="T129" style:family="text">
      <style:text-properties fo:color="#000000" loext:opacity="100%" style:font-name="Times New Roman" fo:font-size="12pt" fo:letter-spacing="0.039in" style:font-size-asian="12pt"/>
    </style:style>
    <style:style style:name="T130" style:family="text">
      <style:text-properties fo:color="#000000" loext:opacity="100%" style:font-name="Times New Roman" fo:font-size="12pt" fo:letter-spacing="0.0134in" fo:font-weight="bold" style:font-size-asian="12pt" style:font-weight-asian="bold" style:text-scale="99%"/>
    </style:style>
    <style:style style:name="T131" style:family="text">
      <style:text-properties fo:color="#000000" loext:opacity="100%" style:font-name="Times New Roman" fo:font-size="12pt" fo:letter-spacing="0.0508in" style:text-underline-style="solid" style:text-underline-width="auto" style:text-underline-color="font-color" style:font-size-asian="12pt"/>
    </style:style>
    <style:style style:name="T132" style:family="text">
      <style:text-properties fo:color="#000000" loext:opacity="100%" style:font-name="Times New Roman" fo:font-size="12pt" fo:letter-spacing="0.0583in" style:font-size-asian="12pt"/>
    </style:style>
    <style:style style:name="T133" style:family="text">
      <style:text-properties fo:color="#000000" loext:opacity="100%" style:font-name="Times New Roman" fo:font-size="12pt" fo:letter-spacing="0.0472in" style:font-size-asian="12pt"/>
    </style:style>
    <style:style style:name="T134" style:family="text">
      <style:text-properties fo:color="#000000" loext:opacity="100%" style:font-name="Times New Roman" fo:font-size="12pt" fo:letter-spacing="0.0555in" style:font-size-asian="12pt"/>
    </style:style>
    <style:style style:name="T135" style:family="text">
      <style:text-properties fo:color="#000000" loext:opacity="100%" style:font-name="Times New Roman" fo:font-size="12pt" fo:letter-spacing="0.0429in" style:font-size-asian="12pt"/>
    </style:style>
    <style:style style:name="T136" style:family="text">
      <style:text-properties fo:color="#000000" loext:opacity="100%" style:font-name="Times New Roman" fo:font-size="12pt" fo:letter-spacing="0.0437in" style:font-size-asian="12pt"/>
    </style:style>
    <style:style style:name="T137" style:family="text">
      <style:text-properties fo:color="#000000" loext:opacity="100%" style:font-name="Times New Roman" fo:font-size="12pt" fo:letter-spacing="0.0425in" style:font-size-asian="12pt"/>
    </style:style>
    <style:style style:name="T138" style:family="text">
      <style:text-properties fo:color="#000000" loext:opacity="100%" style:font-name="Times New Roman" fo:font-size="12pt" fo:letter-spacing="0.0272in" fo:font-weight="bold" style:font-size-asian="12pt" style:font-weight-asian="bold"/>
    </style:style>
    <style:style style:name="T139" style:family="text">
      <style:text-properties fo:color="#000000" loext:opacity="100%" style:font-name="Times New Roman" fo:font-size="12pt" fo:letter-spacing="0.0346in" style:font-size-asian="12pt"/>
    </style:style>
    <style:style style:name="T140" style:family="text">
      <style:text-properties fo:color="#000000" loext:opacity="100%" style:font-name="Times New Roman" fo:font-size="12pt" fo:letter-spacing="0.0118in" style:font-size-asian="12pt"/>
    </style:style>
    <style:style style:name="T141" style:family="text">
      <style:text-properties fo:color="#000000" loext:opacity="100%" style:font-name="Times New Roman" fo:font-size="12pt" fo:letter-spacing="0.0591in" style:font-size-asian="12pt"/>
    </style:style>
    <style:style style:name="T142" style:family="text">
      <style:text-properties fo:color="#000000" loext:opacity="100%" style:font-name="Times New Roman" fo:font-size="12pt" fo:letter-spacing="0.0016in" style:text-underline-style="solid" style:text-underline-width="auto" style:text-underline-color="font-color" fo:font-weight="bold" style:font-size-asian="12pt" style:font-weight-asian="bold" style:text-scale="99%"/>
    </style:style>
    <style:style style:name="T143" style:family="text">
      <style:text-properties fo:color="#000000" loext:opacity="100%" style:font-name="Times New Roman" fo:font-size="12pt" style:text-underline-style="solid" style:text-underline-type="double" style:text-underline-width="auto" style:text-underline-color="font-color" fo:font-weight="bold" style:font-size-asian="12pt" style:font-weight-asian="bold" style:text-scale="99%"/>
    </style:style>
    <style:style style:name="T144" style:family="text">
      <style:text-properties fo:color="#000000" loext:opacity="100%" style:font-name="Times New Roman" fo:font-size="12pt" fo:letter-spacing="-0.002in" style:text-underline-style="solid" style:text-underline-width="auto" style:text-underline-color="font-color" fo:font-weight="bold" style:font-size-asian="12pt" style:font-weight-asian="bold"/>
    </style:style>
    <style:style style:name="T145" style:family="text">
      <style:text-properties fo:color="#000000" loext:opacity="100%" style:font-name="Times New Roman" fo:font-size="12pt" style:text-underline-style="solid" style:text-underline-width="auto" style:text-underline-color="font-color" fo:font-weight="bold" style:font-size-asian="12pt" style:font-weight-asian="bold" style:text-scale="99%"/>
    </style:style>
    <style:style style:name="T146" style:family="text">
      <style:text-properties fo:color="#000000" loext:opacity="100%" style:font-name="Times New Roman" fo:font-size="12pt" fo:letter-spacing="0.0008in" style:text-underline-style="solid" style:text-underline-width="auto" style:text-underline-color="font-color" fo:font-weight="bold" style:font-size-asian="12pt" style:font-weight-asian="bold" style:text-scale="99%"/>
    </style:style>
    <style:style style:name="T147" style:family="text">
      <style:text-properties fo:color="#000000" loext:opacity="100%" style:font-name="Times New Roman" fo:font-size="12pt" style:text-underline-style="solid" style:text-underline-width="auto" style:text-underline-color="font-color" fo:font-weight="bold" style:font-size-asian="12pt" style:font-weight-asian="bold"/>
    </style:style>
    <style:style style:name="T148" style:family="text">
      <style:text-properties fo:color="#000000" loext:opacity="100%" style:font-name="Times New Roman" fo:font-size="12pt" fo:letter-spacing="0.0008in" style:text-underline-style="solid" style:text-underline-width="auto" style:text-underline-color="font-color" fo:font-weight="bold" style:font-size-asian="12pt" style:font-weight-asian="bold"/>
    </style:style>
    <style:style style:name="T149" style:family="text">
      <style:text-properties fo:color="#000000" loext:opacity="100%" style:font-name="Times New Roman" fo:font-size="12pt" fo:letter-spacing="0.0098in" fo:font-weight="bold" style:font-size-asian="12pt" style:font-weight-asian="bold"/>
    </style:style>
    <style:style style:name="T150" style:family="text">
      <style:text-properties fo:color="#000000" loext:opacity="100%" style:font-name="Times New Roman" fo:font-size="12pt" fo:letter-spacing="0.0457in" style:font-size-asian="12pt"/>
    </style:style>
    <style:style style:name="T151" style:family="text">
      <style:text-properties fo:color="#000000" loext:opacity="100%" style:font-name="Times New Roman" fo:font-size="12pt" fo:letter-spacing="0.0362in" fo:font-weight="bold" style:font-size-asian="12pt" style:font-weight-asian="bold"/>
    </style:style>
    <style:style style:name="T152" style:family="text">
      <style:text-properties fo:color="#000000" loext:opacity="100%" style:font-name="Times New Roman" fo:font-size="12pt" fo:letter-spacing="0.0661in" style:font-size-asian="12pt"/>
    </style:style>
    <style:style style:name="T153" style:family="text">
      <style:text-properties fo:color="#000000" loext:opacity="100%" style:font-name="Times New Roman" fo:font-size="12pt" fo:letter-spacing="0.0665in" style:font-size-asian="12pt"/>
    </style:style>
    <style:style style:name="T154" style:family="text">
      <style:text-properties fo:color="#000000" loext:opacity="100%" style:font-name="Times New Roman" fo:font-size="12pt" fo:letter-spacing="0.0256in" style:font-size-asian="12pt"/>
    </style:style>
    <style:style style:name="T155" style:family="text">
      <style:text-properties fo:color="#0000ee" loext:opacity="100%" style:font-name="Times New Roman" fo:font-size="12pt" style:font-size-asian="12pt"/>
    </style:style>
    <style:style style:name="T156" style:family="text">
      <style:text-properties fo:color="#0000ee" loext:opacity="100%" style:font-name="Times New Roman" fo:font-size="12pt" style:text-underline-style="solid" style:text-underline-width="auto" style:text-underline-color="font-color" style:font-size-asian="12pt" style:text-scale="99%"/>
    </style:style>
    <style:style style:name="T157" style:family="text">
      <style:text-properties fo:color="#0000ee" loext:opacity="100%" style:font-name="Times New Roman" fo:font-size="12pt" fo:letter-spacing="0.0008in" style:text-underline-style="solid" style:text-underline-width="auto" style:text-underline-color="font-color" style:font-size-asian="12pt" style:text-scale="99%"/>
    </style:style>
    <style:style style:name="T158" style:family="text">
      <style:text-properties fo:color="#0000ee" loext:opacity="100%" style:font-name="Times New Roman" fo:font-size="12pt" style:text-underline-style="solid" style:text-underline-width="auto" style:text-underline-color="font-color" style:font-size-asian="12pt"/>
    </style:style>
    <style:style style:name="T159" style:family="text">
      <style:text-properties fo:color="#0000ee" loext:opacity="100%" style:font-name="Times New Roman" fo:font-size="12pt" fo:letter-spacing="0.0008in" style:text-underline-style="solid" style:text-underline-width="auto" style:text-underline-color="font-color" style:font-size-asian="12pt"/>
    </style:style>
    <style:style style:name="T160" style:family="text">
      <style:text-properties fo:color="#0000ee" loext:opacity="100%" style:font-name="Times New Roman" fo:font-size="12pt" fo:letter-spacing="0.0016in" style:text-underline-style="solid" style:text-underline-width="auto" style:text-underline-color="font-color" style:font-size-asian="12pt" style:text-scale="99%"/>
    </style:style>
    <style:style style:name="T161" style:family="text">
      <style:text-properties fo:color="#000000" loext:opacity="100%" style:font-name="Times New Roman" fo:font-size="12pt" fo:letter-spacing="0.0091in" fo:font-weight="bold" style:font-size-asian="12pt" style:font-weight-asian="bold"/>
    </style:style>
    <style:style style:name="T162" style:family="text">
      <style:text-properties fo:color="#000000" loext:opacity="100%" style:font-name="Times New Roman" fo:font-size="12pt" fo:letter-spacing="0.0091in" style:font-size-asian="12pt"/>
    </style:style>
    <style:style style:name="T163" style:family="text">
      <style:text-properties fo:color="#000000" loext:opacity="100%" style:font-name="Times New Roman" fo:font-size="12pt" fo:letter-spacing="0.0035in" style:font-size-asian="12pt"/>
    </style:style>
    <style:style style:name="T164" style:family="text">
      <style:text-properties fo:color="#000000" loext:opacity="100%" style:font-name="Times New Roman" fo:font-size="12pt" fo:letter-spacing="0.002in" style:text-underline-style="solid" style:text-underline-width="auto" style:text-underline-color="font-color" fo:font-weight="bold" style:font-size-asian="12pt" style:font-weight-asian="bold" style:text-scale="99%"/>
    </style:style>
    <style:style style:name="T165" style:family="text">
      <style:text-properties fo:color="#000000" loext:opacity="100%" style:font-name="Times New Roman" fo:font-size="12pt" fo:font-style="italic" style:font-size-asian="12pt" style:font-style-asian="italic"/>
    </style:style>
    <style:style style:name="T166" style:family="text">
      <style:text-properties fo:color="#000000" loext:opacity="100%" style:font-name="Times New Roman" fo:font-size="12pt" fo:letter-spacing="0.0209in" fo:font-weight="bold" style:font-size-asian="12pt" style:font-weight-asian="bold"/>
    </style:style>
    <style:style style:name="T167" style:family="text">
      <style:text-properties fo:color="#000000" loext:opacity="100%" style:font-name="Times New Roman" fo:font-size="12pt" fo:letter-spacing="0.0217in" style:font-size-asian="12pt"/>
    </style:style>
    <style:style style:name="T168" style:family="text">
      <style:text-properties fo:color="#000000" loext:opacity="100%" style:font-name="Times New Roman" fo:font-size="12pt" fo:letter-spacing="0.0575in" style:font-size-asian="12pt"/>
    </style:style>
    <style:style style:name="T169" style:family="text">
      <style:text-properties fo:color="#000000" loext:opacity="100%" style:font-name="Times New Roman" fo:font-size="12pt" fo:letter-spacing="0.0571in" style:font-size-asian="12pt"/>
    </style:style>
    <style:style style:name="T170" style:family="text">
      <style:text-properties fo:color="#0000ee" loext:opacity="100%" style:font-name="Times New Roman" fo:font-size="12pt" fo:letter-spacing="0.0063in" style:text-underline-style="solid" style:text-underline-width="auto" style:text-underline-color="font-color" style:font-size-asian="12pt" style:text-scale="99%"/>
    </style:style>
    <style:style style:name="T171" style:family="text">
      <style:text-properties fo:color="#000000" loext:opacity="100%" style:font-name="Times New Roman" fo:font-size="12pt" fo:letter-spacing="0.0008in" fo:font-style="italic" style:font-size-asian="12pt" style:font-style-asian="italic" style:text-scale="99%"/>
    </style:style>
    <style:style style:name="T172" style:family="text">
      <style:text-properties fo:color="#000000" loext:opacity="100%" style:font-name="Times New Roman" fo:font-size="12pt" fo:font-style="italic" style:font-size-asian="12pt" style:font-style-asian="italic" style:text-scale="99%"/>
    </style:style>
    <style:style style:name="T173" style:family="text">
      <style:text-properties fo:color="#000000" loext:opacity="100%" style:font-name="Times New Roman" fo:font-size="12pt" fo:letter-spacing="0.0008in" fo:font-style="italic" style:font-size-asian="12pt" style:font-style-asian="italic"/>
    </style:style>
    <style:style style:name="T174" style:family="text">
      <style:text-properties fo:color="#000000" loext:opacity="100%" style:font-name="Times New Roman" fo:font-size="12pt" fo:letter-spacing="0.0102in" fo:font-weight="bold" style:font-size-asian="12pt" style:font-weight-asian="bold"/>
    </style:style>
    <style:style style:name="T175" style:family="text">
      <style:text-properties fo:color="#000000" loext:opacity="100%" style:font-name="Times New Roman" fo:font-size="12pt" fo:letter-spacing="-0.0028in" style:font-size-asian="12pt"/>
    </style:style>
    <style:style style:name="T176" style:family="text">
      <style:text-properties fo:color="#000000" loext:opacity="100%" style:font-name="Times New Roman" fo:font-size="12pt" fo:letter-spacing="0.0016in" fo:font-style="italic" style:font-size-asian="12pt" style:font-style-asian="italic" style:text-scale="99%"/>
    </style:style>
    <style:style style:name="T177" style:family="text">
      <style:text-properties fo:color="#000000" loext:opacity="100%" style:font-name="Times New Roman" fo:font-size="12pt" fo:letter-spacing="0.0047in" fo:font-style="italic" style:font-size-asian="12pt" style:font-style-asian="italic"/>
    </style:style>
    <style:style style:name="T178" style:family="text">
      <style:text-properties fo:color="#000000" loext:opacity="100%" style:font-name="Times New Roman" fo:font-size="12pt" fo:letter-spacing="0.002in" fo:font-weight="bold" style:font-size-asian="12pt" style:font-weight-asian="bold"/>
    </style:style>
    <style:style style:name="T179" style:family="text">
      <style:text-properties fo:color="#000000" loext:opacity="100%" style:font-name="Times New Roman" fo:font-size="12pt" fo:letter-spacing="0.0028in" style:font-size-asian="12pt"/>
    </style:style>
    <style:style style:name="T180" style:family="text">
      <style:text-properties fo:color="#000000" loext:opacity="100%" style:font-name="Times New Roman" fo:font-size="12pt" fo:letter-spacing="0.0055in" fo:font-weight="bold" style:font-size-asian="12pt" style:font-weight-asian="bold" style:text-scale="99%"/>
    </style:style>
    <style:style style:name="T181" style:family="text">
      <style:text-properties fo:color="#000000" loext:opacity="100%" style:font-name="Times New Roman" fo:font-size="12pt" fo:letter-spacing="0.0047in" fo:font-weight="bold" style:font-size-asian="12pt" style:font-weight-asian="bold" style:text-scale="99%"/>
    </style:style>
    <style:style style:name="T182" style:family="text">
      <style:text-properties fo:color="#000000" loext:opacity="100%" style:font-name="Times New Roman" fo:font-size="12pt" fo:letter-spacing="0.0063in" fo:font-weight="bold" style:font-size-asian="12pt" style:font-weight-asian="bold" style:text-scale="99%"/>
    </style:style>
    <style:style style:name="T183" style:family="text">
      <style:text-properties fo:color="#000000" loext:opacity="100%" style:font-name="Times New Roman" fo:font-size="12pt" fo:letter-spacing="-0.0071in" fo:font-weight="bold" style:font-size-asian="12pt" style:font-weight-asian="bold"/>
    </style:style>
    <style:style style:name="T184" style:family="text">
      <style:text-properties fo:color="#000000" loext:opacity="100%" style:font-name="Times New Roman" fo:font-size="12pt" fo:letter-spacing="-0.0071in" style:font-size-asian="12pt"/>
    </style:style>
    <style:style style:name="T185" style:family="text">
      <style:text-properties fo:color="#000000" loext:opacity="100%" style:font-name="Times New Roman" fo:font-size="12pt" fo:letter-spacing="0.0547in" style:font-size-asian="12pt"/>
    </style:style>
    <style:style style:name="T186" style:family="text">
      <style:text-properties fo:color="#000000" loext:opacity="100%" style:font-name="Times New Roman" fo:font-size="12pt" fo:letter-spacing="0.0417in" style:font-size-asian="12pt"/>
    </style:style>
    <style:style style:name="T187" style:family="text">
      <style:text-properties fo:color="#000000" loext:opacity="100%" style:font-name="Times New Roman" fo:font-size="12pt" fo:letter-spacing="0.0161in" fo:font-weight="bold" style:font-size-asian="12pt" style:font-weight-asian="bold"/>
    </style:style>
    <style:style style:name="T188" style:family="text">
      <style:text-properties fo:color="#000000" loext:opacity="100%" style:font-name="Times New Roman" fo:font-size="12pt" fo:letter-spacing="0.0173in" style:font-size-asian="12pt"/>
    </style:style>
    <style:style style:name="T189" style:family="text">
      <style:text-properties fo:color="#000000" loext:opacity="100%" style:font-name="Times New Roman" fo:font-size="12pt" fo:letter-spacing="0.0252in" style:font-size-asian="12pt"/>
    </style:style>
    <style:style style:name="T190" style:family="text">
      <style:text-properties fo:color="#000000" loext:opacity="100%" style:font-name="Times New Roman" fo:font-size="12pt" fo:letter-spacing="0.0335in" fo:font-weight="bold" style:font-size-asian="12pt" style:font-weight-asian="bold"/>
    </style:style>
    <style:style style:name="T191" style:family="text">
      <style:text-properties fo:color="#000000" loext:opacity="100%" style:font-name="Times New Roman" fo:font-size="12pt" fo:letter-spacing="0.0028in" style:text-underline-style="solid" style:text-underline-width="auto" style:text-underline-color="font-color" style:font-size-asian="12pt" style:text-scale="99%"/>
    </style:style>
    <style:style style:name="T192" style:family="text">
      <style:text-properties fo:color="#000000" loext:opacity="100%" style:font-name="Times New Roman" fo:font-size="12pt" fo:letter-spacing="0.0339in" style:font-size-asian="12pt"/>
    </style:style>
    <style:style style:name="T193" style:family="text">
      <style:text-properties fo:color="#000000" loext:opacity="100%" style:font-name="Times New Roman" fo:font-size="12pt" fo:letter-spacing="-0.0016in" fo:font-weight="bold" style:font-size-asian="12pt" style:font-weight-asian="bold"/>
    </style:style>
    <style:style style:name="T194" style:family="text">
      <style:text-properties fo:color="#000000" loext:opacity="100%" style:font-name="Times New Roman" fo:font-size="12pt" fo:letter-spacing="-0.0008in" style:font-size-asian="12pt"/>
    </style:style>
    <style:style style:name="T195" style:family="text">
      <style:text-properties fo:color="#000000" loext:opacity="100%" style:font-name="Times New Roman" fo:font-size="12pt" fo:letter-spacing="0.0508in" style:font-size-asian="12pt"/>
    </style:style>
    <style:style style:name="T196" style:family="text">
      <style:text-properties fo:color="#000000" loext:opacity="100%" style:font-name="Times New Roman" fo:font-size="12pt" fo:letter-spacing="0.05in" style:font-size-asian="12pt"/>
    </style:style>
    <style:style style:name="T197" style:family="text">
      <style:text-properties fo:color="#000000" loext:opacity="100%" style:font-name="Times New Roman" fo:font-size="12pt" fo:letter-spacing="0.0016in" fo:font-style="italic" style:font-size-asian="12pt" style:font-style-asian="italic"/>
    </style:style>
    <style:style style:name="T198" style:family="text">
      <style:text-properties fo:color="#000000" loext:opacity="100%" style:font-name="Times New Roman" fo:font-size="12pt" fo:letter-spacing="-0.0055in" fo:font-style="italic" style:font-size-asian="12pt" style:font-style-asian="italic"/>
    </style:style>
    <style:style style:name="T199" style:family="text">
      <style:text-properties fo:color="#000000" loext:opacity="100%" style:font-name="Times New Roman" fo:font-size="12pt" fo:letter-spacing="0.0181in" fo:font-weight="bold" style:font-size-asian="12pt" style:font-weight-asian="bold"/>
    </style:style>
    <style:style style:name="T200" style:family="text">
      <style:text-properties fo:color="#000000" loext:opacity="100%" style:font-name="Times New Roman" fo:font-size="12pt" fo:letter-spacing="0.0028in" fo:font-weight="bold" style:font-size-asian="12pt" style:font-weight-asian="bold"/>
    </style:style>
    <style:style style:name="T201" style:family="text">
      <style:text-properties fo:color="#000000" loext:opacity="100%" style:font-name="Times New Roman" fo:font-size="12pt" fo:letter-spacing="-0.0043in" style:font-size-asian="12pt"/>
    </style:style>
    <style:style style:name="T202" style:family="text">
      <style:text-properties fo:color="#000000" loext:opacity="100%" style:font-name="Times New Roman" fo:font-size="12pt" fo:letter-spacing="-0.0138in" style:font-size-asian="12pt" style:text-scale="99%"/>
    </style:style>
    <style:style style:name="T203" style:family="text">
      <style:text-properties fo:color="#000000" loext:opacity="100%" style:font-name="Times New Roman" fo:font-size="12pt" fo:letter-spacing="0.0165in" style:font-size-asian="12pt"/>
    </style:style>
    <style:style style:name="T204" style:family="text">
      <style:text-properties fo:color="#000000" loext:opacity="100%" style:font-name="Times New Roman" fo:font-size="12pt" fo:letter-spacing="0.0228in" fo:font-weight="bold" style:font-size-asian="12pt" style:font-weight-asian="bold"/>
    </style:style>
    <style:style style:name="T205" style:family="text">
      <style:text-properties fo:color="#000000" loext:opacity="100%" style:font-name="Times New Roman" fo:font-size="12pt" fo:letter-spacing="0.0161in" style:font-size-asian="12pt"/>
    </style:style>
    <style:style style:name="T206" style:family="text">
      <style:text-properties fo:color="#000000" loext:opacity="100%" style:font-name="Times New Roman" fo:font-size="12pt" fo:letter-spacing="0.0319in" style:font-size-asian="12pt"/>
    </style:style>
    <style:style style:name="T207" style:family="text">
      <style:text-properties fo:color="#000000" loext:opacity="100%" style:font-name="Times New Roman" fo:font-size="12pt" fo:letter-spacing="0.0311in" style:font-size-asian="12pt"/>
    </style:style>
    <style:style style:name="T208" style:family="text">
      <style:text-properties fo:color="#000000" loext:opacity="100%" style:font-name="Times New Roman" fo:font-size="12pt" fo:letter-spacing="0.0409in" style:font-size-asian="12pt"/>
    </style:style>
    <style:style style:name="T209" style:family="text">
      <style:text-properties fo:color="#000000" loext:opacity="100%" style:font-name="Times New Roman" fo:font-size="12pt" fo:letter-spacing="0.052in" fo:font-weight="bold" style:font-size-asian="12pt" style:font-weight-asian="bold"/>
    </style:style>
    <style:style style:name="T210" style:family="text">
      <style:text-properties fo:color="#000000" loext:opacity="100%" style:font-name="Times New Roman" fo:font-size="12pt" fo:letter-spacing="0.0528in" style:font-size-asian="12pt"/>
    </style:style>
    <style:style style:name="T211" style:family="text">
      <style:text-properties fo:color="#000000" loext:opacity="100%" style:font-name="Times New Roman" fo:font-size="12pt" fo:letter-spacing="0.0535in" style:font-size-asian="12pt"/>
    </style:style>
    <style:style style:name="T212" style:family="text">
      <style:text-properties fo:color="#000000" loext:opacity="100%" style:font-name="Times New Roman" fo:font-size="12pt" fo:letter-spacing="0.0043in" fo:font-weight="bold" style:font-size-asian="12pt" style:font-weight-asian="bold"/>
    </style:style>
    <style:style style:name="T213" style:family="text">
      <style:text-properties fo:color="#000000" loext:opacity="100%" style:font-name="Times New Roman" fo:font-size="12pt" fo:letter-spacing="0.0154in" style:font-size-asian="12pt"/>
    </style:style>
    <style:style style:name="T214" style:family="text">
      <style:text-properties fo:color="#000000" loext:opacity="100%" style:font-name="Times New Roman" fo:font-size="12pt" fo:letter-spacing="0.0091in" fo:font-weight="bold" style:font-size-asian="12pt" style:font-weight-asian="bold" style:text-scale="99%"/>
    </style:style>
    <style:style style:name="T215" style:family="text">
      <style:text-properties fo:color="#000000" loext:opacity="100%" style:font-name="Times New Roman" fo:font-size="12pt" fo:letter-spacing="0.0063in" fo:font-weight="bold" style:font-size-asian="12pt" style:font-weight-asian="bold"/>
    </style:style>
    <style:style style:name="T216" style:family="text">
      <style:text-properties fo:color="#000000" loext:opacity="100%" style:font-name="Times New Roman" fo:font-size="12pt" fo:letter-spacing="0.0138in" fo:font-weight="bold" style:font-size-asian="12pt" style:font-weight-asian="bold"/>
    </style:style>
    <style:style style:name="T217" style:family="text">
      <style:text-properties fo:color="#000000" loext:opacity="100%" style:font-name="Times New Roman" fo:font-size="12pt" fo:letter-spacing="0.0299in" style:font-size-asian="12pt"/>
    </style:style>
    <style:style style:name="T218" style:family="text">
      <style:text-properties fo:color="#000000" loext:opacity="100%" style:font-name="Times New Roman" fo:font-size="12pt" fo:letter-spacing="0.0055in" fo:font-weight="bold" style:font-size-asian="12pt" style:font-weight-asian="bold"/>
    </style:style>
    <style:style style:name="T219" style:family="text">
      <style:text-properties fo:color="#000000" loext:opacity="100%" style:font-name="Times New Roman" fo:font-size="12pt" fo:letter-spacing="0.022in" style:font-size-asian="12pt"/>
    </style:style>
    <style:style style:name="T220" style:family="text">
      <style:text-properties fo:color="#000000" loext:opacity="100%" style:font-name="Times New Roman" fo:font-size="12pt" fo:letter-spacing="0.0228in" style:font-size-asian="12pt"/>
    </style:style>
    <style:style style:name="T221" style:family="text">
      <style:text-properties fo:color="#000000" loext:opacity="100%" style:font-name="Times New Roman" fo:font-size="12pt" fo:letter-spacing="0.0236in" style:font-size-asian="12pt"/>
    </style:style>
    <style:style style:name="T222" style:family="text">
      <style:text-properties fo:color="#000000" loext:opacity="100%" style:font-name="Times New Roman" fo:font-size="12pt" fo:letter-spacing="0.0047in" fo:font-weight="bold" style:font-size-asian="12pt" style:font-weight-asian="bold"/>
    </style:style>
    <style:style style:name="T223" style:family="text">
      <style:text-properties fo:color="#000000" loext:opacity="100%" style:font-name="Times New Roman" fo:font-size="12pt" fo:letter-spacing="-0.0055in" fo:font-weight="bold" style:font-size-asian="12pt" style:font-weight-asian="bold"/>
    </style:style>
    <style:style style:name="T224" style:family="text">
      <style:text-properties fo:color="#000000" loext:opacity="100%" style:font-name="Times New Roman" fo:font-size="12pt" fo:letter-spacing="-0.0055in" style:font-size-asian="12pt"/>
    </style:style>
    <style:style style:name="T225" style:family="text">
      <style:text-properties fo:color="#000000" loext:opacity="100%" style:font-name="Times New Roman" fo:font-size="12pt" fo:letter-spacing="0.05in" fo:font-weight="bold" style:font-size-asian="12pt" style:font-weight-asian="bold"/>
    </style:style>
    <style:style style:name="T226" style:family="text">
      <style:text-properties fo:color="#000000" loext:opacity="100%" style:font-name="Times New Roman" fo:font-size="12pt" fo:letter-spacing="0.0035in" fo:font-weight="bold" style:font-size-asian="12pt" style:font-weight-asian="bold"/>
    </style:style>
    <style:style style:name="T227" style:family="text">
      <style:text-properties fo:color="#000000" loext:opacity="100%" style:font-name="Times New Roman" fo:font-size="12pt" fo:letter-spacing="0.0465in" fo:font-weight="bold" style:font-size-asian="12pt" style:font-weight-asian="bold"/>
    </style:style>
    <style:style style:name="T228" style:family="text">
      <style:text-properties fo:color="#000000" loext:opacity="100%" style:font-name="Times New Roman" fo:font-size="12pt" fo:letter-spacing="0.0543in" style:font-size-asian="12pt"/>
    </style:style>
    <style:style style:name="T229" style:family="text">
      <style:text-properties fo:color="#000000" loext:opacity="100%" style:font-name="Times New Roman" fo:font-size="12pt" fo:letter-spacing="0.0535in" fo:font-weight="bold" style:font-size-asian="12pt" style:font-weight-asian="bold"/>
    </style:style>
    <style:style style:name="T230" style:family="text">
      <style:text-properties fo:color="#000000" loext:opacity="100%" style:font-name="Times New Roman" fo:font-size="12pt" fo:letter-spacing="0.052in" style:font-size-asian="12pt"/>
    </style:style>
    <style:style style:name="T231" style:family="text">
      <style:text-properties fo:color="#000000" loext:opacity="100%" style:font-name="Times New Roman" fo:font-size="12pt" fo:letter-spacing="-0.0043in" fo:font-weight="bold" style:font-size-asian="12pt" style:font-weight-asian="bold"/>
    </style:style>
    <style:style style:name="T232" style:family="text">
      <style:text-properties fo:color="#0000ee" loext:opacity="100%" style:font-name="Times New Roman" fo:font-size="12pt" fo:letter-spacing="0.111in" style:text-underline-style="solid" style:text-underline-width="auto" style:text-underline-color="font-color" style:font-size-asian="12pt"/>
    </style:style>
    <style:style style:name="T233" style:family="text">
      <style:text-properties fo:color="#0000ee" loext:opacity="100%" style:font-name="Times New Roman" fo:font-size="12pt" fo:letter-spacing="0.1118in" style:text-underline-style="solid" style:text-underline-width="auto" style:text-underline-color="font-color" style:font-size-asian="12pt"/>
    </style:style>
    <style:style style:name="T234" style:family="text">
      <style:text-properties fo:color="#0000ee" loext:opacity="100%" style:font-name="Times New Roman" fo:font-size="12pt" fo:letter-spacing="0.1126in" style:text-underline-style="solid" style:text-underline-width="auto" style:text-underline-color="font-color" style:font-size-asian="12pt"/>
    </style:style>
    <style:style style:name="T235" style:family="text">
      <style:text-properties fo:color="#000000" loext:opacity="100%" style:font-name="Times New Roman" fo:font-size="12pt" fo:letter-spacing="0.0583in" fo:font-weight="bold" style:font-size-asian="12pt" style:font-weight-asian="bold"/>
    </style:style>
    <style:style style:name="T236" style:family="text">
      <style:text-properties fo:color="#0000ee" loext:opacity="100%" style:font-name="Times New Roman" fo:font-size="12pt" fo:letter-spacing="0.0618in" style:text-underline-style="solid" style:text-underline-width="auto" style:text-underline-color="font-color" style:font-size-asian="12pt"/>
    </style:style>
    <style:style style:name="T237" style:family="text">
      <style:text-properties fo:color="#0000ee" loext:opacity="100%" style:font-name="Times New Roman" fo:font-size="12pt" fo:letter-spacing="0.0528in" style:text-underline-style="solid" style:text-underline-width="auto" style:text-underline-color="font-color" style:font-size-asian="12pt"/>
    </style:style>
    <style:style style:name="T238" style:family="text">
      <style:text-properties fo:color="#0000ee" loext:opacity="100%" style:font-name="Times New Roman" fo:font-size="12pt" fo:letter-spacing="0.061in" style:text-underline-style="solid" style:text-underline-width="auto" style:text-underline-color="font-color" style:font-size-asian="12pt"/>
    </style:style>
    <style:style style:name="T239" style:family="text">
      <style:text-properties fo:color="#0000ee" loext:opacity="100%" style:font-name="Times New Roman" fo:font-size="12pt" fo:letter-spacing="-0.0071in" style:text-underline-style="solid" style:text-underline-width="auto" style:text-underline-color="font-color" style:font-size-asian="12pt" style:text-scale="99%"/>
    </style:style>
    <style:style style:name="T240" style:family="text">
      <style:text-properties fo:color="#0000ee" loext:opacity="100%" style:font-name="Times New Roman" fo:font-size="12pt" fo:letter-spacing="-0.0075in" style:text-underline-style="solid" style:text-underline-width="auto" style:text-underline-color="font-color" style:font-size-asian="12pt" style:text-scale="99%"/>
    </style:style>
    <style:style style:name="T241" style:family="text">
      <style:text-properties fo:color="#0000ee" loext:opacity="100%" style:font-name="Times New Roman" fo:font-size="12pt" fo:letter-spacing="-0.0063in" style:text-underline-style="solid" style:text-underline-width="auto" style:text-underline-color="font-color" style:font-size-asian="12pt" style:text-scale="99%"/>
    </style:style>
    <style:style style:name="T242" style:family="text">
      <style:text-properties fo:color="#0000ee" loext:opacity="100%" style:font-name="Times New Roman" fo:font-size="12pt" fo:letter-spacing="-0.0008in" style:text-underline-style="solid" style:text-underline-width="auto" style:text-underline-color="font-color" style:font-size-asian="12pt"/>
    </style:style>
    <style:style style:name="T243" style:family="text">
      <style:text-properties fo:color="#000000" loext:opacity="100%" style:font-name="Times New Roman" fo:font-size="12pt" fo:letter-spacing="0.0126in" fo:font-weight="bold" style:font-size-asian="12pt" style:font-weight-asian="bold"/>
    </style:style>
    <style:style style:name="T244" style:family="text">
      <style:text-properties fo:color="#000000" loext:opacity="100%" style:font-name="Times New Roman" fo:font-size="12pt" fo:letter-spacing="0.0783in" style:font-size-asian="12pt"/>
    </style:style>
    <style:style style:name="T245" style:family="text">
      <style:text-properties fo:color="#000000" loext:opacity="100%" style:font-name="Times New Roman" fo:font-size="12pt" fo:letter-spacing="0.078in" style:font-size-asian="12pt"/>
    </style:style>
    <style:style style:name="T246" style:family="text">
      <style:text-properties fo:color="#000000" loext:opacity="100%" style:font-name="Times New Roman" fo:font-size="12pt" fo:letter-spacing="0.0028in" style:font-size-asian="12pt" style:text-scale="99%"/>
    </style:style>
    <style:style style:name="T247" style:family="text">
      <style:text-properties fo:color="#000000" loext:opacity="100%" style:font-name="Times New Roman" fo:font-size="9pt" style:font-size-asian="9pt"/>
    </style:style>
    <style:style style:name="T248" style:family="text">
      <style:text-properties fo:color="#000000" loext:opacity="100%" style:font-name="Times New Roman" fo:font-size="9pt" fo:letter-spacing="0.0008in" fo:font-weight="bold" style:font-size-asian="9pt" style:font-weight-asian="bold" style:text-scale="99%"/>
    </style:style>
    <style:style style:name="T249" style:family="text">
      <style:text-properties fo:color="#000000" loext:opacity="100%" style:font-name="Times New Roman" fo:font-size="9pt" fo:font-weight="bold" style:font-size-asian="9pt" style:font-weight-asian="bold" style:text-scale="99%"/>
    </style:style>
    <style:style style:name="T250" style:family="text">
      <style:text-properties fo:color="#000000" loext:opacity="100%" style:font-name="Times New Roman" fo:font-size="9pt" fo:font-weight="bold" style:font-size-asian="9pt" style:font-weight-asian="bold"/>
    </style:style>
    <style:style style:name="T251" style:family="text">
      <style:text-properties fo:color="#000000" loext:opacity="100%" style:font-name="Times New Roman" fo:font-size="9pt" style:font-size-asian="9pt" style:text-scale="99%"/>
    </style:style>
    <style:style style:name="T252" style:family="text">
      <style:text-properties fo:color="#000000" loext:opacity="100%" style:font-name="Times New Roman" fo:font-size="9pt" fo:letter-spacing="0.0008in" style:font-size-asian="9pt" style:text-scale="99%"/>
    </style:style>
    <style:style style:name="T253" style:family="text">
      <style:text-properties fo:color="#000000" loext:opacity="100%" style:font-name="Times New Roman" fo:font-size="9pt" fo:letter-spacing="0.0008in" style:font-size-asian="9pt"/>
    </style:style>
    <style:style style:name="T254" style:family="text">
      <style:text-properties style:font-name="Times New Roman" fo:font-size="7pt" style:font-size-asian="7pt"/>
    </style:style>
    <style:style style:name="T255" style:family="text">
      <style:text-properties fo:color="#000000" loext:opacity="100%" style:font-name="Times New Roman" fo:font-size="9pt" fo:letter-spacing="0.0016in" style:font-size-asian="9pt" style:text-scale="99%"/>
    </style:style>
    <style:style style:name="T256" style:family="text">
      <style:text-properties fo:color="#000000" loext:opacity="100%" style:font-name="Times New Roman" fo:font-size="9pt" fo:letter-spacing="-0.0008in" style:font-size-asian="9pt"/>
    </style:style>
    <style:style style:name="fr1" style:family="graphic" style:parent-style-name="Graphics">
      <style:graphic-properties fo:margin-left="0in" fo:margin-right="0in" fo:margin-top="0in" fo:margin-bottom="0in" style:wrap="run-through" style:number-wrapped-paragraphs="no-limit" style:vertical-pos="from-top" style:vertical-rel="page" style:horizontal-pos="from-left" style:horizontal-rel="page" fo:background-color="transparent" draw:fill="none" draw:fill-color="#fffff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fr2" style:family="graphic" style:parent-style-name="Graphics">
      <style:graphic-properties fo:margin-left="0in" fo:margin-right="0in" fo:margin-top="0in" fo:margin-bottom="0in" style:wrap="run-through" style:number-wrapped-paragraphs="no-limit" style:vertical-pos="from-top" style:vertical-rel="paragraph" style:horizontal-pos="from-left" style:horizontal-rel="page" fo:background-color="transparent" draw:fill="none" draw:fill-color="#fffff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Sect1" style:family="section">
      <style:section-properties style:editable="false">
        <style:columns fo:column-count="1" fo:column-gap="0in"/>
      </style:section-properties>
    </style:style>
    <style:style style:name="Sect2" style:family="section">
      <style:section-properties style:editable="false">
        <style:columns fo:column-count="4">
          <style:column style:rel-width="17833*" fo:start-indent="0in" fo:end-indent="0.4661in"/>
          <style:column style:rel-width="20010*" fo:start-indent="0.4661in" fo:end-indent="0.2535in"/>
          <style:column style:rel-width="14846*" fo:start-indent="0.2535in" fo:end-indent="0.2701in"/>
          <style:column style:rel-width="12846*" fo:start-indent="0.2701in" fo:end-indent="0in"/>
        </style:columns>
      </style:section-properties>
    </style:style>
    <style:style style:name="Sect3" style:family="section">
      <style:section-properties style:editable="false">
        <style:columns fo:column-count="3">
          <style:column style:rel-width="34224*" fo:start-indent="0in" fo:end-indent="0.6492in"/>
          <style:column style:rel-width="15754*" fo:start-indent="0.6492in" fo:end-indent="0.5661in"/>
          <style:column style:rel-width="15557*" fo:start-indent="0.5661in" fo:end-indent="0in"/>
        </style:columns>
      </style:section-properties>
    </style:style>
    <style:style style:name="Sect4" style:family="section">
      <style:section-properties text:dont-balance-text-columns="true" style:editable="false">
        <style:columns fo:column-count="2">
          <style:column style:rel-width="36816*" fo:start-indent="0in" fo:end-indent="0.1728in"/>
          <style:column style:rel-width="28719*" fo:start-indent="0.1728in" fo:end-indent="0in"/>
        </style:columns>
      </style:section-properties>
    </style:style>
    <style:style style:name="gr1" style:family="graphic">
      <style:graphic-properties style:writing-mode="lr-tb" loext:decorative="false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draw:stroke="none" svg:stroke-width="0.0102in" svg:stroke-color="#000000" draw:fill-color="#7f7f7f" fo:min-height="0in" fo:min-width="0in" loext:decorative="false" style:run-through="foreground"/>
      <style:paragraph-properties style:writing-mode="lr-tb"/>
    </style:style>
    <style:style style:name="gr3" style:family="graphic">
      <style:graphic-properties draw:stroke="none" svg:stroke-width="0.0102in" svg:stroke-color="#000000" draw:fill-color="#2c2c2c" fo:min-height="0in" fo:min-width="0in" loext:decorative="false" style:run-through="foreground"/>
      <style:paragraph-properties style:writing-mode="lr-tb"/>
    </style:style>
    <style:style style:name="gr4" style:family="graphic">
      <style:graphic-properties draw:stroke="none" svg:stroke-width="0.0102in" svg:stroke-color="#000000" draw:fill-color="#e6e6e6" fo:min-height="0in" fo:min-width="0in" loext:decorative="false" style:run-through="foreground"/>
      <style:paragraph-properties style:writing-mode="lr-tb"/>
    </style:style>
    <style:style style:name="gr5" style:family="graphic">
      <style:graphic-properties draw:stroke="none" svg:stroke-width="0.0102in" svg:stroke-color="#000000" draw:fill-color="#e6e6e6" fo:min-height="0in" fo:min-width="0in" loext:decorative="false" fo:margin-left="0.1252in" fo:margin-right="0.1252in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  <style:paragraph-properties style:writing-mode="lr-tb"/>
    </style:style>
    <style:style style:name="gr6" style:family="graphic">
      <style:graphic-properties style:writing-mode="lr-tb" loext:decorative="false" style:run-through="back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7" style:family="graphic">
      <style:graphic-properties draw:stroke="none" svg:stroke-width="0.0102in" svg:stroke-color="#000000" draw:fill="none" draw:fill-color="#ffffff" draw:textarea-horizontal-align="center" draw:textarea-vertical-align="middle" draw:color-mode="standard" draw:luminance="0%" draw:contrast="0%" draw:gamma="100%" draw:red="0%" draw:green="0%" draw:blue="0%" fo:clip="rect(0in, 0in, 0in, 0in)" draw:image-opacity="100%" style:mirror="none" loext:decorative="false" style:run-through="background"/>
      <style:paragraph-properties style:writing-mode="lr-tb"/>
    </style:style>
    <style:style style:name="gr8" style:family="graphic">
      <style:graphic-properties draw:stroke="solid" svg:stroke-width="0.0083in" svg:stroke-color="#333333" draw:fill="none" draw:fill-color="#ffffff" fo:min-height="0in" fo:min-width="0in" fo:padding-top="0.0043in" fo:padding-bottom="0.0043in" fo:padding-left="0.0043in" fo:padding-right="0.0043in" loext:decorative="false" style:run-through="foreground"/>
      <style:paragraph-properties style:writing-mode="lr-tb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ext:p text:style-name="P1" loext:marker-style-name="T1"><text:bookmark-start text:name="_page_5_0"/><draw:frame draw:style-name="fr1" draw:name="Image1" text:anchor-type="char" svg:x="2.9547in" svg:y="0.3957in" svg:width="2.3591in" svg:height="1.0165in" draw:z-index="10"><draw:image xlink:href="Pictures/10000001000000E300000061CE563CC0.png" xlink:type="simple" xlink:show="embed" xlink:actuate="onLoad" draw:mime-type="image/png"/></draw:frame></text:p>
        <text:p text:style-name="P2" loext:marker-style-name="T1"/>
        <text:p text:style-name="P2" loext:marker-style-name="T1"/>
        <text:p text:style-name="P3" loext:marker-style-name="T2"/>
        <text:p text:style-name="P4" loext:marker-style-name="T3"><text:span text:style-name="T4">PORTOSR</text:span><text:span text:style-name="T5">IO</text:span><text:span text:style-name="T3"> </text:span><text:span text:style-name="T4">SU</text:span><text:span text:style-name="T5">P</text:span><text:span text:style-name="T4">E</text:span><text:span text:style-name="T6">R</text:span><text:span text:style-name="T5">I</text:span><text:span text:style-name="T4">NTENDÊNCI</text:span><text:span text:style-name="T5">A</text:span><text:span text:style-name="T7"> </text:span><text:span text:style-name="T6">D</text:span><text:span text:style-name="T5">E</text:span><text:span text:style-name="T8"> </text:span><text:span text:style-name="T4">GESTÃ</text:span><text:span text:style-name="T5">O</text:span><text:span text:style-name="T8"> </text:span><text:span text:style-name="T4">D</text:span><text:span text:style-name="T5">E</text:span><text:span text:style-name="T8"> </text:span><text:span text:style-name="T4">NEGÓC</text:span><text:span text:style-name="T5">I</text:span><text:span text:style-name="T6">O</text:span><text:span text:style-name="T5">S</text:span></text:p>
        <text:p text:style-name="P5" loext:marker-style-name="T3"><text:span text:style-name="T4">GERÊNCI</text:span><text:span text:style-name="T5">A</text:span><text:span text:style-name="T7"> </text:span><text:span text:style-name="T6">D</text:span><text:span text:style-name="T5">E</text:span><text:span text:style-name="T7"> </text:span><text:span text:style-name="T6">G</text:span><text:span text:style-name="T4">ESTÃ</text:span><text:span text:style-name="T5">O</text:span><text:span text:style-name="T7"> </text:span><text:span text:style-name="T6">D</text:span><text:span text:style-name="T5">E</text:span><text:span text:style-name="T7"> </text:span><text:span text:style-name="T6">N</text:span><text:span text:style-name="T4">EGÓC</text:span><text:span text:style-name="T5">I</text:span><text:span text:style-name="T4">O</text:span><text:span text:style-name="T5">S</text:span></text:p>
        <text:p text:style-name="P6" loext:marker-style-name="T9"/>
        <text:p text:style-name="P7" loext:marker-style-name="T9"/>
        <text:p text:style-name="P8" loext:marker-style-name="T10"><text:span text:style-name="T11">I</text:span><text:span text:style-name="T12">NSTRU</text:span><text:span text:style-name="T13">M</text:span><text:span text:style-name="T12">ENT</text:span><text:span text:style-name="T11">O</text:span><text:span text:style-name="T14"> </text:span><text:span text:style-name="T13">N</text:span><text:span text:style-name="T12">ORMATIV</text:span><text:span text:style-name="T11">O</text:span><text:span text:style-name="T14"> </text:span><text:span text:style-name="T11">-</text:span><text:span text:style-name="T15"> </text:span><text:span text:style-name="T12">P</text:span><text:span text:style-name="T13">O</text:span><text:span text:style-name="T12">RTOSR</text:span><text:span text:style-name="T11">IO</text:span></text:p>
        <text:p text:style-name="P9" loext:marker-style-name="T9"/>
        <text:p text:style-name="P10" loext:marker-style-name="T16"><draw:g text:anchor-type="char" draw:z-index="11" draw:name="Shape1" draw:style-name="gr1"><draw:custom-shape draw:style-name="gr2" draw:text-style-name="P11" svg:width="7.2276in" svg:height="0.0087in" svg:x="0.5126in" svg:y="0.5563in"><text:p/><draw:enhanced-geometry svg:viewBox="0 0 6608382 7622" draw:type="0" draw:enhanced-path="M 0 0 L 0 7622 L 6600761 7622 L 6608382 0 L 0 0 N"/></draw:custom-shape><draw:custom-shape draw:style-name="gr3" draw:text-style-name="P12" svg:width="7.2276in" svg:height="0.0087in" svg:x="0.5126in" svg:y="1.6654in"><text:p/><draw:enhanced-geometry svg:viewBox="0 0 6608382 7622" draw:type="0" draw:enhanced-path="M 7622 0 L 0 7622 L 6608382 7622 L 6608382 0 L 7622 0 N"/></draw:custom-shape><draw:custom-shape draw:style-name="gr2" draw:text-style-name="P11" svg:width="0.0087in" svg:height="1.1177in" svg:x="0.5126in" svg:y="0.5563in"><text:p/><draw:enhanced-geometry svg:viewBox="0 0 7622 1021365" draw:type="0" draw:enhanced-path="M 0 0 L 0 1021365 L 7622 1013743 L 7622 0 L 0 0 N"/></draw:custom-shape><draw:custom-shape draw:style-name="gr3" draw:text-style-name="P12" svg:width="0.0087in" svg:height="1.1177in" svg:x="7.7315in" svg:y="0.5563in"><text:p/><draw:enhanced-geometry svg:viewBox="0 0 7621 1021365" draw:type="0" draw:enhanced-path="M 7621 0 L 0 7622 L 0 1021365 L 7621 1021365 L 7621 0 N"/></draw:custom-shape><draw:custom-shape draw:style-name="gr3" draw:text-style-name="P12" svg:width="2.4012in" svg:height="0.0087in" svg:x="0.5209in" svg:y="0.5646in"><text:p/><draw:enhanced-geometry svg:viewBox="0 0 2195172 7621" draw:type="0" draw:enhanced-path="M 0 0 L 0 7621 L 2187549 7621 L 2195172 0 L 0 0 N"/></draw:custom-shape><draw:custom-shape draw:style-name="gr2" draw:text-style-name="P11" svg:width="2.4012in" svg:height="0.0087in" svg:x="0.5209in" svg:y="0.9228in"><text:p/><draw:enhanced-geometry svg:viewBox="0 0 2195172 7621" draw:type="0" draw:enhanced-path="M 7621 0 L 0 7621 L 2195172 7621 L 2195172 0 L 7621 0 N"/></draw:custom-shape><draw:custom-shape draw:style-name="gr3" draw:text-style-name="P12" svg:width="0.0087in" svg:height="0.3677in" svg:x="0.5209in" svg:y="0.5646in"><text:p/><draw:enhanced-geometry svg:viewBox="0 0 7621 335372" draw:type="0" draw:enhanced-path="M 0 0 L 0 335372 L 7621 327751 L 7621 0 L 0 0 N"/></draw:custom-shape><draw:custom-shape draw:style-name="gr2" draw:text-style-name="P11" svg:width="0.0087in" svg:height="0.3677in" svg:x="2.9134in" svg:y="0.5646in"><text:p/><draw:enhanced-geometry svg:viewBox="0 0 7622 335372" draw:type="0" draw:enhanced-path="M 7622 0 L 0 7621 L 0 335372 L 7622 335372 L 7622 0 N"/></draw:custom-shape><draw:custom-shape draw:style-name="gr3" draw:text-style-name="P12" svg:width="3.6012in" svg:height="0.0087in" svg:x="2.9217in" svg:y="0.5646in"><text:p/><draw:enhanced-geometry svg:viewBox="0 0 3292757 7621" draw:type="0" draw:enhanced-path="M 0 0 L 0 7621 L 3285135 7621 L 3292757 0 L 0 0 N"/></draw:custom-shape><draw:custom-shape draw:style-name="gr2" draw:text-style-name="P11" svg:width="3.6012in" svg:height="0.0087in" svg:x="2.9217in" svg:y="0.9228in"><text:p/><draw:enhanced-geometry svg:viewBox="0 0 3292757 7621" draw:type="0" draw:enhanced-path="M 7622 0 L 0 7621 L 3292757 7621 L 3292757 0 L 7622 0 N"/></draw:custom-shape><draw:custom-shape draw:style-name="gr3" draw:text-style-name="P12" svg:width="0.0087in" svg:height="0.3677in" svg:x="2.9217in" svg:y="0.5646in"><text:p/><draw:enhanced-geometry svg:viewBox="0 0 7622 335372" draw:type="0" draw:enhanced-path="M 0 0 L 0 335372 L 7622 327751 L 7622 0 L 0 0 N"/></draw:custom-shape><draw:custom-shape draw:style-name="gr2" draw:text-style-name="P11" svg:width="0.0087in" svg:height="0.3677in" svg:x="6.5142in" svg:y="0.5646in"><text:p/><draw:enhanced-geometry svg:viewBox="0 0 7622 335372" draw:type="0" draw:enhanced-path="M 7622 0 L 0 7621 L 0 335372 L 7622 335372 L 7622 0 N"/></draw:custom-shape><draw:custom-shape draw:style-name="gr3" draw:text-style-name="P12" svg:width="1.2094in" svg:height="0.0087in" svg:x="6.5224in" svg:y="0.5646in"><text:p/><draw:enhanced-geometry svg:viewBox="0 0 1105208 7621" draw:type="0" draw:enhanced-path="M 0 0 L 0 7621 L 1097587 7621 L 1105208 0 L 0 0 N"/></draw:custom-shape><draw:custom-shape draw:style-name="gr2" draw:text-style-name="P11" svg:width="1.2094in" svg:height="0.0087in" svg:x="6.5224in" svg:y="0.9228in"><text:p/><draw:enhanced-geometry svg:viewBox="0 0 1105208 7621" draw:type="0" draw:enhanced-path="M 7622 0 L 0 7621 L 1105208 7621 L 1105208 0 L 7622 0 N"/></draw:custom-shape><draw:custom-shape draw:style-name="gr3" draw:text-style-name="P12" svg:width="0.0087in" svg:height="0.3677in" svg:x="6.5224in" svg:y="0.5646in"><text:p/><draw:enhanced-geometry svg:viewBox="0 0 7622 335372" draw:type="0" draw:enhanced-path="M 0 0 L 0 335372 L 7622 327751 L 7622 0 L 0 0 N"/></draw:custom-shape><draw:custom-shape draw:style-name="gr2" draw:text-style-name="P11" svg:width="0.0087in" svg:height="0.3677in" svg:x="7.7228in" svg:y="0.5646in"><text:p/><draw:enhanced-geometry svg:viewBox="0 0 7621 335372" draw:type="0" draw:enhanced-path="M 7621 0 L 0 7621 L 0 335372 L 7621 335372 L 7621 0 N"/></draw:custom-shape><draw:custom-shape draw:style-name="gr3" draw:text-style-name="P12" svg:width="2.4012in" svg:height="0.0087in" svg:x="0.5209in" svg:y="0.9315in"><text:p/><draw:enhanced-geometry svg:viewBox="0 0 2195172 7622" draw:type="0" draw:enhanced-path="M 0 0 L 0 7622 L 2187549 7622 L 2195172 0 L 0 0 N"/></draw:custom-shape><draw:custom-shape draw:style-name="gr2" draw:text-style-name="P11" svg:width="2.4012in" svg:height="0.0087in" svg:x="0.5209in" svg:y="1.2902in"><text:p/><draw:enhanced-geometry svg:viewBox="0 0 2195172 7622" draw:type="0" draw:enhanced-path="M 7621 0 L 0 7622 L 2195172 7622 L 2195172 0 L 7621 0 N"/></draw:custom-shape><draw:custom-shape draw:style-name="gr3" draw:text-style-name="P12" svg:width="0.0087in" svg:height="0.3669in" svg:x="0.5209in" svg:y="0.9315in"><text:p/><draw:enhanced-geometry svg:viewBox="0 0 7621 335374" draw:type="0" draw:enhanced-path="M 0 0 L 0 335374 L 7621 327751 L 7621 0 L 0 0 N"/></draw:custom-shape><draw:custom-shape draw:style-name="gr2" draw:text-style-name="P11" svg:width="0.0087in" svg:height="0.3669in" svg:x="2.9134in" svg:y="0.9315in"><text:p/><draw:enhanced-geometry svg:viewBox="0 0 7622 335374" draw:type="0" draw:enhanced-path="M 7622 0 L 0 7622 L 0 335374 L 7622 335374 L 7622 0 N"/></draw:custom-shape><draw:custom-shape draw:style-name="gr3" draw:text-style-name="P12" svg:width="1.9677in" svg:height="0.0087in" svg:x="2.9217in" svg:y="0.9315in"><text:p/><draw:enhanced-geometry svg:viewBox="0 0 1798821 7622" draw:type="0" draw:enhanced-path="M 0 0 L 0 7622 L 1791199 7622 L 1798821 0 L 0 0 N"/></draw:custom-shape><draw:custom-shape draw:style-name="gr2" draw:text-style-name="P11" svg:width="1.9677in" svg:height="0.0087in" svg:x="2.9217in" svg:y="1.2902in"><text:p/><draw:enhanced-geometry svg:viewBox="0 0 1798821 7622" draw:type="0" draw:enhanced-path="M 7622 0 L 0 7622 L 1798821 7622 L 1798821 0 L 7622 0 N"/></draw:custom-shape><draw:custom-shape draw:style-name="gr3" draw:text-style-name="P12" svg:width="0.0087in" svg:height="0.3669in" svg:x="2.9217in" svg:y="0.9315in"><text:p/><draw:enhanced-geometry svg:viewBox="0 0 7622 335374" draw:type="0" draw:enhanced-path="M 0 0 L 0 335374 L 7622 327751 L 7622 0 L 0 0 N"/></draw:custom-shape><draw:custom-shape draw:style-name="gr2" draw:text-style-name="P11" svg:width="0.0087in" svg:height="0.3669in" svg:x="4.8807in" svg:y="0.9315in"><text:p/><draw:enhanced-geometry svg:viewBox="0 0 7622 335374" draw:type="0" draw:enhanced-path="M 7622 0 L 0 7622 L 0 335374 L 7622 335374 L 7622 0 N"/></draw:custom-shape><draw:custom-shape draw:style-name="gr3" draw:text-style-name="P12" svg:width="1.6335in" svg:height="0.0087in" svg:x="4.889in" svg:y="0.9315in"><text:p/><draw:enhanced-geometry svg:viewBox="0 0 1493936 7622" draw:type="0" draw:enhanced-path="M 0 0 L 0 7622 L 1486313 7622 L 1493936 0 L 0 0 N"/></draw:custom-shape><draw:custom-shape draw:style-name="gr2" draw:text-style-name="P11" svg:width="1.6335in" svg:height="0.0087in" svg:x="4.889in" svg:y="1.2902in"><text:p/><draw:enhanced-geometry svg:viewBox="0 0 1493936 7622" draw:type="0" draw:enhanced-path="M 7622 0 L 0 7622 L 1493936 7622 L 1493936 0 L 7622 0 N"/></draw:custom-shape><draw:custom-shape draw:style-name="gr3" draw:text-style-name="P12" svg:width="0.0087in" svg:height="0.3669in" svg:x="4.889in" svg:y="0.9315in"><text:p/><draw:enhanced-geometry svg:viewBox="0 0 7622 335374" draw:type="0" draw:enhanced-path="M 0 0 L 0 335374 L 7622 327751 L 7622 0 L 0 0 N"/></draw:custom-shape><draw:custom-shape draw:style-name="gr2" draw:text-style-name="P11" svg:width="0.0087in" svg:height="0.3669in" svg:x="6.5142in" svg:y="0.9315in"><text:p/><draw:enhanced-geometry svg:viewBox="0 0 7622 335374" draw:type="0" draw:enhanced-path="M 7622 0 L 0 7622 L 0 335374 L 7622 335374 L 7622 0 N"/></draw:custom-shape><draw:custom-shape draw:style-name="gr3" draw:text-style-name="P12" svg:width="1.2094in" svg:height="0.0087in" svg:x="6.5224in" svg:y="0.9315in"><text:p/><draw:enhanced-geometry svg:viewBox="0 0 1105208 7622" draw:type="0" draw:enhanced-path="M 0 0 L 0 7622 L 1097587 7622 L 1105208 0 L 0 0 N"/></draw:custom-shape><draw:custom-shape draw:style-name="gr2" draw:text-style-name="P11" svg:width="1.2094in" svg:height="0.0087in" svg:x="6.5224in" svg:y="1.2902in"><text:p/><draw:enhanced-geometry svg:viewBox="0 0 1105208 7622" draw:type="0" draw:enhanced-path="M 7622 0 L 0 7622 L 1105208 7622 L 1105208 0 L 7622 0 N"/></draw:custom-shape><draw:custom-shape draw:style-name="gr3" draw:text-style-name="P12" svg:width="0.0087in" svg:height="0.3669in" svg:x="6.5224in" svg:y="0.9315in"><text:p/><draw:enhanced-geometry svg:viewBox="0 0 7622 335374" draw:type="0" draw:enhanced-path="M 0 0 L 0 335374 L 7622 327751 L 7622 0 L 0 0 N"/></draw:custom-shape><draw:custom-shape draw:style-name="gr2" draw:text-style-name="P11" svg:width="0.0087in" svg:height="0.3669in" svg:x="7.7228in" svg:y="0.9315in"><text:p/><draw:enhanced-geometry svg:viewBox="0 0 7621 335374" draw:type="0" draw:enhanced-path="M 7621 0 L 0 7622 L 0 335374 L 7621 335374 L 7621 0 N"/></draw:custom-shape><draw:custom-shape draw:style-name="gr3" draw:text-style-name="P12" svg:width="4.3685in" svg:height="0.0087in" svg:x="0.5209in" svg:y="1.2988in"><text:p/><draw:enhanced-geometry svg:viewBox="0 0 3993993 7622" draw:type="0" draw:enhanced-path="M 0 0 L 0 7622 L 3986371 7622 L 3993993 0 L 0 0 N"/></draw:custom-shape><draw:custom-shape draw:style-name="gr2" draw:text-style-name="P11" svg:width="4.3685in" svg:height="0.0087in" svg:x="0.5209in" svg:y="1.6571in"><text:p/><draw:enhanced-geometry svg:viewBox="0 0 3993993 7622" draw:type="0" draw:enhanced-path="M 7621 0 L 0 7622 L 3993993 7622 L 3993993 0 L 7621 0 N"/></draw:custom-shape><draw:custom-shape draw:style-name="gr3" draw:text-style-name="P12" svg:width="0.0087in" svg:height="0.3669in" svg:x="0.5209in" svg:y="1.2988in"><text:p/><draw:enhanced-geometry svg:viewBox="0 0 7621 335374" draw:type="0" draw:enhanced-path="M 0 0 L 0 335374 L 7621 327751 L 7621 0 L 0 0 N"/></draw:custom-shape><draw:custom-shape draw:style-name="gr2" draw:text-style-name="P11" svg:width="0.0087in" svg:height="0.3669in" svg:x="4.8807in" svg:y="1.2988in"><text:p/><draw:enhanced-geometry svg:viewBox="0 0 7622 335374" draw:type="0" draw:enhanced-path="M 7622 0 L 0 7622 L 0 335374 L 7622 335374 L 7622 0 N"/></draw:custom-shape><draw:custom-shape draw:style-name="gr3" draw:text-style-name="P12" svg:width="1.6335in" svg:height="0.0087in" svg:x="4.889in" svg:y="1.2988in"><text:p/><draw:enhanced-geometry svg:viewBox="0 0 1493936 7622" draw:type="0" draw:enhanced-path="M 0 0 L 0 7622 L 1486313 7622 L 1493936 0 L 0 0 N"/></draw:custom-shape><draw:custom-shape draw:style-name="gr2" draw:text-style-name="P11" svg:width="1.6335in" svg:height="0.0087in" svg:x="4.889in" svg:y="1.6571in"><text:p/><draw:enhanced-geometry svg:viewBox="0 0 1493936 7622" draw:type="0" draw:enhanced-path="M 7622 0 L 0 7622 L 1493936 7622 L 1493936 0 L 7622 0 N"/></draw:custom-shape><draw:custom-shape draw:style-name="gr3" draw:text-style-name="P12" svg:width="0.0087in" svg:height="0.3669in" svg:x="4.889in" svg:y="1.2988in"><text:p/><draw:enhanced-geometry svg:viewBox="0 0 7622 335374" draw:type="0" draw:enhanced-path="M 0 0 L 0 335374 L 7622 327751 L 7622 0 L 0 0 N"/></draw:custom-shape><draw:custom-shape draw:style-name="gr2" draw:text-style-name="P11" svg:width="0.0087in" svg:height="0.3669in" svg:x="6.5142in" svg:y="1.2988in"><text:p/><draw:enhanced-geometry svg:viewBox="0 0 7622 335374" draw:type="0" draw:enhanced-path="M 7622 0 L 0 7622 L 0 335374 L 7622 335374 L 7622 0 N"/></draw:custom-shape><draw:custom-shape draw:style-name="gr3" draw:text-style-name="P12" svg:width="1.2094in" svg:height="0.0087in" svg:x="6.5224in" svg:y="1.2988in"><text:p/><draw:enhanced-geometry svg:viewBox="0 0 1105208 7622" draw:type="0" draw:enhanced-path="M 0 0 L 0 7622 L 1097587 7622 L 1105208 0 L 0 0 N"/></draw:custom-shape><draw:custom-shape draw:style-name="gr2" draw:text-style-name="P11" svg:width="1.2094in" svg:height="0.0087in" svg:x="6.5224in" svg:y="1.6571in"><text:p/><draw:enhanced-geometry svg:viewBox="0 0 1105208 7622" draw:type="0" draw:enhanced-path="M 7622 0 L 0 7622 L 1105208 7622 L 1105208 0 L 7622 0 N"/></draw:custom-shape><draw:custom-shape draw:style-name="gr3" draw:text-style-name="P12" svg:width="0.0087in" svg:height="0.3669in" svg:x="6.5224in" svg:y="1.2988in"><text:p/><draw:enhanced-geometry svg:viewBox="0 0 7622 335374" draw:type="0" draw:enhanced-path="M 0 0 L 0 335374 L 7622 327751 L 7622 0 L 0 0 N"/></draw:custom-shape><draw:custom-shape draw:style-name="gr2" draw:text-style-name="P11" svg:width="0.0087in" svg:height="0.3669in" svg:x="7.7228in" svg:y="1.2988in"><text:p/><draw:enhanced-geometry svg:viewBox="0 0 7621 335374" draw:type="0" draw:enhanced-path="M 7621 0 L 0 7622 L 0 335374 L 7621 335374 L 7621 0 N"/></draw:custom-shape></draw:g><text:span text:style-name="T17">R</text:span><text:span text:style-name="T18">i</text:span><text:span text:style-name="T19">o</text:span><text:span text:style-name="T18"> </text:span><text:span text:style-name="T17">d</text:span><text:span text:style-name="T19">e</text:span><text:span text:style-name="T18"> </text:span><text:span text:style-name="T17">Jan</text:span><text:span text:style-name="T19">e</text:span><text:span text:style-name="T16">i</text:span><text:span text:style-name="T20">ro</text:span><text:span text:style-name="T19">,</text:span><text:span text:style-name="T18"> </text:span><text:span text:style-name="T17">1</text:span><text:span text:style-name="T19">6</text:span><text:span text:style-name="T18"> </text:span><text:span text:style-name="T17">de</text:span><text:span text:style-name="T18"> </text:span><text:span text:style-name="T19">se</text:span><text:span text:style-name="T16">t</text:span><text:span text:style-name="T20">em</text:span><text:span text:style-name="T17">bro</text:span><text:span text:style-name="T18"> </text:span><text:span text:style-name="T19">de</text:span><text:span text:style-name="T18"> </text:span><text:span text:style-name="T17">2026</text:span><text:span text:style-name="T19">.</text:span></text:p>
        <text:p text:style-name="P6" loext:marker-style-name="T9"/>
        <text:p text:style-name="P13" loext:marker-style-name="T9"/>
      </text:section>
      <text:section text:style-name="Sect2" text:name="Section1">
        <text:p text:style-name="P14" loext:marker-style-name="T21"><text:span text:style-name="T22">D</text:span><text:span text:style-name="T23">i</text:span><text:span text:style-name="T22">re</text:span><text:span text:style-name="T24">t</text:span><text:span text:style-name="T22">or</text:span><text:span text:style-name="T23">i</text:span><text:span text:style-name="T24">a</text:span><text:span text:style-name="T25"> </text:span><text:span text:style-name="T22">Re</text:span><text:span text:style-name="T24">s</text:span><text:span text:style-name="T22">ponsáve</text:span><text:span text:style-name="T26">l</text:span><text:span text:style-name="T27">:</text:span><text:span text:style-name="T21"> </text:span><text:span text:style-name="T28">D</text:span><text:span text:style-name="T29">I</text:span><text:span text:style-name="T28">RNE</text:span><text:span text:style-name="T29">S</text:span></text:p>
        <text:p text:style-name="P15" loext:marker-style-name="T21"><text:span text:style-name="T22">Da</text:span><text:span text:style-name="T24">ta</text:span><text:span text:style-name="T25"> </text:span><text:span text:style-name="T24">de</text:span><text:span text:style-name="T30"> </text:span><text:span text:style-name="T22">cr</text:span><text:span text:style-name="T23">i</text:span><text:span text:style-name="T22">açã</text:span><text:span text:style-name="T31">o</text:span><text:span text:style-name="T27">:</text:span><text:span text:style-name="T21"> </text:span><text:span text:style-name="T29">2</text:span><text:span text:style-name="T28">8</text:span><text:span text:style-name="T32">/</text:span><text:span text:style-name="T29">0</text:span><text:span text:style-name="T28">4</text:span><text:span text:style-name="T32">/</text:span><text:span text:style-name="T29">2</text:span><text:span text:style-name="T28">02</text:span><text:span text:style-name="T29">6</text:span></text:p>
        <text:p text:style-name="P16" loext:marker-style-name="T21"><text:span text:style-name="T22">Gerênc</text:span><text:span text:style-name="T23">i</text:span><text:span text:style-name="T24">a</text:span><text:span text:style-name="T30"> </text:span><text:span text:style-name="T33">R</text:span><text:span text:style-name="T24">es</text:span><text:span text:style-name="T22">ponsáv</text:span><text:span text:style-name="T24">e</text:span><text:span text:style-name="T34">l</text:span><text:span text:style-name="T32">:</text:span><text:span text:style-name="T21"> </text:span><text:span text:style-name="T28">GERGE</text:span><text:span text:style-name="T29">N</text:span></text:p>
        <text:p text:style-name="P17" loext:marker-style-name="T21"><text:span text:style-name="T24">I</text:span><text:span text:style-name="T22">n</text:span><text:span text:style-name="T35">í</text:span><text:span text:style-name="T24">c</text:span><text:span text:style-name="T35">i</text:span><text:span text:style-name="T24">o</text:span><text:span text:style-name="T30"> </text:span><text:span text:style-name="T22">d</text:span><text:span text:style-name="T24">a</text:span><text:span text:style-name="T30"> </text:span><text:span text:style-name="T22">v</text:span><text:span text:style-name="T23">i</text:span><text:span text:style-name="T22">gênc</text:span><text:span text:style-name="T23">i</text:span><text:span text:style-name="T36">a</text:span><text:span text:style-name="T27">:</text:span><text:span text:style-name="T21"> </text:span><text:span text:style-name="T29">1</text:span><text:span text:style-name="T28">2</text:span><text:span text:style-name="T32">/</text:span><text:span text:style-name="T29">0</text:span><text:span text:style-name="T28">8</text:span><text:span text:style-name="T32">/</text:span><text:span text:style-name="T29">2</text:span><text:span text:style-name="T28">02</text:span><text:span text:style-name="T29">6</text:span></text:p>
        <text:p text:style-name="P18" loext:marker-style-name="T9"/>
        <text:p text:style-name="P19" loext:marker-style-name="T9"/>
        <text:p text:style-name="P20" loext:marker-style-name="T21"><text:span text:style-name="T24">Pr</text:span><text:span text:style-name="T22">ó</text:span><text:span text:style-name="T24">x</text:span><text:span text:style-name="T37">i</text:span><text:span text:style-name="T22">m</text:span><text:span text:style-name="T24">a</text:span><text:span text:style-name="T30"> </text:span><text:span text:style-name="T22">rev</text:span><text:span text:style-name="T35">i</text:span><text:span text:style-name="T24">s</text:span><text:span text:style-name="T22">ã</text:span><text:span text:style-name="T38">o</text:span><text:span text:style-name="T27">:</text:span><text:span text:style-name="T21"> </text:span><text:span text:style-name="T29">1</text:span><text:span text:style-name="T28">2</text:span><text:span text:style-name="T32">/</text:span><text:span text:style-name="T29">0</text:span><text:span text:style-name="T28">8</text:span><text:span text:style-name="T32">/</text:span><text:span text:style-name="T29">2</text:span><text:span text:style-name="T28">02</text:span><text:span text:style-name="T29">8</text:span></text:p>
        <text:p text:style-name="P21" loext:marker-style-name="T21"><text:span text:style-name="T22">E</text:span><text:span text:style-name="T23">l</text:span><text:span text:style-name="T22">abora</text:span><text:span text:style-name="T24">çã</text:span><text:span text:style-name="T22">o</text:span><text:span text:style-name="T32">:</text:span><text:span text:style-name="T21"> </text:span><text:span text:style-name="T28">GERGE</text:span><text:span text:style-name="T29">N</text:span><text:span text:style-name="T21"> </text:span><text:span text:style-name="T22">Va</text:span><text:span text:style-name="T23">li</text:span><text:span text:style-name="T22">da</text:span><text:span text:style-name="T24">ç</text:span><text:span text:style-name="T22">ão</text:span><text:span text:style-name="T27">:</text:span><text:span text:style-name="T21"> </text:span><text:span text:style-name="T28">D</text:span><text:span text:style-name="T29">I</text:span><text:span text:style-name="T28">RNE</text:span><text:span text:style-name="T29">S</text:span></text:p>
      </text:section>
      <text:section text:style-name="Sect1" text:name="Section2">
        <text:p text:style-name="P22" loext:marker-style-name="T39"/>
      </text:section>
      <text:section text:style-name="Sect3" text:name="Section3">
        <text:p text:style-name="P23" loext:marker-style-name="T21"><text:span text:style-name="T22">A</text:span><text:span text:style-name="T24">s</text:span><text:span text:style-name="T22">sunto</text:span><text:span text:style-name="T27">:</text:span></text:p>
        <text:p text:style-name="P24" loext:marker-style-name="T21"><text:span text:style-name="T28">CERT</text:span><text:span text:style-name="T29">I</text:span><text:span text:style-name="T28">FICAÇÃ</text:span><text:span text:style-name="T29">O</text:span><text:span text:style-name="T40"> </text:span><text:span text:style-name="T41">D</text:span><text:span text:style-name="T29">E</text:span><text:span text:style-name="T40"> </text:span><text:span text:style-name="T41">O</text:span><text:span text:style-name="T29">PE</text:span><text:span text:style-name="T41">RADO</text:span><text:span text:style-name="T29">R</text:span><text:span text:style-name="T42"> </text:span><text:span text:style-name="T29">P</text:span><text:span text:style-name="T28">ORTUÁRI</text:span><text:span text:style-name="T29">O</text:span></text:p>
        <text:p text:style-name="P16" loext:marker-style-name="T21"><text:span text:style-name="T22">Có</text:span><text:span text:style-name="T24">d</text:span><text:span text:style-name="T23">i</text:span><text:span text:style-name="T22">go</text:span><text:span text:style-name="T27">:</text:span><text:span text:style-name="T21"> </text:span><text:span text:style-name="T29">0</text:span><text:span text:style-name="T28">3.00</text:span><text:span text:style-name="T29">2</text:span></text:p>
        <text:p text:style-name="P25" loext:marker-style-name="T21"><text:span text:style-name="T22">V</text:span><text:span text:style-name="T24">ers</text:span><text:span text:style-name="T22">ã</text:span><text:span text:style-name="T43">o</text:span><text:span text:style-name="T27">:</text:span><text:span text:style-name="T21"> </text:span><text:span text:style-name="T29">3</text:span><text:span text:style-name="T28">.</text:span><text:span text:style-name="T29">1</text:span></text:p>
      </text:section>
      <text:section text:style-name="Sect1" text:name="Section4">
        <text:p text:style-name="P2" loext:marker-style-name="T1"/>
        <text:p text:style-name="P2" loext:marker-style-name="T1"/>
        <text:p text:style-name="P26" loext:marker-style-name="T44"/>
        <text:p text:style-name="P27" loext:marker-style-name="T45"><draw:g text:anchor-type="char" draw:z-index="12" draw:name="Shape2" draw:style-name="gr1"><draw:custom-shape draw:style-name="gr4" draw:text-style-name="P28" svg:width="1.7512in" svg:height="0.1921in" svg:x="5.9472in" svg:y="0.0055in"><text:p/><draw:enhanced-geometry svg:viewBox="0 0 1600646 175309" draw:type="0" draw:enhanced-path="M 0 175309 L 0 0 L 1600646 0 L 1600646 175309 L 0 175309 N"/></draw:custom-shape><draw:custom-shape draw:style-name="gr4" draw:text-style-name="P28" svg:width="1.7512in" svg:height="0.1921in" svg:x="0.5626in" svg:y="0.0055in"><text:p/><draw:enhanced-geometry svg:viewBox="0 0 1600647 175309" draw:type="0" draw:enhanced-path="M 0 175309 L 0 0 L 1600647 0 L 1600647 175309 L 0 175309 N"/></draw:custom-shape><draw:custom-shape draw:style-name="gr4" draw:text-style-name="P28" svg:width="3.6343in" svg:height="0.1921in" svg:x="2.3134in" svg:y="0.0055in"><text:p/><draw:enhanced-geometry svg:viewBox="0 0 3323245 175309" draw:type="0" draw:enhanced-path="M 0 0 L 0 175309 L 3323245 175309 L 3323245 0 L 0 0 N"/></draw:custom-shape></draw:g><text:span text:style-name="T46">CERTIFICA</text:span><text:span text:style-name="T47">ÇÃ</text:span><text:span text:style-name="T46">O</text:span><text:span text:style-name="T48"> </text:span><text:span text:style-name="T46">DE</text:span><text:span text:style-name="T49"> </text:span><text:span text:style-name="T46">OPERA</text:span><text:span text:style-name="T50">D</text:span><text:span text:style-name="T46">OR</text:span><text:span text:style-name="T49"> </text:span><text:span text:style-name="T46">P</text:span><text:span text:style-name="T47">ORTUÁR</text:span><text:span text:style-name="T46">IO</text:span></text:p>
        <text:p text:style-name="P6" loext:marker-style-name="T9"/>
        <text:p text:style-name="P6" loext:marker-style-name="T9"/>
        <text:p text:style-name="P29" loext:marker-style-name="T9"/>
        <text:p text:style-name="P30" loext:marker-style-name="T45"><draw:custom-shape text:anchor-type="char" draw:z-index="9" draw:name="Shape3" draw:style-name="gr5" draw:text-style-name="P28" svg:width="7.1358in" svg:height="0.1925in" svg:x="0.5626in" svg:y="0.0055in"><text:p/><draw:enhanced-geometry svg:viewBox="0 0 6524539 175308" draw:type="0" draw:enhanced-path="M 0 0 L 0 175308 L 6524539 175308 L 6524539 0 L 0 0 N"/></draw:custom-shape><text:span text:style-name="T51">1.</text:span><text:span text:style-name="T45"> </text:span><text:span text:style-name="T47">OBJETIV</text:span><text:span text:style-name="T51">O</text:span></text:p>
        <text:p text:style-name="P6" loext:marker-style-name="T9"/>
        <text:p text:style-name="P31" loext:marker-style-name="T9"/>
        <text:p text:style-name="P32" loext:marker-style-name="T16"><text:span text:style-name="T19">E</text:span><text:span text:style-name="T17">s</text:span><text:span text:style-name="T18">t</text:span><text:span text:style-name="T17">abe</text:span><text:span text:style-name="T16">l</text:span><text:span text:style-name="T20">ec</text:span><text:span text:style-name="T19">er</text:span><text:span text:style-name="T52"> </text:span><text:span text:style-name="T17">os</text:span><text:span text:style-name="T52"> </text:span><text:span text:style-name="T17">cr</text:span><text:span text:style-name="T16">it</text:span><text:span text:style-name="T17">é</text:span><text:span text:style-name="T19">r</text:span><text:span text:style-name="T53">i</text:span><text:span text:style-name="T19">os</text:span><text:span text:style-name="T52"> </text:span><text:span text:style-name="T17">e</text:span><text:span text:style-name="T52"> </text:span><text:span text:style-name="T17">os</text:span><text:span text:style-name="T52"> </text:span><text:span text:style-name="T17">proced</text:span><text:span text:style-name="T16">i</text:span><text:span text:style-name="T17">men</text:span><text:span text:style-name="T18">t</text:span><text:span text:style-name="T17">o</text:span><text:span text:style-name="T19">s</text:span><text:span text:style-name="T52"> </text:span><text:span text:style-name="T17">n</text:span><text:span text:style-name="T19">e</text:span><text:span text:style-name="T20">cessá</text:span><text:span text:style-name="T19">r</text:span><text:span text:style-name="T18">i</text:span><text:span text:style-name="T17">os</text:span><text:span text:style-name="T52"> </text:span><text:span text:style-name="T17">à</text:span><text:span text:style-name="T52"> </text:span><text:span text:style-name="T17">pré-qua</text:span><text:span text:style-name="T16">li</text:span><text:span text:style-name="T17">f</text:span><text:span text:style-name="T16">i</text:span><text:span text:style-name="T17">caçã</text:span><text:span text:style-name="T19">o</text:span><text:span text:style-name="T54"> </text:span><text:span text:style-name="T17">do</text:span><text:span text:style-name="T19">s</text:span><text:span text:style-name="T52"> </text:span><text:span text:style-name="T17">operado</text:span><text:span text:style-name="T19">r</text:span><text:span text:style-name="T17">es</text:span><text:span text:style-name="T16"> </text:span><text:span text:style-name="T19">p</text:span><text:span text:style-name="T17">or</text:span><text:span text:style-name="T16">t</text:span><text:span text:style-name="T17">uár</text:span><text:span text:style-name="T18">i</text:span><text:span text:style-name="T17">o</text:span><text:span text:style-name="T19">s</text:span><text:span text:style-name="T52"> </text:span><text:span text:style-name="T17">no</text:span><text:span text:style-name="T19">s</text:span><text:span text:style-name="T52"> </text:span><text:span text:style-name="T17">por</text:span><text:span text:style-name="T16">t</text:span><text:span text:style-name="T17">o</text:span><text:span text:style-name="T19">s</text:span><text:span text:style-name="T54"> </text:span><text:span text:style-name="T19">s</text:span><text:span text:style-name="T17">o</text:span><text:span text:style-name="T19">b</text:span><text:span text:style-name="T54"> </text:span><text:span text:style-name="T17">ges</text:span><text:span text:style-name="T18">t</text:span><text:span text:style-name="T19">ão</text:span><text:span text:style-name="T54"> </text:span><text:span text:style-name="T17">d</text:span><text:span text:style-name="T19">a</text:span><text:span text:style-name="T54"> </text:span><text:span text:style-name="T17">Po</text:span><text:span text:style-name="T19">r</text:span><text:span text:style-name="T53">t</text:span><text:span text:style-name="T19">os</text:span><text:span text:style-name="T20">R</text:span><text:span text:style-name="T18">i</text:span><text:span text:style-name="T19">o,</text:span><text:span text:style-name="T52"> </text:span><text:span text:style-name="T17">qua</text:span><text:span text:style-name="T16">i</text:span><text:span text:style-name="T19">s</text:span><text:span text:style-name="T54"> </text:span><text:span text:style-name="T19">s</text:span><text:span text:style-name="T17">e</text:span><text:span text:style-name="T16">j</text:span><text:span text:style-name="T17">a</text:span><text:span text:style-name="T20">m</text:span><text:span text:style-name="T19">,</text:span><text:span text:style-name="T54"> </text:span><text:span text:style-name="T17">Por</text:span><text:span text:style-name="T16">t</text:span><text:span text:style-name="T19">o</text:span><text:span text:style-name="T54"> </text:span><text:span text:style-name="T17">de</text:span><text:span text:style-name="T55"> </text:span><text:span text:style-name="T20">A</text:span><text:span text:style-name="T17">ngra</text:span><text:span text:style-name="T52"> </text:span><text:span text:style-name="T17">do</text:span><text:span text:style-name="T19">s</text:span><text:span text:style-name="T54"> </text:span><text:span text:style-name="T17">Re</text:span><text:span text:style-name="T16">i</text:span><text:span text:style-name="T17">s,</text:span><text:span text:style-name="T52"> </text:span><text:span text:style-name="T17">Po</text:span><text:span text:style-name="T19">r</text:span><text:span text:style-name="T18">t</text:span><text:span text:style-name="T19">o</text:span><text:span text:style-name="T52"> </text:span><text:span text:style-name="T17">de</text:span><text:span text:style-name="T54"> </text:span><text:span text:style-name="T19">I</text:span><text:span text:style-name="T16">t</text:span><text:span text:style-name="T17">agua</text:span><text:span text:style-name="T16">í</text:span><text:span text:style-name="T17">,</text:span><text:span text:style-name="T16"> </text:span><text:span text:style-name="T19">P</text:span><text:span text:style-name="T17">or</text:span><text:span text:style-name="T16">t</text:span><text:span text:style-name="T19">o</text:span><text:span text:style-name="T53"> </text:span><text:span text:style-name="T17">do</text:span><text:span text:style-name="T53"> </text:span><text:span text:style-name="T17">R</text:span><text:span text:style-name="T16">i</text:span><text:span text:style-name="T19">o</text:span><text:span text:style-name="T53"> </text:span><text:span text:style-name="T17">de</text:span><text:span text:style-name="T53"> </text:span><text:span text:style-name="T19">J</text:span><text:span text:style-name="T17">ane</text:span><text:span text:style-name="T18">i</text:span><text:span text:style-name="T19">r</text:span><text:span text:style-name="T20">o</text:span><text:span text:style-name="T19">,</text:span><text:span text:style-name="T18"> </text:span><text:span text:style-name="T17">Po</text:span><text:span text:style-name="T19">r</text:span><text:span text:style-name="T18">t</text:span><text:span text:style-name="T19">o</text:span><text:span text:style-name="T53"> </text:span><text:span text:style-name="T17">de</text:span><text:span text:style-name="T53"> </text:span><text:span text:style-name="T17">N</text:span><text:span text:style-name="T18">i</text:span><text:span text:style-name="T16">t</text:span><text:span text:style-name="T17">eró</text:span><text:span text:style-name="T16">i</text:span><text:span text:style-name="T18"> </text:span><text:span text:style-name="T17">e</text:span><text:span text:style-name="T53"> </text:span><text:span text:style-name="T19">P</text:span><text:span text:style-name="T17">or</text:span><text:span text:style-name="T16">t</text:span><text:span text:style-name="T19">o</text:span><text:span text:style-name="T53"> </text:span><text:span text:style-name="T17">do</text:span><text:span text:style-name="T53"> </text:span><text:span text:style-name="T17">Forno</text:span><text:span text:style-name="T19">,</text:span><text:span text:style-name="T18"> </text:span><text:span text:style-name="T17">no</text:span><text:span text:style-name="T19">s</text:span><text:span text:style-name="T53"> </text:span><text:span text:style-name="T18">t</text:span><text:span text:style-name="T19">er</text:span><text:span text:style-name="T56">m</text:span><text:span text:style-name="T17">o</text:span><text:span text:style-name="T19">s</text:span><text:span text:style-name="T53"> </text:span><text:span text:style-name="T17">prev</text:span><text:span text:style-name="T18">i</text:span><text:span text:style-name="T19">s</text:span><text:span text:style-name="T18">t</text:span><text:span text:style-name="T17">o</text:span><text:span text:style-name="T19">s</text:span><text:span text:style-name="T53"> </text:span><text:span text:style-name="T17">na</text:span><text:span text:style-name="T53"> </text:span><text:span text:style-name="T17">Por</text:span><text:span text:style-name="T18">t</text:span><text:span text:style-name="T19">ar</text:span><text:span text:style-name="T18">i</text:span><text:span text:style-name="T19">a</text:span><text:span text:style-name="T53"> </text:span><text:span text:style-name="T17">SE</text:span><text:span text:style-name="T19">P</text:span><text:span text:style-name="T57"> </text:span><text:span text:style-name="T19">nº</text:span><text:span text:style-name="T53"> </text:span><text:span text:style-name="T58">1</text:span><text:span text:style-name="T59">1</text:span><text:span text:style-name="T19">1</text:span><text:span text:style-name="T53"> </text:span><text:span text:style-name="T17">d</text:span><text:span text:style-name="T19">e</text:span><text:span text:style-name="T16"> </text:span><text:span text:style-name="T19">07</text:span><text:span text:style-name="T55"> </text:span><text:span text:style-name="T17">d</text:span><text:span text:style-name="T19">e</text:span><text:span text:style-name="T55"> </text:span><text:span text:style-name="T17">ago</text:span><text:span text:style-name="T19">s</text:span><text:span text:style-name="T18">t</text:span><text:span text:style-name="T19">o</text:span><text:span text:style-name="T60"> </text:span><text:span text:style-name="T17">de</text:span><text:span text:style-name="T55"> </text:span><text:span text:style-name="T17">2013</text:span><text:span text:style-name="T19">,</text:span><text:span text:style-name="T60"> </text:span><text:span text:style-name="T17">Le</text:span><text:span text:style-name="T16">i</text:span><text:span text:style-name="T61"> </text:span><text:span text:style-name="T17">12</text:span><text:span text:style-name="T19">.</text:span><text:span text:style-name="T17">815</text:span><text:span text:style-name="T55"> </text:span><text:span text:style-name="T17">d</text:span><text:span text:style-name="T19">e</text:span><text:span text:style-name="T55"> </text:span><text:span text:style-name="T17">0</text:span><text:span text:style-name="T19">5</text:span><text:span text:style-name="T55"> </text:span><text:span text:style-name="T17">de</text:span><text:span text:style-name="T60"> </text:span><text:span text:style-name="T18">j</text:span><text:span text:style-name="T19">u</text:span><text:span text:style-name="T17">nh</text:span><text:span text:style-name="T19">o</text:span><text:span text:style-name="T55"> </text:span><text:span text:style-name="T17">de</text:span><text:span text:style-name="T60"> </text:span><text:span text:style-name="T17">201</text:span><text:span text:style-name="T19">3</text:span><text:span text:style-name="T55"> </text:span><text:span text:style-name="T17">e</text:span><text:span text:style-name="T60"> </text:span><text:span text:style-name="T17">Reso</text:span><text:span text:style-name="T16">l</text:span><text:span text:style-name="T20">uçã</text:span><text:span text:style-name="T19">o</text:span><text:span text:style-name="T60"> </text:span><text:span text:style-name="T17">nº</text:span><text:span text:style-name="T60"> </text:span><text:span text:style-name="T17">75</text:span><text:span text:style-name="T62"> </text:span><text:span text:style-name="T20">AN</text:span><text:span text:style-name="T63">T</text:span><text:span text:style-name="T19">AQ</text:span><text:span text:style-name="T55"> </text:span><text:span text:style-name="T17">d</text:span><text:span text:style-name="T19">e</text:span><text:span text:style-name="T55"> </text:span><text:span text:style-name="T17">02</text:span><text:span text:style-name="T60"> </text:span><text:span text:style-name="T17">de</text:span><text:span text:style-name="T55"> </text:span><text:span text:style-name="T16">j</text:span><text:span text:style-name="T17">unh</text:span><text:span text:style-name="T19">o</text:span><text:span text:style-name="T55"> </text:span><text:span text:style-name="T17">d</text:span><text:span text:style-name="T19">e</text:span><text:span text:style-name="T16"> </text:span><text:span text:style-name="T19">2</text:span><text:span text:style-name="T17">022.</text:span></text:p>
        <text:p text:style-name="P6" loext:marker-style-name="T9"/>
        <text:p text:style-name="P31" loext:marker-style-name="T9"/>
        <text:p text:style-name="P30" loext:marker-style-name="T45"><draw:custom-shape text:anchor-type="char" draw:z-index="2" draw:name="Shape4" draw:style-name="gr5" draw:text-style-name="P28" svg:width="7.1358in" svg:height="0.1921in" svg:x="0.5626in" svg:y="0.0063in"><text:p/><draw:enhanced-geometry svg:viewBox="0 0 6524539 175309" draw:type="0" draw:enhanced-path="M 0 0 L 0 175309 L 6524539 175309 L 6524539 0 L 0 0 N"/></draw:custom-shape><text:span text:style-name="T51">2.</text:span><text:span text:style-name="T45"> </text:span><text:span text:style-name="T47">ABRANGÊNCI</text:span><text:span text:style-name="T51">A</text:span></text:p>
        <text:p text:style-name="P6" loext:marker-style-name="T9"/>
        <text:p text:style-name="P33" loext:marker-style-name="T9"/>
        <text:p text:style-name="P34" loext:marker-style-name="T16"><text:span text:style-name="T19">E</text:span><text:span text:style-name="T17">s</text:span><text:span text:style-name="T16">t</text:span><text:span text:style-name="T19">e</text:span><text:span text:style-name="T64"> </text:span><text:span text:style-name="T18">i</text:span><text:span text:style-name="T19">ns</text:span><text:span text:style-name="T18">t</text:span><text:span text:style-name="T19">r</text:span><text:span text:style-name="T17">umen</text:span><text:span text:style-name="T53">t</text:span><text:span text:style-name="T19">o</text:span><text:span text:style-name="T64"> </text:span><text:span text:style-name="T17">norma</text:span><text:span text:style-name="T18">t</text:span><text:span text:style-name="T16">i</text:span><text:span text:style-name="T19">vo</text:span><text:span text:style-name="T64"> </text:span><text:span text:style-name="T17">ap</text:span><text:span text:style-name="T18">l</text:span><text:span text:style-name="T16">i</text:span><text:span text:style-name="T17">ca-s</text:span><text:span text:style-name="T19">e</text:span><text:span text:style-name="T64"> </text:span><text:span text:style-name="T17">ao</text:span><text:span text:style-name="T19">s</text:span><text:span text:style-name="T64"> </text:span><text:span text:style-name="T16">i</text:span><text:span text:style-name="T17">n</text:span><text:span text:style-name="T16">t</text:span><text:span text:style-name="T17">eressado</text:span><text:span text:style-name="T19">s</text:span><text:span text:style-name="T64"> </text:span><text:span text:style-name="T17">em</text:span><text:span text:style-name="T64"> </text:span><text:span text:style-name="T17">se</text:span><text:span text:style-name="T64"> </text:span><text:span text:style-name="T17">pré-qua</text:span><text:span text:style-name="T16">li</text:span><text:span text:style-name="T19">f</text:span><text:span text:style-name="T18">i</text:span><text:span text:style-name="T19">c</text:span><text:span text:style-name="T17">ar</text:span><text:span text:style-name="T64"> </text:span><text:span text:style-name="T17">co</text:span><text:span text:style-name="T20">m</text:span><text:span text:style-name="T19">o</text:span><text:span text:style-name="T64"> </text:span><text:span text:style-name="T17">operado</text:span><text:span text:style-name="T19">r</text:span><text:span text:style-name="T16"> </text:span><text:span text:style-name="T19">p</text:span><text:span text:style-name="T17">or</text:span><text:span text:style-name="T16">t</text:span><text:span text:style-name="T17">uár</text:span><text:span text:style-name="T18">i</text:span><text:span text:style-name="T17">o</text:span><text:span text:style-name="T19">,</text:span><text:span text:style-name="T16"> </text:span><text:span text:style-name="T17">ou</text:span><text:span text:style-name="T18"> </text:span><text:span text:style-name="T19">r</text:span><text:span text:style-name="T17">enova</text:span><text:span text:style-name="T19">r</text:span><text:span text:style-name="T16"> </text:span><text:span text:style-name="T17">o</text:span><text:span text:style-name="T18"> </text:span><text:span text:style-name="T19">s</text:span><text:span text:style-name="T17">e</text:span><text:span text:style-name="T19">u</text:span><text:span text:style-name="T18"> </text:span><text:span text:style-name="T17">ce</text:span><text:span text:style-name="T19">r</text:span><text:span text:style-name="T18">ti</text:span><text:span text:style-name="T19">f</text:span><text:span text:style-name="T18">i</text:span><text:span text:style-name="T19">c</text:span><text:span text:style-name="T20">ad</text:span><text:span text:style-name="T19">o</text:span><text:span text:style-name="T18"> </text:span><text:span text:style-name="T17">d</text:span><text:span text:style-name="T19">e</text:span><text:span text:style-name="T18"> </text:span><text:span text:style-name="T17">op</text:span><text:span text:style-name="T19">e</text:span><text:span text:style-name="T17">rado</text:span><text:span text:style-name="T19">r</text:span><text:span text:style-name="T18"> </text:span><text:span text:style-name="T17">po</text:span><text:span text:style-name="T19">r</text:span><text:span text:style-name="T18">t</text:span><text:span text:style-name="T19">u</text:span><text:span text:style-name="T20">ár</text:span><text:span text:style-name="T16">i</text:span><text:span text:style-name="T17">o</text:span><text:span text:style-name="T19">,</text:span><text:span text:style-name="T18"> </text:span><text:span text:style-name="T17">n</text:span><text:span text:style-name="T19">a</text:span><text:span text:style-name="T18"> </text:span><text:span text:style-name="T17">área</text:span><text:span text:style-name="T18"> </text:span><text:span text:style-name="T17">do</text:span><text:span text:style-name="T19">s</text:span><text:span text:style-name="T16"> </text:span><text:span text:style-name="T17">po</text:span><text:span text:style-name="T19">r</text:span><text:span text:style-name="T16">t</text:span><text:span text:style-name="T20">o</text:span><text:span text:style-name="T19">s</text:span><text:span text:style-name="T18"> </text:span><text:span text:style-name="T17">so</text:span><text:span text:style-name="T19">b</text:span><text:span text:style-name="T18"> </text:span><text:span text:style-name="T17">g</text:span><text:span text:style-name="T19">e</text:span><text:span text:style-name="T17">s</text:span><text:span text:style-name="T18">t</text:span><text:span text:style-name="T17">ã</text:span><text:span text:style-name="T19">o</text:span><text:span text:style-name="T18"> </text:span><text:span text:style-name="T17">da</text:span><text:span text:style-name="T18"> </text:span><text:span text:style-name="T17">Por</text:span><text:span text:style-name="T18">t</text:span><text:span text:style-name="T19">os</text:span><text:span text:style-name="T20">R</text:span><text:span text:style-name="T18">i</text:span><text:span text:style-name="T19">o.</text:span></text:p>
        <text:p text:style-name="P6" loext:marker-style-name="T9"/>
        <text:p text:style-name="P31" loext:marker-style-name="T9"/>
        <text:p text:style-name="P30" loext:marker-style-name="T45"><draw:custom-shape text:anchor-type="char" draw:z-index="1" draw:name="Shape5" draw:style-name="gr5" draw:text-style-name="P28" svg:width="7.1358in" svg:height="0.1921in" svg:x="0.5626in" svg:y="0.0055in"><text:p/><draw:enhanced-geometry svg:viewBox="0 0 6524539 175309" draw:type="0" draw:enhanced-path="M 0 0 L 0 175309 L 6524539 175309 L 6524539 0 L 0 0 N"/></draw:custom-shape><text:span text:style-name="T51">3.</text:span><text:span text:style-name="T45"> </text:span><text:span text:style-name="T47">D</text:span><text:span text:style-name="T46">EFI</text:span><text:span text:style-name="T47">NIÇ</text:span><text:span text:style-name="T46">ÕES</text:span></text:p>
        <text:p text:style-name="P6" loext:marker-style-name="T9"/>
        <text:p text:style-name="P31" loext:marker-style-name="T9"/>
        <text:p text:style-name="P35" loext:marker-style-name="T16"><text:span text:style-name="T65">3.</text:span><text:span text:style-name="T66">1</text:span><text:span text:style-name="T51">.</text:span><text:span text:style-name="T45"> </text:span><text:span text:style-name="T67">Po</text:span><text:span text:style-name="T68">r</text:span><text:span text:style-name="T69">t</text:span><text:span text:style-name="T68">o</text:span><text:span text:style-name="T70"> </text:span><text:span text:style-name="T67">O</text:span><text:span text:style-name="T71">r</text:span><text:span text:style-name="T19">g</text:span><text:span text:style-name="T67">an</text:span><text:span text:style-name="T69">i</text:span><text:span text:style-name="T67">zado</text:span><text:span text:style-name="T72"> </text:span><text:span text:style-name="T17">–</text:span><text:span text:style-name="T73"> </text:span><text:span text:style-name="T20">B</text:span><text:span text:style-name="T17">em</text:span><text:span text:style-name="T73"> </text:span><text:span text:style-name="T17">púb</text:span><text:span text:style-name="T16">li</text:span><text:span text:style-name="T17">c</text:span><text:span text:style-name="T19">o</text:span><text:span text:style-name="T74"> </text:span><text:span text:style-name="T19">c</text:span><text:span text:style-name="T17">ons</text:span><text:span text:style-name="T18">t</text:span><text:span text:style-name="T19">r</text:span><text:span text:style-name="T20">u</text:span><text:span text:style-name="T18">í</text:span><text:span text:style-name="T19">do</text:span><text:span text:style-name="T73"> </text:span><text:span text:style-name="T19">e</text:span><text:span text:style-name="T73"> </text:span><text:span text:style-name="T17">apare</text:span><text:span text:style-name="T18">l</text:span><text:span text:style-name="T19">h</text:span><text:span text:style-name="T17">ado</text:span><text:span text:style-name="T74"> </text:span><text:span text:style-name="T17">par</text:span><text:span text:style-name="T19">a</text:span><text:span text:style-name="T74"> </text:span><text:span text:style-name="T17">a</text:span><text:span text:style-name="T16">t</text:span><text:span text:style-name="T17">ende</text:span><text:span text:style-name="T19">r</text:span><text:span text:style-name="T73"> </text:span><text:span text:style-name="T19">a</text:span><text:span text:style-name="T74"> </text:span><text:span text:style-name="T17">nece</text:span><text:span text:style-name="T19">ss</text:span><text:span text:style-name="T18">i</text:span><text:span text:style-name="T17">dades</text:span><text:span text:style-name="T16"> </text:span><text:span text:style-name="T19">de</text:span><text:span text:style-name="T75"> </text:span><text:span text:style-name="T17">navegaç</text:span><text:span text:style-name="T19">ã</text:span><text:span text:style-name="T17">o,</text:span><text:span text:style-name="T76"> </text:span><text:span text:style-name="T17">de</text:span><text:span text:style-name="T75"> </text:span><text:span text:style-name="T17">mov</text:span><text:span text:style-name="T18">i</text:span><text:span text:style-name="T17">men</text:span><text:span text:style-name="T16">t</text:span><text:span text:style-name="T20">açã</text:span><text:span text:style-name="T19">o</text:span><text:span text:style-name="T75"> </text:span><text:span text:style-name="T17">d</text:span><text:span text:style-name="T19">e</text:span><text:span text:style-name="T75"> </text:span><text:span text:style-name="T17">p</text:span><text:span text:style-name="T19">a</text:span><text:span text:style-name="T20">s</text:span><text:span text:style-name="T19">s</text:span><text:span text:style-name="T20">age</text:span><text:span text:style-name="T16">i</text:span><text:span text:style-name="T17">ros</text:span><text:span text:style-name="T76"> </text:span><text:span text:style-name="T17">ou</text:span><text:span text:style-name="T75"> </text:span><text:span text:style-name="T17">d</text:span><text:span text:style-name="T19">e</text:span><text:span text:style-name="T75"> </text:span><text:span text:style-name="T20">m</text:span><text:span text:style-name="T17">ov</text:span><text:span text:style-name="T16">i</text:span><text:span text:style-name="T20">men</text:span><text:span text:style-name="T18">t</text:span><text:span text:style-name="T19">a</text:span><text:span text:style-name="T20">çã</text:span><text:span text:style-name="T19">o</text:span><text:span text:style-name="T76"> </text:span><text:span text:style-name="T17">e</text:span><text:span text:style-name="T75"> </text:span><text:span text:style-name="T19">a</text:span><text:span text:style-name="T17">rmazenagem</text:span><text:span text:style-name="T75"> </text:span><text:span text:style-name="T17">de</text:span><text:span text:style-name="T75"> </text:span><text:span text:style-name="T17">mercado</text:span><text:span text:style-name="T19">r</text:span><text:span text:style-name="T16">i</text:span><text:span text:style-name="T20">as</text:span><text:span text:style-name="T19">,</text:span><text:span text:style-name="T76"> </text:span><text:span text:style-name="T17">e</text:span><text:span text:style-name="T16"> </text:span><text:span text:style-name="T19">c</text:span><text:span text:style-name="T17">u</text:span><text:span text:style-name="T16">j</text:span><text:span text:style-name="T19">o</text:span><text:span text:style-name="T77"> </text:span><text:span text:style-name="T16">t</text:span><text:span text:style-name="T17">ráfeg</text:span><text:span text:style-name="T19">o</text:span><text:span text:style-name="T77"> </text:span><text:span text:style-name="T19">e</text:span><text:span text:style-name="T77"> </text:span><text:span text:style-name="T17">operaçõe</text:span><text:span text:style-name="T19">s</text:span><text:span text:style-name="T77"> </text:span><text:span text:style-name="T17">por</text:span><text:span text:style-name="T16">t</text:span><text:span text:style-name="T17">uá</text:span><text:span text:style-name="T19">r</text:span><text:span text:style-name="T18">i</text:span><text:span text:style-name="T17">a</text:span><text:span text:style-name="T19">s</text:span><text:span text:style-name="T77"> </text:span><text:span text:style-name="T17">es</text:span><text:span text:style-name="T16">t</text:span><text:span text:style-name="T17">e</text:span><text:span text:style-name="T18">j</text:span><text:span text:style-name="T19">am</text:span><text:span text:style-name="T77"> </text:span><text:span text:style-name="T17">so</text:span><text:span text:style-name="T19">b</text:span><text:span text:style-name="T77"> </text:span><text:span text:style-name="T16">j</text:span><text:span text:style-name="T17">ur</text:span><text:span text:style-name="T16">i</text:span><text:span text:style-name="T17">sd</text:span><text:span text:style-name="T16">i</text:span><text:span text:style-name="T17">çã</text:span><text:span text:style-name="T19">o</text:span><text:span text:style-name="T77"> </text:span><text:span text:style-name="T17">d</text:span><text:span text:style-name="T19">e</text:span><text:span text:style-name="T77"> </text:span><text:span text:style-name="T17">au</text:span><text:span text:style-name="T18">t</text:span><text:span text:style-name="T17">o</text:span><text:span text:style-name="T19">r</text:span><text:span text:style-name="T18">i</text:span><text:span text:style-name="T17">dad</text:span><text:span text:style-name="T19">e</text:span><text:span text:style-name="T78"> </text:span><text:span text:style-name="T17">por</text:span><text:span text:style-name="T16">t</text:span><text:span text:style-name="T17">uár</text:span><text:span text:style-name="T16">i</text:span><text:span text:style-name="T20">a</text:span><text:span text:style-name="T19">,</text:span><text:span text:style-name="T78"> </text:span><text:span text:style-name="T17">con</text:span><text:span text:style-name="T19">f</text:span><text:span text:style-name="T20">o</text:span><text:span text:style-name="T19">r</text:span><text:span text:style-name="T20">m</text:span><text:span text:style-name="T17">e</text:span><text:span text:style-name="T78"> </text:span><text:span text:style-name="T17">o</text:span><text:span text:style-name="T78"> </text:span><text:span text:style-name="T17">a</text:span><text:span text:style-name="T19">r</text:span><text:span text:style-name="T18">t</text:span><text:span text:style-name="T19">.</text:span><text:span text:style-name="T78"> </text:span><text:span text:style-name="T17">2º</text:span><text:span text:style-name="T19">,</text:span><text:span text:style-name="T78"> </text:span><text:span text:style-name="T19">I</text:span><text:span text:style-name="T77"> </text:span><text:span text:style-name="T17">d</text:span><text:span text:style-name="T19">a</text:span><text:span text:style-name="T16"> </text:span><text:span text:style-name="T19">L</text:span><text:span text:style-name="T17">e</text:span><text:span text:style-name="T16">i </text:span><text:span text:style-name="T17">12</text:span><text:span text:style-name="T19">.8</text:span><text:span text:style-name="T20">15</text:span><text:span text:style-name="T19">,</text:span><text:span text:style-name="T18"> </text:span><text:span text:style-name="T17">d</text:span><text:span text:style-name="T19">e</text:span><text:span text:style-name="T18"> </text:span><text:span text:style-name="T17">5</text:span><text:span text:style-name="T18"> </text:span><text:span text:style-name="T17">d</text:span><text:span text:style-name="T19">e</text:span><text:span text:style-name="T18"> </text:span><text:span text:style-name="T16">j</text:span><text:span text:style-name="T17">unh</text:span><text:span text:style-name="T19">o</text:span><text:span text:style-name="T18"> </text:span><text:span text:style-name="T17">de</text:span><text:span text:style-name="T18"> </text:span><text:span text:style-name="T17">2013</text:span><text:span text:style-name="T19">.</text:span></text:p>
        <text:p text:style-name="P36" loext:marker-style-name="T79"/>
        <text:p text:style-name="P32" loext:marker-style-name="T16"><text:span text:style-name="T51">3.</text:span><text:span text:style-name="T47">2</text:span><text:span text:style-name="T51">.</text:span><text:span text:style-name="T45"> </text:span><text:span text:style-name="T80">A</text:span><text:span text:style-name="T67">rrendamen</text:span><text:span text:style-name="T81">t</text:span><text:span text:style-name="T67">o</text:span><text:span text:style-name="T82"> </text:span><text:span text:style-name="T19">–</text:span><text:span text:style-name="T83"> </text:span><text:span text:style-name="T17">Cessão</text:span><text:span text:style-name="T83"> </text:span><text:span text:style-name="T17">onero</text:span><text:span text:style-name="T19">sa</text:span><text:span text:style-name="T83"> </text:span><text:span text:style-name="T19">de</text:span><text:span text:style-name="T83"> </text:span><text:span text:style-name="T17">áre</text:span><text:span text:style-name="T19">a</text:span><text:span text:style-name="T83"> </text:span><text:span text:style-name="T17">e</text:span><text:span text:style-name="T84"> </text:span><text:span text:style-name="T18">i</text:span><text:span text:style-name="T19">nf</text:span><text:span text:style-name="T17">raes</text:span><text:span text:style-name="T16">t</text:span><text:span text:style-name="T19">r</text:span><text:span text:style-name="T20">u</text:span><text:span text:style-name="T16">t</text:span><text:span text:style-name="T17">ur</text:span><text:span text:style-name="T19">a</text:span><text:span text:style-name="T83"> </text:span><text:span text:style-name="T17">pú</text:span><text:span text:style-name="T19">b</text:span><text:span text:style-name="T18">li</text:span><text:span text:style-name="T17">ca</text:span><text:span text:style-name="T19">s</text:span><text:span text:style-name="T84"> </text:span><text:span text:style-name="T18">l</text:span><text:span text:style-name="T17">oca</text:span><text:span text:style-name="T18">l</text:span><text:span text:style-name="T16">i</text:span><text:span text:style-name="T19">z</text:span><text:span text:style-name="T20">ada</text:span><text:span text:style-name="T19">s</text:span><text:span text:style-name="T83"> </text:span><text:span text:style-name="T19">d</text:span><text:span text:style-name="T17">en</text:span><text:span text:style-name="T18">t</text:span><text:span text:style-name="T19">ro</text:span><text:span text:style-name="T83"> </text:span><text:span text:style-name="T17">do</text:span><text:span text:style-name="T16"> </text:span><text:span text:style-name="T19">p</text:span><text:span text:style-name="T17">or</text:span><text:span text:style-name="T16">t</text:span><text:span text:style-name="T19">o</text:span><text:span text:style-name="T18"> </text:span><text:span text:style-name="T17">organ</text:span><text:span text:style-name="T16">i</text:span><text:span text:style-name="T17">zado</text:span><text:span text:style-name="T19">,</text:span><text:span text:style-name="T18"> </text:span><text:span text:style-name="T17">par</text:span><text:span text:style-name="T19">a</text:span><text:span text:style-name="T18"> </text:span><text:span text:style-name="T17">exp</text:span><text:span text:style-name="T16">l</text:span><text:span text:style-name="T17">oração</text:span><text:span text:style-name="T18"> </text:span><text:span text:style-name="T17">po</text:span><text:span text:style-name="T19">r</text:span><text:span text:style-name="T16"> </text:span><text:span text:style-name="T17">p</text:span><text:span text:style-name="T19">r</text:span><text:span text:style-name="T20">az</text:span><text:span text:style-name="T19">o</text:span><text:span text:style-name="T18"> </text:span><text:span text:style-name="T17">de</text:span><text:span text:style-name="T16">t</text:span><text:span text:style-name="T17">erm</text:span><text:span text:style-name="T16">i</text:span><text:span text:style-name="T20">nado</text:span><text:span text:style-name="T19">.</text:span></text:p>
        <text:p text:style-name="P36" loext:marker-style-name="T79"/>
        <text:p text:style-name="P37" loext:marker-style-name="T16"><text:span text:style-name="T85">3.</text:span><text:span text:style-name="T86">3</text:span><text:span text:style-name="T51">.</text:span><text:span text:style-name="T45"> </text:span><text:span text:style-name="T87">O</text:span><text:span text:style-name="T19">p</text:span><text:span text:style-name="T67">erador</text:span><text:span text:style-name="T88"> </text:span><text:span text:style-name="T68">P</text:span><text:span text:style-name="T67">or</text:span><text:span text:style-name="T81">t</text:span><text:span text:style-name="T67">uár</text:span><text:span text:style-name="T69">i</text:span><text:span text:style-name="T68">o</text:span><text:span text:style-name="T89"> </text:span><text:span text:style-name="T17">–</text:span><text:span text:style-name="T90"> </text:span><text:span text:style-name="T17">Pesso</text:span><text:span text:style-name="T19">a</text:span><text:span text:style-name="T90"> </text:span><text:span text:style-name="T16">j</text:span><text:span text:style-name="T17">ur</text:span><text:span text:style-name="T18">í</text:span><text:span text:style-name="T19">d</text:span><text:span text:style-name="T16">i</text:span><text:span text:style-name="T17">c</text:span><text:span text:style-name="T19">a</text:span><text:span text:style-name="T91"> </text:span><text:span text:style-name="T19">pré-</text:span><text:span text:style-name="T17">qua</text:span><text:span text:style-name="T53">l</text:span><text:span text:style-name="T16">i</text:span><text:span text:style-name="T17">f</text:span><text:span text:style-name="T18">i</text:span><text:span text:style-name="T19">c</text:span><text:span text:style-name="T20">ad</text:span><text:span text:style-name="T19">a</text:span><text:span text:style-name="T90"> </text:span><text:span text:style-name="T17">par</text:span><text:span text:style-name="T19">a</text:span><text:span text:style-name="T91"> </text:span><text:span text:style-name="T17">exe</text:span><text:span text:style-name="T19">r</text:span><text:span text:style-name="T20">c</text:span><text:span text:style-name="T19">er</text:span><text:span text:style-name="T90"> </text:span><text:span text:style-name="T17">as</text:span><text:span text:style-name="T90"> </text:span><text:span text:style-name="T17">a</text:span><text:span text:style-name="T16">t</text:span><text:span text:style-name="T18">i</text:span><text:span text:style-name="T19">v</text:span><text:span text:style-name="T18">i</text:span><text:span text:style-name="T17">dade</text:span><text:span text:style-name="T19">s</text:span><text:span text:style-name="T90"> </text:span><text:span text:style-name="T17">de</text:span><text:span text:style-name="T16"> </text:span><text:span text:style-name="T17">mov</text:span><text:span text:style-name="T16">i</text:span><text:span text:style-name="T17">men</text:span><text:span text:style-name="T18">t</text:span><text:span text:style-name="T17">açã</text:span><text:span text:style-name="T19">o</text:span><text:span text:style-name="T92"> </text:span><text:span text:style-name="T17">d</text:span><text:span text:style-name="T19">e</text:span><text:span text:style-name="T92"> </text:span><text:span text:style-name="T17">p</text:span><text:span text:style-name="T19">a</text:span><text:span text:style-name="T20">ssage</text:span><text:span text:style-name="T16">i</text:span><text:span text:style-name="T19">r</text:span><text:span text:style-name="T20">o</text:span><text:span text:style-name="T19">s</text:span><text:span text:style-name="T92"> </text:span><text:span text:style-name="T17">o</text:span><text:span text:style-name="T19">u</text:span><text:span text:style-name="T92"> </text:span><text:span text:style-name="T17">mov</text:span><text:span text:style-name="T16">i</text:span><text:span text:style-name="T17">men</text:span><text:span text:style-name="T53">t</text:span><text:span text:style-name="T19">a</text:span><text:span text:style-name="T17">ção</text:span><text:span text:style-name="T92"> </text:span><text:span text:style-name="T17">e</text:span><text:span text:style-name="T92"> </text:span><text:span text:style-name="T17">armazenage</text:span><text:span text:style-name="T19">m</text:span><text:span text:style-name="T93"> </text:span><text:span text:style-name="T17">d</text:span><text:span text:style-name="T19">e</text:span><text:span text:style-name="T92"> </text:span><text:span text:style-name="T20">m</text:span><text:span text:style-name="T17">e</text:span><text:span text:style-name="T19">r</text:span><text:span text:style-name="T20">cador</text:span><text:span text:style-name="T16">i</text:span><text:span text:style-name="T17">as,</text:span><text:span text:style-name="T94"> </text:span><text:span text:style-name="T17">de</text:span><text:span text:style-name="T19">s</text:span><text:span text:style-name="T18">ti</text:span><text:span text:style-name="T17">nadas</text:span><text:span text:style-name="T92"> </text:span><text:span text:style-name="T17">o</text:span><text:span text:style-name="T19">u</text:span><text:span text:style-name="T16"> </text:span><text:span text:style-name="T19">pro</text:span><text:span text:style-name="T17">ven</text:span><text:span text:style-name="T53">i</text:span><text:span text:style-name="T19">e</text:span><text:span text:style-name="T20">n</text:span><text:span text:style-name="T16">t</text:span><text:span text:style-name="T17">es</text:span><text:span text:style-name="T64"> </text:span><text:span text:style-name="T17">d</text:span><text:span text:style-name="T19">e</text:span><text:span text:style-name="T73"> </text:span><text:span text:style-name="T16">t</text:span><text:span text:style-name="T17">ranspo</text:span><text:span text:style-name="T19">r</text:span><text:span text:style-name="T18">t</text:span><text:span text:style-name="T19">e</text:span><text:span text:style-name="T64"> </text:span><text:span text:style-name="T17">aquav</text:span><text:span text:style-name="T18">i</text:span><text:span text:style-name="T19">ár</text:span><text:span text:style-name="T18">i</text:span><text:span text:style-name="T17">o</text:span><text:span text:style-name="T19">,</text:span><text:span text:style-name="T64"> </text:span><text:span text:style-name="T17">den</text:span><text:span text:style-name="T16">t</text:span><text:span text:style-name="T19">ro</text:span><text:span text:style-name="T64"> </text:span><text:span text:style-name="T17">da</text:span><text:span text:style-name="T64"> </text:span><text:span text:style-name="T17">áre</text:span><text:span text:style-name="T19">a</text:span><text:span text:style-name="T64"> </text:span><text:span text:style-name="T17">do</text:span><text:span text:style-name="T64"> </text:span><text:span text:style-name="T17">po</text:span><text:span text:style-name="T19">r</text:span><text:span text:style-name="T18">t</text:span><text:span text:style-name="T19">o</text:span><text:span text:style-name="T64"> </text:span><text:span text:style-name="T17">organ</text:span><text:span text:style-name="T16">i</text:span><text:span text:style-name="T17">zado</text:span><text:span text:style-name="T19">,</text:span><text:span text:style-name="T64"> </text:span><text:span text:style-name="T17">conform</text:span><text:span text:style-name="T19">e</text:span><text:span text:style-name="T73"> </text:span><text:span text:style-name="T17">es</text:span><text:span text:style-name="T16">t</text:span><text:span text:style-name="T17">ab</text:span><text:span text:style-name="T19">e</text:span><text:span text:style-name="T18">l</text:span><text:span text:style-name="T17">ec</text:span><text:span text:style-name="T18">i</text:span><text:span text:style-name="T19">do</text:span><text:span text:style-name="T73"> </text:span><text:span text:style-name="T17">n</text:span><text:span text:style-name="T19">o</text:span><text:span text:style-name="T73"> </text:span><text:span text:style-name="T17">ar</text:span><text:span text:style-name="T16">t</text:span><text:span text:style-name="T19">.</text:span></text:p>
        <text:p text:style-name="P6" loext:marker-style-name="T9"/>
        <text:p text:style-name="P38" loext:marker-style-name="T79"/>
        <text:p text:style-name="P39" loext:marker-style-name="T95"><text:span text:style-name="T95">Instrumento Normativo</text:span><text:span text:style-name="T96"> </text:span><text:span text:style-name="T95">- PORTOSRIO 11814955<text:tab/>SEI 50905.003872/2021-47 / pg.</text:span><text:span text:style-name="T96"> </text:span><text:span text:style-name="T95">1</text:span><text:bookmark-end text:name="_page_5_0"/></text:p>
      </text:section>
      <text:p text:style-name="P40" loext:marker-style-name="T16"><text:bookmark-start text:name="_page_6_0"/><text:span text:style-name="T19">2º,</text:span><text:span text:style-name="T18"> </text:span><text:span text:style-name="T17">XIII</text:span><text:span text:style-name="T18"> </text:span><text:span text:style-name="T17">da</text:span><text:span text:style-name="T18"> </text:span><text:span text:style-name="T17">Le</text:span><text:span text:style-name="T16">i</text:span><text:span text:style-name="T18"> </text:span><text:span text:style-name="T19">nº</text:span><text:span text:style-name="T16"> </text:span><text:span text:style-name="T17">12</text:span><text:span text:style-name="T19">.</text:span><text:span text:style-name="T17">815</text:span><text:span text:style-name="T18"> </text:span><text:span text:style-name="T17">de</text:span><text:span text:style-name="T18"> </text:span><text:span text:style-name="T19">5</text:span><text:span text:style-name="T18"> </text:span><text:span text:style-name="T17">de</text:span><text:span text:style-name="T16"> </text:span><text:span text:style-name="T18">j</text:span><text:span text:style-name="T17">unh</text:span><text:span text:style-name="T19">o</text:span><text:span text:style-name="T18"> </text:span><text:span text:style-name="T17">d</text:span><text:span text:style-name="T19">e</text:span><text:span text:style-name="T18"> </text:span><text:span text:style-name="T17">20</text:span><text:span text:style-name="T19">1</text:span><text:span text:style-name="T20">3</text:span><text:span text:style-name="T19">.</text:span></text:p>
      <text:p text:style-name="P41" loext:marker-style-name="T79"><text:soft-page-break/></text:p>
      <text:p text:style-name="P35" loext:marker-style-name="T16"><text:span text:style-name="T65">3.</text:span><text:span text:style-name="T66">4</text:span><text:span text:style-name="T51">.</text:span><text:span text:style-name="T45"> </text:span><text:span text:style-name="T87">O</text:span><text:span text:style-name="T19">p</text:span><text:span text:style-name="T67">eração</text:span><text:span text:style-name="T70"> </text:span><text:span text:style-name="T67">Po</text:span><text:span text:style-name="T68">r</text:span><text:span text:style-name="T69">t</text:span><text:span text:style-name="T68">u</text:span><text:span text:style-name="T80">ár</text:span><text:span text:style-name="T81">i</text:span><text:span text:style-name="T68">a</text:span><text:span text:style-name="T60"> </text:span><text:span text:style-name="T19">–</text:span><text:span text:style-name="T64"> </text:span><text:span text:style-name="T20">M</text:span><text:span text:style-name="T17">ov</text:span><text:span text:style-name="T16">i</text:span><text:span text:style-name="T20">men</text:span><text:span text:style-name="T16">t</text:span><text:span text:style-name="T17">ação</text:span><text:span text:style-name="T64"> </text:span><text:span text:style-name="T17">e</text:span><text:span text:style-name="T64"> </text:span><text:span text:style-name="T17">a</text:span><text:span text:style-name="T19">r</text:span><text:span text:style-name="T56">m</text:span><text:span text:style-name="T17">azenage</text:span><text:span text:style-name="T19">m</text:span><text:span text:style-name="T73"> </text:span><text:span text:style-name="T17">de</text:span><text:span text:style-name="T64"> </text:span><text:span text:style-name="T20">m</text:span><text:span text:style-name="T17">erc</text:span><text:span text:style-name="T19">a</text:span><text:span text:style-name="T20">dor</text:span><text:span text:style-name="T16">i</text:span><text:span text:style-name="T17">as</text:span><text:span text:style-name="T64"> </text:span><text:span text:style-name="T17">e</text:span><text:span text:style-name="T18">/</text:span><text:span text:style-name="T17">o</text:span><text:span text:style-name="T19">u</text:span><text:span text:style-name="T73"> </text:span><text:span text:style-name="T17">emba</text:span><text:span text:style-name="T19">r</text:span><text:span text:style-name="T20">qu</text:span><text:span text:style-name="T19">e</text:span><text:span text:style-name="T73"> </text:span><text:span text:style-name="T19">e</text:span><text:span text:style-name="T16"> </text:span><text:span text:style-name="T19">d</text:span><text:span text:style-name="T17">ese</text:span><text:span text:style-name="T56">m</text:span><text:span text:style-name="T17">ba</text:span><text:span text:style-name="T19">rq</text:span><text:span text:style-name="T20">u</text:span><text:span text:style-name="T19">e</text:span><text:span text:style-name="T18"> </text:span><text:span text:style-name="T17">de</text:span><text:span text:style-name="T18"> </text:span><text:span text:style-name="T17">passage</text:span><text:span text:style-name="T16">i</text:span><text:span text:style-name="T17">ros</text:span><text:span text:style-name="T19">,</text:span><text:span text:style-name="T18"> </text:span><text:span text:style-name="T17">des</text:span><text:span text:style-name="T18">t</text:span><text:span text:style-name="T16">i</text:span><text:span text:style-name="T19">n</text:span><text:span text:style-name="T20">ado</text:span><text:span text:style-name="T19">s</text:span><text:span text:style-name="T16"> </text:span><text:span text:style-name="T17">ou</text:span><text:span text:style-name="T18"> </text:span><text:span text:style-name="T17">proven</text:span><text:span text:style-name="T16">i</text:span><text:span text:style-name="T17">en</text:span><text:span text:style-name="T18">t</text:span><text:span text:style-name="T19">es</text:span><text:span text:style-name="T18"> </text:span><text:span text:style-name="T17">d</text:span><text:span text:style-name="T19">e</text:span><text:span text:style-name="T18"> t</text:span><text:span text:style-name="T19">r</text:span><text:span text:style-name="T17">anspor</text:span><text:span text:style-name="T16">t</text:span><text:span text:style-name="T17">e</text:span><text:span text:style-name="T18"> </text:span><text:span text:style-name="T17">aquav</text:span><text:span text:style-name="T16">i</text:span><text:span text:style-name="T17">ár</text:span><text:span text:style-name="T16">i</text:span><text:span text:style-name="T17">o.</text:span></text:p>
      <text:p text:style-name="P36" loext:marker-style-name="T79"/>
      <text:p text:style-name="P42" loext:marker-style-name="T16"><text:span text:style-name="T97">3.</text:span><text:span text:style-name="T98">5</text:span><text:span text:style-name="T51">.</text:span><text:span text:style-name="T45"> </text:span><text:span text:style-name="T67">T</text:span><text:span text:style-name="T68">ra</text:span><text:span text:style-name="T80">n</text:span><text:span text:style-name="T99">s</text:span><text:span text:style-name="T20">p</text:span><text:span text:style-name="T67">or</text:span><text:span text:style-name="T81">t</text:span><text:span text:style-name="T67">e</text:span><text:span text:style-name="T100"> </text:span><text:span text:style-name="T67">In</text:span><text:span text:style-name="T69">t</text:span><text:span text:style-name="T68">e</text:span><text:span text:style-name="T67">rn</text:span><text:span text:style-name="T68">o</text:span><text:span text:style-name="T101"> </text:span><text:span text:style-name="T19">–</text:span><text:span text:style-name="T102"> </text:span><text:span text:style-name="T19">A</text:span><text:span text:style-name="T102"> </text:span><text:span text:style-name="T17">a</text:span><text:span text:style-name="T16">ti</text:span><text:span text:style-name="T20">v</text:span><text:span text:style-name="T18">i</text:span><text:span text:style-name="T19">da</text:span><text:span text:style-name="T20">d</text:span><text:span text:style-name="T19">e</text:span><text:span text:style-name="T103"> </text:span><text:span text:style-name="T17">de</text:span><text:span text:style-name="T104"> </text:span><text:span text:style-name="T17">capa</text:span><text:span text:style-name="T18">t</text:span><text:span text:style-name="T17">az</text:span><text:span text:style-name="T16">i</text:span><text:span text:style-name="T17">a</text:span><text:span text:style-name="T104"> </text:span><text:span text:style-name="T17">no</text:span><text:span text:style-name="T103"> </text:span><text:span text:style-name="T16">t</text:span><text:span text:style-name="T17">ranspo</text:span><text:span text:style-name="T19">r</text:span><text:span text:style-name="T18">t</text:span><text:span text:style-name="T19">e</text:span><text:span text:style-name="T103"> </text:span><text:span text:style-name="T17">par</text:span><text:span text:style-name="T19">a</text:span><text:span text:style-name="T103"> </text:span><text:span text:style-name="T17">mov</text:span><text:span text:style-name="T16">i</text:span><text:span text:style-name="T20">men</text:span><text:span text:style-name="T18">t</text:span><text:span text:style-name="T17">açã</text:span><text:span text:style-name="T19">o</text:span><text:span text:style-name="T103"> </text:span><text:span text:style-name="T17">ou</text:span><text:span text:style-name="T16"> </text:span><text:span text:style-name="T19">ar</text:span><text:span text:style-name="T20">m</text:span><text:span text:style-name="T19">a</text:span><text:span text:style-name="T20">zenage</text:span><text:span text:style-name="T19">m</text:span><text:span text:style-name="T105"> </text:span><text:span text:style-name="T17">de</text:span><text:span text:style-name="T106"> </text:span><text:span text:style-name="T17">cargas</text:span><text:span text:style-name="T105"> </text:span><text:span text:style-name="T19">r</text:span><text:span text:style-name="T17">ea</text:span><text:span text:style-name="T16">li</text:span><text:span text:style-name="T17">zada</text:span><text:span text:style-name="T105"> </text:span><text:span text:style-name="T17">no</text:span><text:span text:style-name="T106"> </text:span><text:span text:style-name="T18">i</text:span><text:span text:style-name="T19">n</text:span><text:span text:style-name="T16">t</text:span><text:span text:style-name="T17">er</text:span><text:span text:style-name="T16">i</text:span><text:span text:style-name="T17">o</text:span><text:span text:style-name="T19">r</text:span><text:span text:style-name="T105"> </text:span><text:span text:style-name="T17">do</text:span><text:span text:style-name="T19">s</text:span><text:span text:style-name="T106"> </text:span><text:span text:style-name="T17">rec</text:span><text:span text:style-name="T18">i</text:span><text:span text:style-name="T19">n</text:span><text:span text:style-name="T16">t</text:span><text:span text:style-name="T17">o</text:span><text:span text:style-name="T19">s</text:span><text:span text:style-name="T105"> </text:span><text:span text:style-name="T17">de</text:span><text:span text:style-name="T106"> </text:span><text:span text:style-name="T18">i</text:span><text:span text:style-name="T19">ns</text:span><text:span text:style-name="T18">t</text:span><text:span text:style-name="T17">a</text:span><text:span text:style-name="T18">l</text:span><text:span text:style-name="T17">aç</text:span><text:span text:style-name="T19">ão</text:span><text:span text:style-name="T105"> </text:span><text:span text:style-name="T17">por</text:span><text:span text:style-name="T16">t</text:span><text:span text:style-name="T17">uá</text:span><text:span text:style-name="T19">r</text:span><text:span text:style-name="T18">i</text:span><text:span text:style-name="T17">a</text:span><text:span text:style-name="T19">,</text:span><text:span text:style-name="T106"> </text:span><text:span text:style-name="T17">a</text:span><text:span text:style-name="T18">l</text:span><text:span text:style-name="T19">fa</text:span><text:span text:style-name="T20">nde</text:span><text:span text:style-name="T19">g</text:span><text:span text:style-name="T20">ad</text:span><text:span text:style-name="T19">a</text:span><text:span text:style-name="T106"> </text:span><text:span text:style-name="T17">ou</text:span><text:span text:style-name="T105"> </text:span><text:span text:style-name="T17">não</text:span><text:span text:style-name="T19">,</text:span><text:span text:style-name="T16"> l</text:span><text:span text:style-name="T17">oca</text:span><text:span text:style-name="T18">l</text:span><text:span text:style-name="T16">i</text:span><text:span text:style-name="T17">zad</text:span><text:span text:style-name="T19">a</text:span><text:span text:style-name="T18"> </text:span><text:span text:style-name="T17">n</text:span><text:span text:style-name="T19">a</text:span><text:span text:style-name="T18"> </text:span><text:span text:style-name="T17">áre</text:span><text:span text:style-name="T19">a</text:span><text:span text:style-name="T18"> </text:span><text:span text:style-name="T17">d</text:span><text:span text:style-name="T19">o</text:span><text:span text:style-name="T18"> </text:span><text:span text:style-name="T17">por</text:span><text:span text:style-name="T16">t</text:span><text:span text:style-name="T17">o</text:span><text:span text:style-name="T18"> </text:span><text:span text:style-name="T17">organ</text:span><text:span text:style-name="T16">i</text:span><text:span text:style-name="T17">zado</text:span><text:span text:style-name="T19">.</text:span></text:p>
      <text:p text:style-name="P36" loext:marker-style-name="T79"/>
      <text:p text:style-name="P42" loext:marker-style-name="T16"><text:span text:style-name="T51">3.</text:span><text:span text:style-name="T47">6</text:span><text:span text:style-name="T51">.</text:span><text:span text:style-name="T45"> </text:span><text:span text:style-name="T107">T</text:span><text:span text:style-name="T68">râns</text:span><text:span text:style-name="T69">it</text:span><text:span text:style-name="T68">o</text:span><text:span text:style-name="T108"> </text:span><text:span text:style-name="T67">de</text:span><text:span text:style-name="T108"> </text:span><text:span text:style-name="T67">ve</text:span><text:span text:style-name="T69">í</text:span><text:span text:style-name="T67">cu</text:span><text:span text:style-name="T81">l</text:span><text:span text:style-name="T67">o</text:span><text:span text:style-name="T68">s</text:span><text:span text:style-name="T109"> </text:span><text:span text:style-name="T67">de</text:span><text:span text:style-name="T108"> </text:span><text:span text:style-name="T67">ca</text:span><text:span text:style-name="T110">r</text:span><text:span text:style-name="T20">g</text:span><text:span text:style-name="T68">a</text:span><text:span text:style-name="T84"> </text:span><text:span text:style-name="T19">–</text:span><text:span text:style-name="T111"> </text:span><text:span text:style-name="T19">A</text:span><text:span text:style-name="T112"> </text:span><text:span text:style-name="T19">a</text:span><text:span text:style-name="T18">t</text:span><text:span text:style-name="T16">i</text:span><text:span text:style-name="T17">v</text:span><text:span text:style-name="T16">i</text:span><text:span text:style-name="T17">dad</text:span><text:span text:style-name="T19">e</text:span><text:span text:style-name="T113"> </text:span><text:span text:style-name="T17">d</text:span><text:span text:style-name="T19">e</text:span><text:span text:style-name="T113"> </text:span><text:span text:style-name="T16">t</text:span><text:span text:style-name="T17">râns</text:span><text:span text:style-name="T18">i</text:span><text:span text:style-name="T16">t</text:span><text:span text:style-name="T19">o</text:span><text:span text:style-name="T77"> </text:span><text:span text:style-name="T17">de</text:span><text:span text:style-name="T113"> </text:span><text:span text:style-name="T17">ve</text:span><text:span text:style-name="T16">í</text:span><text:span text:style-name="T17">cu</text:span><text:span text:style-name="T16">l</text:span><text:span text:style-name="T17">o</text:span><text:span text:style-name="T19">s</text:span><text:span text:style-name="T113"> </text:span><text:span text:style-name="T17">d</text:span><text:span text:style-name="T19">e</text:span><text:span text:style-name="T113"> </text:span><text:span text:style-name="T17">carg</text:span><text:span text:style-name="T19">a</text:span><text:span text:style-name="T77"> </text:span><text:span text:style-name="T17">no</text:span><text:span text:style-name="T113"> </text:span><text:span text:style-name="T19">s</text:span><text:span text:style-name="T16">i</text:span><text:span text:style-name="T17">s</text:span><text:span text:style-name="T16">t</text:span><text:span text:style-name="T20">em</text:span><text:span text:style-name="T19">a</text:span><text:span text:style-name="T16"> </text:span><text:span text:style-name="T19">v</text:span><text:span text:style-name="T16">i</text:span><text:span text:style-name="T17">ár</text:span><text:span text:style-name="T16">i</text:span><text:span text:style-name="T19">o</text:span><text:span text:style-name="T106"> </text:span><text:span text:style-name="T17">de</text:span><text:span text:style-name="T106"> </text:span><text:span text:style-name="T17">uso</text:span><text:span text:style-name="T106"> </text:span><text:span text:style-name="T17">púb</text:span><text:span text:style-name="T16">li</text:span><text:span text:style-name="T17">c</text:span><text:span text:style-name="T19">o</text:span><text:span text:style-name="T105"> </text:span><text:span text:style-name="T17">n</text:span><text:span text:style-name="T19">a</text:span><text:span text:style-name="T106"> </text:span><text:span text:style-name="T17">área</text:span><text:span text:style-name="T106"> </text:span><text:span text:style-name="T17">do</text:span><text:span text:style-name="T106"> </text:span><text:span text:style-name="T17">po</text:span><text:span text:style-name="T19">r</text:span><text:span text:style-name="T18">t</text:span><text:span text:style-name="T19">o</text:span><text:span text:style-name="T106"> </text:span><text:span text:style-name="T17">organ</text:span><text:span text:style-name="T16">i</text:span><text:span text:style-name="T17">zado</text:span><text:span text:style-name="T19">,</text:span><text:span text:style-name="T106"> </text:span><text:span text:style-name="T17">compreende</text:span><text:span text:style-name="T19">n</text:span><text:span text:style-name="T17">do</text:span><text:span text:style-name="T106"> </text:span><text:span text:style-name="T17">o</text:span><text:span text:style-name="T106"> </text:span><text:span text:style-name="T17">des</text:span><text:span text:style-name="T18">l</text:span><text:span text:style-name="T17">oca</text:span><text:span text:style-name="T20">m</text:span><text:span text:style-name="T17">en</text:span><text:span text:style-name="T16">t</text:span><text:span text:style-name="T19">o</text:span><text:span text:style-name="T106"> </text:span><text:span text:style-name="T17">en</text:span><text:span text:style-name="T16">t</text:span><text:span text:style-name="T17">r</text:span><text:span text:style-name="T19">e</text:span><text:span text:style-name="T106"> </text:span><text:span text:style-name="T17">os</text:span><text:span text:style-name="T106"> </text:span><text:span text:style-name="T17">ca</text:span><text:span text:style-name="T18">i</text:span><text:span text:style-name="T19">s</text:span><text:span text:style-name="T106"> </text:span><text:span text:style-name="T19">e</text:span><text:span text:style-name="T106"> </text:span><text:span text:style-name="T17">os</text:span><text:span text:style-name="T16"> </text:span><text:span text:style-name="T19">r</text:span><text:span text:style-name="T17">ec</text:span><text:span text:style-name="T16">i</text:span><text:span text:style-name="T17">n</text:span><text:span text:style-name="T18">t</text:span><text:span text:style-name="T17">os</text:span><text:span text:style-name="T114"> </text:span><text:span text:style-name="T17">d</text:span><text:span text:style-name="T19">e</text:span><text:span text:style-name="T115"> </text:span><text:span text:style-name="T17">armazenage</text:span><text:span text:style-name="T19">m</text:span><text:span text:style-name="T115"> </text:span><text:span text:style-name="T17">no</text:span><text:span text:style-name="T19">s</text:span><text:span text:style-name="T114"> </text:span><text:span text:style-name="T17">desembarque</text:span><text:span text:style-name="T19">s</text:span><text:span text:style-name="T114"> </text:span><text:span text:style-name="T17">de</text:span><text:span text:style-name="T114"> </text:span><text:span text:style-name="T17">na</text:span><text:span text:style-name="T19">v</text:span><text:span text:style-name="T16">i</text:span><text:span text:style-name="T20">o</text:span><text:span text:style-name="T19">s</text:span><text:span text:style-name="T114"> </text:span><text:span text:style-name="T17">e,</text:span><text:span text:style-name="T114"> </text:span><text:span text:style-name="T17">n</text:span><text:span text:style-name="T19">o</text:span><text:span text:style-name="T115"> </text:span><text:span text:style-name="T19">s</text:span><text:span text:style-name="T17">en</text:span><text:span text:style-name="T16">t</text:span><text:span text:style-name="T53">i</text:span><text:span text:style-name="T19">do</text:span><text:span text:style-name="T114"> </text:span><text:span text:style-name="T17">con</text:span><text:span text:style-name="T16">t</text:span><text:span text:style-name="T17">rár</text:span><text:span text:style-name="T16">i</text:span><text:span text:style-name="T17">o</text:span><text:span text:style-name="T19">,</text:span><text:span text:style-name="T114"> </text:span><text:span text:style-name="T17">no</text:span><text:span text:style-name="T19">s</text:span><text:span text:style-name="T114"> </text:span><text:span text:style-name="T17">embarque</text:span><text:span text:style-name="T19">s,</text:span><text:span text:style-name="T114"> </text:span><text:span text:style-name="T19">e</text:span><text:span text:style-name="T115"> </text:span><text:span text:style-name="T19">o</text:span><text:span text:style-name="T16"> </text:span><text:span text:style-name="T19">d</text:span><text:span text:style-name="T17">es</text:span><text:span text:style-name="T16">l</text:span><text:span text:style-name="T20">oc</text:span><text:span text:style-name="T19">a</text:span><text:span text:style-name="T17">men</text:span><text:span text:style-name="T53">t</text:span><text:span text:style-name="T19">o</text:span><text:span text:style-name="T61"> </text:span><text:span text:style-name="T17">en</text:span><text:span text:style-name="T16">t</text:span><text:span text:style-name="T17">r</text:span><text:span text:style-name="T19">e</text:span><text:span text:style-name="T61"> </text:span><text:span text:style-name="T17">as</text:span><text:span text:style-name="T61"> </text:span><text:span text:style-name="T17">po</text:span><text:span text:style-name="T19">r</text:span><text:span text:style-name="T53">t</text:span><text:span text:style-name="T19">ar</text:span><text:span text:style-name="T16">i</text:span><text:span text:style-name="T20">a</text:span><text:span text:style-name="T19">s</text:span><text:span text:style-name="T61"> </text:span><text:span text:style-name="T17">do</text:span><text:span text:style-name="T61"> </text:span><text:span text:style-name="T17">por</text:span><text:span text:style-name="T16">t</text:span><text:span text:style-name="T19">o</text:span><text:span text:style-name="T60"> </text:span><text:span text:style-name="T19">e</text:span><text:span text:style-name="T61"> </text:span><text:span text:style-name="T17">os</text:span><text:span text:style-name="T61"> </text:span><text:span text:style-name="T17">rec</text:span><text:span text:style-name="T16">i</text:span><text:span text:style-name="T17">n</text:span><text:span text:style-name="T16">t</text:span><text:span text:style-name="T17">o</text:span><text:span text:style-name="T19">s</text:span><text:span text:style-name="T60"> </text:span><text:span text:style-name="T17">de</text:span><text:span text:style-name="T61"> </text:span><text:span text:style-name="T17">armazenagem</text:span><text:span text:style-name="T19">,</text:span><text:span text:style-name="T61"> </text:span><text:span text:style-name="T17">na</text:span><text:span text:style-name="T60"> </text:span><text:span text:style-name="T19">r</text:span><text:span text:style-name="T17">ecepçã</text:span><text:span text:style-name="T19">o</text:span><text:span text:style-name="T60"> </text:span><text:span text:style-name="T17">d</text:span><text:span text:style-name="T19">e</text:span><text:span text:style-name="T60"> </text:span><text:span text:style-name="T17">mercador</text:span><text:span text:style-name="T16">i</text:span><text:span text:style-name="T17">as</text:span><text:span text:style-name="T61"> </text:span><text:span text:style-name="T17">par</text:span><text:span text:style-name="T19">a</text:span><text:span text:style-name="T16"> </text:span><text:span text:style-name="T19">e</text:span><text:span text:style-name="T17">mbarques</text:span><text:span text:style-name="T116"> </text:span><text:span text:style-name="T17">em</text:span><text:span text:style-name="T106"> </text:span><text:span text:style-name="T17">nav</text:span><text:span text:style-name="T18">i</text:span><text:span text:style-name="T19">os</text:span><text:span text:style-name="T116"> </text:span><text:span text:style-name="T17">e,</text:span><text:span text:style-name="T116"> </text:span><text:span text:style-name="T17">n</text:span><text:span text:style-name="T19">o</text:span><text:span text:style-name="T106"> </text:span><text:span text:style-name="T17">sen</text:span><text:span text:style-name="T16">ti</text:span><text:span text:style-name="T17">d</text:span><text:span text:style-name="T19">o</text:span><text:span text:style-name="T106"> </text:span><text:span text:style-name="T17">con</text:span><text:span text:style-name="T16">t</text:span><text:span text:style-name="T17">rár</text:span><text:span text:style-name="T16">i</text:span><text:span text:style-name="T20">o</text:span><text:span text:style-name="T19">,</text:span><text:span text:style-name="T116"> </text:span><text:span text:style-name="T17">na</text:span><text:span text:style-name="T116"> </text:span><text:span text:style-name="T17">exped</text:span><text:span text:style-name="T16">i</text:span><text:span text:style-name="T20">çã</text:span><text:span text:style-name="T19">o</text:span><text:span text:style-name="T116"> </text:span><text:span text:style-name="T17">apó</text:span><text:span text:style-name="T19">s</text:span><text:span text:style-name="T106"> </text:span><text:span text:style-name="T17">o</text:span><text:span text:style-name="T19">s</text:span><text:span text:style-name="T106"> </text:span><text:span text:style-name="T17">dese</text:span><text:span text:style-name="T20">m</text:span><text:span text:style-name="T17">barque</text:span><text:span text:style-name="T19">s</text:span><text:span text:style-name="T116"> </text:span><text:span text:style-name="T17">para</text:span><text:span text:style-name="T106"> </text:span><text:span text:style-name="T17">o</text:span><text:span text:style-name="T19">s</text:span><text:span text:style-name="T106"> </text:span><text:span text:style-name="T19">r</text:span><text:span text:style-name="T17">e</text:span><text:span text:style-name="T19">s</text:span><text:span text:style-name="T17">pec</text:span><text:span text:style-name="T18">ti</text:span><text:span text:style-name="T17">vo</text:span><text:span text:style-name="T19">s</text:span><text:span text:style-name="T16"> </text:span><text:span text:style-name="T19">c</text:span><text:span text:style-name="T17">ons</text:span><text:span text:style-name="T18">i</text:span><text:span text:style-name="T17">gna</text:span><text:span text:style-name="T16">t</text:span><text:span text:style-name="T17">ár</text:span><text:span text:style-name="T53">i</text:span><text:span text:style-name="T19">os.</text:span></text:p>
      <text:p text:style-name="P36" loext:marker-style-name="T79"/>
      <text:p text:style-name="P43" loext:marker-style-name="T16"><text:span text:style-name="T85">3.</text:span><text:span text:style-name="T86">7</text:span><text:span text:style-name="T51">.</text:span><text:span text:style-name="T45"> </text:span><text:span text:style-name="T80">M</text:span><text:span text:style-name="T67">ov</text:span><text:span text:style-name="T69">i</text:span><text:span text:style-name="T67">men</text:span><text:span text:style-name="T69">t</text:span><text:span text:style-name="T68">a</text:span><text:span text:style-name="T17">ç</text:span><text:span text:style-name="T67">ão</text:span><text:span text:style-name="T88"> </text:span><text:span text:style-name="T67">de</text:span><text:span text:style-name="T88"> </text:span><text:span text:style-name="T67">passage</text:span><text:span text:style-name="T81">i</text:span><text:span text:style-name="T67">ro</text:span><text:span text:style-name="T68">s</text:span><text:span text:style-name="T117"> </text:span><text:span text:style-name="T19">–</text:span><text:span text:style-name="T105"> </text:span><text:span text:style-name="T17">A</text:span><text:span text:style-name="T105"> </text:span><text:span text:style-name="T17">a</text:span><text:span text:style-name="T18">t</text:span><text:span text:style-name="T16">i</text:span><text:span text:style-name="T19">v</text:span><text:span text:style-name="T18">i</text:span><text:span text:style-name="T17">dad</text:span><text:span text:style-name="T19">e</text:span><text:span text:style-name="T118"> </text:span><text:span text:style-name="T17">d</text:span><text:span text:style-name="T19">o</text:span><text:span text:style-name="T118"> </text:span><text:span text:style-name="T17">operado</text:span><text:span text:style-name="T19">r</text:span><text:span text:style-name="T119"> </text:span><text:span text:style-name="T17">por</text:span><text:span text:style-name="T16">t</text:span><text:span text:style-name="T17">uár</text:span><text:span text:style-name="T16">i</text:span><text:span text:style-name="T20">o</text:span><text:span text:style-name="T19">,</text:span><text:span text:style-name="T119"> </text:span><text:span text:style-name="T17">or</text:span><text:span text:style-name="T16">i</text:span><text:span text:style-name="T17">en</text:span><text:span text:style-name="T16">t</text:span><text:span text:style-name="T20">ad</text:span><text:span text:style-name="T19">a</text:span><text:span text:style-name="T118"> </text:span><text:span text:style-name="T17">pe</text:span><text:span text:style-name="T16">l</text:span><text:span text:style-name="T19">o</text:span><text:span text:style-name="T16"> </text:span><text:span text:style-name="T19">c</text:span><text:span text:style-name="T17">omandan</text:span><text:span text:style-name="T53">t</text:span><text:span text:style-name="T19">e</text:span><text:span text:style-name="T83"> </text:span><text:span text:style-name="T17">d</text:span><text:span text:style-name="T19">o</text:span><text:span text:style-name="T120"> </text:span><text:span text:style-name="T17">nav</text:span><text:span text:style-name="T18">i</text:span><text:span text:style-name="T19">o</text:span><text:span text:style-name="T83"> </text:span><text:span text:style-name="T17">ou</text:span><text:span text:style-name="T83"> </text:span><text:span text:style-name="T17">se</text:span><text:span text:style-name="T19">u</text:span><text:span text:style-name="T120"> </text:span><text:span text:style-name="T17">prepo</text:span><text:span text:style-name="T19">s</text:span><text:span text:style-name="T16">t</text:span><text:span text:style-name="T17">o,</text:span><text:span text:style-name="T83"> </text:span><text:span text:style-name="T17">d</text:span><text:span text:style-name="T19">e</text:span><text:span text:style-name="T120"> </text:span><text:span text:style-name="T17">coordenaçã</text:span><text:span text:style-name="T19">o</text:span><text:span text:style-name="T83"> </text:span><text:span text:style-name="T17">da</text:span><text:span text:style-name="T19">s</text:span><text:span text:style-name="T83"> </text:span><text:span text:style-name="T20">m</text:span><text:span text:style-name="T17">ov</text:span><text:span text:style-name="T16">i</text:span><text:span text:style-name="T20">men</text:span><text:span text:style-name="T18">t</text:span><text:span text:style-name="T19">a</text:span><text:span text:style-name="T20">çõe</text:span><text:span text:style-name="T19">s</text:span><text:span text:style-name="T83"> </text:span><text:span text:style-name="T17">de</text:span><text:span text:style-name="T83"> </text:span><text:span text:style-name="T17">pa</text:span><text:span text:style-name="T19">s</text:span><text:span text:style-name="T17">sage</text:span><text:span text:style-name="T53">i</text:span><text:span text:style-name="T19">r</text:span><text:span text:style-name="T17">o</text:span><text:span text:style-name="T19">s</text:span><text:span text:style-name="T83"> </text:span><text:span text:style-name="T17">en</text:span><text:span text:style-name="T18">t</text:span><text:span text:style-name="T19">re</text:span><text:span text:style-name="T83"> </text:span><text:span text:style-name="T19">o</text:span><text:span text:style-name="T120"> </text:span><text:span text:style-name="T17">nav</text:span><text:span text:style-name="T16">i</text:span><text:span text:style-name="T19">o</text:span><text:span text:style-name="T83"> </text:span><text:span text:style-name="T17">e</text:span><text:span text:style-name="T16"> </text:span><text:span text:style-name="T19">a</text:span><text:span text:style-name="T18"> </text:span><text:span text:style-name="T17">es</text:span><text:span text:style-name="T16">t</text:span><text:span text:style-name="T17">açã</text:span><text:span text:style-name="T19">o</text:span><text:span text:style-name="T18"> </text:span><text:span text:style-name="T17">de</text:span><text:span text:style-name="T18"> </text:span><text:span text:style-name="T17">passage</text:span><text:span text:style-name="T16">i</text:span><text:span text:style-name="T17">ro</text:span><text:span text:style-name="T19">s</text:span><text:span text:style-name="T18"> </text:span><text:span text:style-name="T17">do</text:span><text:span text:style-name="T18"> </text:span><text:span text:style-name="T17">por</text:span><text:span text:style-name="T16">t</text:span><text:span text:style-name="T19">o</text:span><text:span text:style-name="T18"> </text:span><text:span text:style-name="T17">organ</text:span><text:span text:style-name="T16">i</text:span><text:span text:style-name="T17">zad</text:span><text:span text:style-name="T19">o</text:span><text:span text:style-name="T18"> </text:span><text:span text:style-name="T19">e</text:span><text:span text:style-name="T18"> </text:span><text:span text:style-name="T17">v</text:span><text:span text:style-name="T16">i</text:span><text:span text:style-name="T17">ce-versa</text:span><text:span text:style-name="T19">.</text:span></text:p>
      <text:p text:style-name="P36" loext:marker-style-name="T79"/>
      <text:p text:style-name="P44" loext:marker-style-name="T16"><text:span text:style-name="T121">3.</text:span><text:span text:style-name="T122">8</text:span><text:span text:style-name="T46">.</text:span><text:span text:style-name="T45"> </text:span><text:span text:style-name="T67">Idone</text:span><text:span text:style-name="T81">i</text:span><text:span text:style-name="T67">dad</text:span><text:span text:style-name="T68">e</text:span><text:span text:style-name="T123"> </text:span><text:span text:style-name="T67">f</text:span><text:span text:style-name="T81">i</text:span><text:span text:style-name="T67">nance</text:span><text:span text:style-name="T69">i</text:span><text:span text:style-name="T67">ra</text:span><text:span text:style-name="T124"> </text:span><text:span text:style-name="T19">–</text:span><text:span text:style-name="T92"> </text:span><text:span text:style-name="T19">A</text:span><text:span text:style-name="T93"> </text:span><text:span text:style-name="T17">cap</text:span><text:span text:style-name="T19">a</text:span><text:span text:style-name="T17">c</text:span><text:span text:style-name="T18">i</text:span><text:span text:style-name="T17">dad</text:span><text:span text:style-name="T19">e</text:span><text:span text:style-name="T125"> </text:span><text:span text:style-name="T17">de</text:span><text:span text:style-name="T125"> </text:span><text:span text:style-name="T17">sa</text:span><text:span text:style-name="T16">t</text:span><text:span text:style-name="T18">i</text:span><text:span text:style-name="T19">s</text:span><text:span text:style-name="T20">faz</text:span><text:span text:style-name="T19">er</text:span><text:span text:style-name="T125"> </text:span><text:span text:style-name="T17">o</text:span><text:span text:style-name="T19">s</text:span><text:span text:style-name="T125"> </text:span><text:span text:style-name="T17">encargo</text:span><text:span text:style-name="T19">s</text:span><text:span text:style-name="T125"> </text:span><text:span text:style-name="T17">assum</text:span><text:span text:style-name="T18">i</text:span><text:span text:style-name="T17">dos,</text:span><text:span text:style-name="T16"> </text:span><text:span text:style-name="T19">d</text:span><text:span text:style-name="T17">emons</text:span><text:span text:style-name="T18">t</text:span><text:span text:style-name="T19">r</text:span><text:span text:style-name="T20">ado</text:span><text:span text:style-name="T19">s</text:span><text:span text:style-name="T18"> </text:span><text:span text:style-name="T17">co</text:span><text:span text:style-name="T19">m</text:span><text:span text:style-name="T53"> </text:span><text:span text:style-name="T17">bas</text:span><text:span text:style-name="T19">e</text:span><text:span text:style-name="T18"> </text:span><text:span text:style-name="T17">na</text:span><text:span text:style-name="T18"> </text:span><text:span text:style-name="T17">s</text:span><text:span text:style-name="T16">it</text:span><text:span text:style-name="T17">ua</text:span><text:span text:style-name="T19">ç</text:span><text:span text:style-name="T20">ã</text:span><text:span text:style-name="T19">o</text:span><text:span text:style-name="T18"> </text:span><text:span text:style-name="T17">econôm</text:span><text:span text:style-name="T16">i</text:span><text:span text:style-name="T20">c</text:span><text:span text:style-name="T19">a</text:span><text:span text:style-name="T18"> </text:span><text:span text:style-name="T17">e</text:span><text:span text:style-name="T18"> </text:span><text:span text:style-name="T19">f</text:span><text:span text:style-name="T18">i</text:span><text:span text:style-name="T19">n</text:span><text:span text:style-name="T20">ance</text:span><text:span text:style-name="T16">i</text:span><text:span text:style-name="T19">ra</text:span><text:span text:style-name="T18"> </text:span><text:span text:style-name="T17">d</text:span><text:span text:style-name="T19">o</text:span><text:span text:style-name="T18"> </text:span><text:span text:style-name="T17">a</text:span><text:span text:style-name="T19">s</text:span><text:span text:style-name="T17">p</text:span><text:span text:style-name="T16">i</text:span><text:span text:style-name="T20">ran</text:span><text:span text:style-name="T18">t</text:span><text:span text:style-name="T19">e</text:span><text:span text:style-name="T18"> </text:span><text:span text:style-name="T19">a</text:span><text:span text:style-name="T18"> </text:span><text:span text:style-name="T17">ope</text:span><text:span text:style-name="T19">r</text:span><text:span text:style-name="T17">ado</text:span><text:span text:style-name="T19">r</text:span><text:span text:style-name="T18"> </text:span><text:span text:style-name="T17">por</text:span><text:span text:style-name="T18">t</text:span><text:span text:style-name="T19">uár</text:span><text:span text:style-name="T18">i</text:span><text:span text:style-name="T17">o</text:span><text:span text:style-name="T19">.</text:span></text:p>
      <text:p text:style-name="P36" loext:marker-style-name="T79"/>
      <text:p text:style-name="P34" loext:marker-style-name="T16"><text:span text:style-name="T51">3.</text:span><text:span text:style-name="T47">9</text:span><text:span text:style-name="T51">.</text:span><text:span text:style-name="T45"> </text:span><text:span text:style-name="T67">R</text:span><text:span text:style-name="T68">e</text:span><text:span text:style-name="T19">g</text:span><text:span text:style-name="T80">u</text:span><text:span text:style-name="T69">l</text:span><text:span text:style-name="T68">ar</text:span><text:span text:style-name="T126">i</text:span><text:span text:style-name="T68">d</text:span><text:span text:style-name="T67">ade</text:span><text:span text:style-name="T69"> </text:span><text:span text:style-name="T68">f</text:span><text:span text:style-name="T69">i</text:span><text:span text:style-name="T68">s</text:span><text:span text:style-name="T67">ca</text:span><text:span text:style-name="T81">l</text:span><text:span text:style-name="T16"> </text:span><text:span text:style-name="T19">–</text:span><text:span text:style-name="T82"> </text:span><text:span text:style-name="T17">O</text:span><text:span text:style-name="T77"> </text:span><text:span text:style-name="T17">a</text:span><text:span text:style-name="T16">t</text:span><text:span text:style-name="T17">end</text:span><text:span text:style-name="T16">i</text:span><text:span text:style-name="T17">men</text:span><text:span text:style-name="T53">t</text:span><text:span text:style-name="T19">o</text:span><text:span text:style-name="T78"> </text:span><text:span text:style-name="T17">das</text:span><text:span text:style-name="T78"> </text:span><text:span text:style-name="T17">ex</text:span><text:span text:style-name="T16">i</text:span><text:span text:style-name="T20">gê</text:span><text:span text:style-name="T19">n</text:span><text:span text:style-name="T20">c</text:span><text:span text:style-name="T16">i</text:span><text:span text:style-name="T17">as</text:span><text:span text:style-name="T78"> </text:span><text:span text:style-name="T17">d</text:span><text:span text:style-name="T19">o</text:span><text:span text:style-name="T77"> </text:span><text:span text:style-name="T17">f</text:span><text:span text:style-name="T16">i</text:span><text:span text:style-name="T17">sco</text:span><text:span text:style-name="T19">,</text:span><text:span text:style-name="T77"> </text:span><text:span text:style-name="T17">pe</text:span><text:span text:style-name="T16">l</text:span><text:span text:style-name="T19">a</text:span><text:span text:style-name="T78"> </text:span><text:span text:style-name="T17">qu</text:span><text:span text:style-name="T18">i</text:span><text:span text:style-name="T16">t</text:span><text:span text:style-name="T17">açã</text:span><text:span text:style-name="T19">o</text:span><text:span text:style-name="T78"> </text:span><text:span text:style-name="T17">do</text:span><text:span text:style-name="T19">s</text:span><text:span text:style-name="T78"> </text:span><text:span text:style-name="T18">t</text:span><text:span text:style-name="T19">r</text:span><text:span text:style-name="T18">i</text:span><text:span text:style-name="T19">b</text:span><text:span text:style-name="T17">u</text:span><text:span text:style-name="T16">t</text:span><text:span text:style-name="T17">o</text:span><text:span text:style-name="T19">s</text:span><text:span text:style-name="T16"> </text:span><text:span text:style-name="T19">f</text:span><text:span text:style-name="T17">edera</text:span><text:span text:style-name="T16">i</text:span><text:span text:style-name="T17">s</text:span><text:span text:style-name="T19">,</text:span><text:span text:style-name="T127"> </text:span><text:span text:style-name="T17">es</text:span><text:span text:style-name="T16">t</text:span><text:span text:style-name="T17">adua</text:span><text:span text:style-name="T16">i</text:span><text:span text:style-name="T19">s</text:span><text:span text:style-name="T127"> </text:span><text:span text:style-name="T19">e</text:span><text:span text:style-name="T127"> </text:span><text:span text:style-name="T20">m</text:span><text:span text:style-name="T17">un</text:span><text:span text:style-name="T16">i</text:span><text:span text:style-name="T17">c</text:span><text:span text:style-name="T18">i</text:span><text:span text:style-name="T17">pa</text:span><text:span text:style-name="T16">i</text:span><text:span text:style-name="T19">s</text:span><text:span text:style-name="T127"> </text:span><text:span text:style-name="T19">a</text:span><text:span text:style-name="T127"> </text:span><text:span text:style-name="T17">qu</text:span><text:span text:style-name="T19">e</text:span><text:span text:style-name="T127"> </text:span><text:span text:style-name="T19">o</text:span><text:span text:style-name="T127"> </text:span><text:span text:style-name="T17">ope</text:span><text:span text:style-name="T19">ra</text:span><text:span text:style-name="T20">do</text:span><text:span text:style-name="T19">r</text:span><text:span text:style-name="T127"> </text:span><text:span text:style-name="T17">es</text:span><text:span text:style-name="T18">t</text:span><text:span text:style-name="T19">e</text:span><text:span text:style-name="T16">j</text:span><text:span text:style-name="T19">a</text:span><text:span text:style-name="T127"> </text:span><text:span text:style-name="T17">su</text:span><text:span text:style-name="T18">j</text:span><text:span text:style-name="T19">e</text:span><text:span text:style-name="T16">it</text:span><text:span text:style-name="T19">o</text:span><text:span text:style-name="T127"> </text:span><text:span text:style-name="T17">a</text:span><text:span text:style-name="T127"> </text:span><text:span text:style-name="T17">a</text:span><text:span text:style-name="T16">t</text:span><text:span text:style-name="T17">ende</text:span><text:span text:style-name="T128">r</text:span><text:span text:style-name="T19">,</text:span><text:span text:style-name="T129"> </text:span><text:span text:style-name="T17">be</text:span><text:span text:style-name="T19">m</text:span><text:span text:style-name="T127"> </text:span><text:span text:style-name="T17">como</text:span><text:span text:style-name="T127"> </text:span><text:span text:style-name="T17">as</text:span><text:span text:style-name="T129"> </text:span><text:span text:style-name="T17">ob</text:span><text:span text:style-name="T19">r</text:span><text:span text:style-name="T16">i</text:span><text:span text:style-name="T20">gaçõe</text:span><text:span text:style-name="T19">s</text:span><text:span text:style-name="T16"> t</text:span><text:span text:style-name="T19">r</text:span><text:span text:style-name="T18">i</text:span><text:span text:style-name="T19">b</text:span><text:span text:style-name="T17">u</text:span><text:span text:style-name="T18">t</text:span><text:span text:style-name="T17">ár</text:span><text:span text:style-name="T16">i</text:span><text:span text:style-name="T17">a</text:span><text:span text:style-name="T19">s</text:span><text:span text:style-name="T16"> </text:span><text:span text:style-name="T17">acessór</text:span><text:span text:style-name="T18">i</text:span><text:span text:style-name="T19">as.</text:span></text:p>
      <text:p text:style-name="P36" loext:marker-style-name="T79"/>
      <text:p text:style-name="P45" loext:marker-style-name="T16"><text:span text:style-name="T86">3.</text:span><text:span text:style-name="T130">10</text:span><text:span text:style-name="T46">.</text:span><text:span text:style-name="T45"> </text:span><text:span text:style-name="T80">C</text:span><text:span text:style-name="T68">a</text:span><text:span text:style-name="T19">p</text:span><text:span text:style-name="T80">a</text:span><text:span text:style-name="T68">c</text:span><text:span text:style-name="T81">i</text:span><text:span text:style-name="T80">dad</text:span><text:span text:style-name="T68">e</text:span><text:span text:style-name="T131"> </text:span><text:span text:style-name="T81">t</text:span><text:span text:style-name="T67">écn</text:span><text:span text:style-name="T81">i</text:span><text:span text:style-name="T80">c</text:span><text:span text:style-name="T68">a</text:span><text:span text:style-name="T132"> </text:span><text:span text:style-name="T19">–</text:span><text:span text:style-name="T133"> </text:span><text:span text:style-name="T17">A</text:span><text:span text:style-name="T133"> </text:span><text:span text:style-name="T17">ap</text:span><text:span text:style-name="T16">ti</text:span><text:span text:style-name="T17">dão</text:span><text:span text:style-name="T134"> </text:span><text:span text:style-name="T17">par</text:span><text:span text:style-name="T19">a</text:span><text:span text:style-name="T134"> </text:span><text:span text:style-name="T19">o</text:span><text:span text:style-name="T134"> </text:span><text:span text:style-name="T17">desempenho</text:span><text:span text:style-name="T134"> </text:span><text:span text:style-name="T17">da</text:span><text:span text:style-name="T134"> </text:span><text:span text:style-name="T17">a</text:span><text:span text:style-name="T18">t</text:span><text:span text:style-name="T16">i</text:span><text:span text:style-name="T17">v</text:span><text:span text:style-name="T18">i</text:span><text:span text:style-name="T17">da</text:span><text:span text:style-name="T19">de</text:span><text:span text:style-name="T134"> </text:span><text:span text:style-name="T17">de</text:span><text:span text:style-name="T134"> </text:span><text:span text:style-name="T17">operado</text:span><text:span text:style-name="T19">r</text:span><text:span text:style-name="T16"> </text:span><text:span text:style-name="T19">p</text:span><text:span text:style-name="T17">or</text:span><text:span text:style-name="T16">t</text:span><text:span text:style-name="T17">uár</text:span><text:span text:style-name="T18">i</text:span><text:span text:style-name="T17">o</text:span><text:span text:style-name="T19">,</text:span><text:span text:style-name="T135"> </text:span><text:span text:style-name="T17">co</text:span><text:span text:style-name="T20">mp</text:span><text:span text:style-name="T19">ro</text:span><text:span text:style-name="T20">vad</text:span><text:span text:style-name="T19">a</text:span><text:span text:style-name="T136"> </text:span><text:span text:style-name="T17">po</text:span><text:span text:style-name="T19">r</text:span><text:span text:style-name="T136"> </text:span><text:span text:style-name="T17">a</text:span><text:span text:style-name="T16">t</text:span><text:span text:style-name="T17">es</text:span><text:span text:style-name="T18">t</text:span><text:span text:style-name="T19">a</text:span><text:span text:style-name="T17">d</text:span><text:span text:style-name="T19">o</text:span><text:span text:style-name="T136"> </text:span><text:span text:style-name="T17">de</text:span><text:span text:style-name="T136"> </text:span><text:span text:style-name="T17">desem</text:span><text:span text:style-name="T19">p</text:span><text:span text:style-name="T20">enh</text:span><text:span text:style-name="T19">o</text:span><text:span text:style-name="T136"> </text:span><text:span text:style-name="T17">an</text:span><text:span text:style-name="T18">t</text:span><text:span text:style-name="T19">er</text:span><text:span text:style-name="T18">i</text:span><text:span text:style-name="T17">o</text:span><text:span text:style-name="T128">r</text:span><text:span text:style-name="T19">,</text:span><text:span text:style-name="T137"> </text:span><text:span text:style-name="T17">pe</text:span><text:span text:style-name="T16">l</text:span><text:span text:style-name="T17">a</text:span><text:span text:style-name="T136"> </text:span><text:span text:style-name="T17">ex</text:span><text:span text:style-name="T16">i</text:span><text:span text:style-name="T17">s</text:span><text:span text:style-name="T16">t</text:span><text:span text:style-name="T20">ênc</text:span><text:span text:style-name="T16">i</text:span><text:span text:style-name="T19">a</text:span><text:span text:style-name="T136"> </text:span><text:span text:style-name="T17">de</text:span><text:span text:style-name="T136"> </text:span><text:span text:style-name="T17">apa</text:span><text:span text:style-name="T19">r</text:span><text:span text:style-name="T17">e</text:span><text:span text:style-name="T16">l</text:span><text:span text:style-name="T20">ham</text:span><text:span text:style-name="T17">en</text:span><text:span text:style-name="T16">t</text:span><text:span text:style-name="T17">o</text:span><text:span text:style-name="T136"> </text:span><text:span text:style-name="T17">e</text:span><text:span text:style-name="T136"> </text:span><text:span text:style-name="T17">d</text:span><text:span text:style-name="T19">o</text:span><text:span text:style-name="T16"> </text:span><text:span text:style-name="T19">p</text:span><text:span text:style-name="T17">essoa</text:span><text:span text:style-name="T16">l</text:span><text:span text:style-name="T18"> </text:span><text:span text:style-name="T16">t</text:span><text:span text:style-name="T17">écn</text:span><text:span text:style-name="T18">i</text:span><text:span text:style-name="T19">co</text:span><text:span text:style-name="T18"> </text:span><text:span text:style-name="T17">ad</text:span><text:span text:style-name="T19">e</text:span><text:span text:style-name="T20">quado</text:span><text:span text:style-name="T19">s</text:span><text:span text:style-name="T18"> </text:span><text:span text:style-name="T19">e</text:span><text:span text:style-name="T18"> </text:span><text:span text:style-name="T17">d</text:span><text:span text:style-name="T16">i</text:span><text:span text:style-name="T19">s</text:span><text:span text:style-name="T20">pon</text:span><text:span text:style-name="T18">í</text:span><text:span text:style-name="T19">v</text:span><text:span text:style-name="T17">e</text:span><text:span text:style-name="T18">i</text:span><text:span text:style-name="T19">s</text:span><text:span text:style-name="T18"> </text:span><text:span text:style-name="T17">para</text:span><text:span text:style-name="T18"> </text:span><text:span text:style-name="T19">a</text:span><text:span text:style-name="T18"> </text:span><text:span text:style-name="T17">rea</text:span><text:span text:style-name="T18">l</text:span><text:span text:style-name="T16">i</text:span><text:span text:style-name="T19">z</text:span><text:span text:style-name="T20">açã</text:span><text:span text:style-name="T19">o</text:span><text:span text:style-name="T18"> </text:span><text:span text:style-name="T17">da</text:span><text:span text:style-name="T19">s</text:span><text:span text:style-name="T16"> </text:span><text:span text:style-name="T17">a</text:span><text:span text:style-name="T16">ti</text:span><text:span text:style-name="T17">v</text:span><text:span text:style-name="T16">i</text:span><text:span text:style-name="T20">dade</text:span><text:span text:style-name="T19">s</text:span><text:span text:style-name="T18"> </text:span><text:span text:style-name="T17">po</text:span><text:span text:style-name="T19">r</text:span><text:span text:style-name="T18">t</text:span><text:span text:style-name="T19">u</text:span><text:span text:style-name="T17">ár</text:span><text:span text:style-name="T18">i</text:span><text:span text:style-name="T17">as</text:span><text:span text:style-name="T19">.</text:span></text:p>
      <text:p text:style-name="P6" loext:marker-style-name="T9"/>
      <text:p text:style-name="P31" loext:marker-style-name="T9"/>
      <text:p text:style-name="P30" loext:marker-style-name="T45"><draw:custom-shape text:anchor-type="char" draw:z-index="5" draw:name="Shape6" draw:style-name="gr5" draw:text-style-name="P28" svg:width="7.1358in" svg:height="0.1925in" svg:x="0.5626in" svg:y="0.0055in"><text:p/><draw:enhanced-geometry svg:viewBox="0 0 6524539 175309" draw:type="0" draw:enhanced-path="M 0 0 L 0 175309 L 6524539 175309 L 6524539 0 L 0 0 N"/></draw:custom-shape><text:span text:style-name="T51">4.</text:span><text:span text:style-name="T45"> </text:span><text:span text:style-name="T46">POL</text:span><text:span text:style-name="T51">Í</text:span><text:span text:style-name="T47">TICA</text:span><text:span text:style-name="T46">S</text:span></text:p>
      <text:p text:style-name="P6" loext:marker-style-name="T9"/>
      <text:p text:style-name="P31" loext:marker-style-name="T9"/>
      <text:p text:style-name="P46" loext:marker-style-name="T16"><text:span text:style-name="T17">Nã</text:span><text:span text:style-name="T19">o</text:span><text:span text:style-name="T18"> </text:span><text:span text:style-name="T17">s</text:span><text:span text:style-name="T19">e</text:span><text:span text:style-name="T18"> </text:span><text:span text:style-name="T17">ap</text:span><text:span text:style-name="T16">li</text:span><text:span text:style-name="T17">ca</text:span><text:span text:style-name="T19">.</text:span></text:p>
      <text:p text:style-name="P6" loext:marker-style-name="T9"/>
      <text:p text:style-name="P31" loext:marker-style-name="T9"/>
      <text:p text:style-name="P30" loext:marker-style-name="T45"><draw:custom-shape text:anchor-type="char" draw:z-index="7" draw:name="Shape7" draw:style-name="gr5" draw:text-style-name="P28" svg:width="7.1358in" svg:height="0.1921in" svg:x="0.5626in" svg:y="0.0063in"><text:p/><draw:enhanced-geometry svg:viewBox="0 0 6524539 175311" draw:type="0" draw:enhanced-path="M 0 0 L 0 175311 L 6524539 175311 L 6524539 0 L 0 0 N"/></draw:custom-shape><text:span text:style-name="T51">5.</text:span><text:span text:style-name="T45"> </text:span><text:span text:style-name="T47">D</text:span><text:span text:style-name="T46">I</text:span><text:span text:style-name="T47">RETR</text:span><text:span text:style-name="T46">IZES</text:span></text:p>
      <text:p text:style-name="P6" loext:marker-style-name="T9"/>
      <text:p text:style-name="P33" loext:marker-style-name="T9"/>
      <text:p text:style-name="P47" loext:marker-style-name="T16"><text:span text:style-name="T51">5.</text:span><text:span text:style-name="T47">1</text:span><text:span text:style-name="T51">.</text:span><text:span text:style-name="T138"> </text:span><text:span text:style-name="T19">A</text:span><text:span text:style-name="T105"> </text:span><text:span text:style-name="T17">pre</text:span><text:span text:style-name="T19">se</text:span><text:span text:style-name="T20">n</text:span><text:span text:style-name="T16">t</text:span><text:span text:style-name="T19">e</text:span><text:span text:style-name="T118"> </text:span><text:span text:style-name="T17">no</text:span><text:span text:style-name="T19">r</text:span><text:span text:style-name="T56">m</text:span><text:span text:style-name="T19">a</text:span><text:span text:style-name="T119"> </text:span><text:span text:style-name="T17">v</text:span><text:span text:style-name="T18">i</text:span><text:span text:style-name="T19">sa</text:span><text:span text:style-name="T118"> </text:span><text:span text:style-name="T17">co</text:span><text:span text:style-name="T20">m</text:span><text:span text:style-name="T17">p</text:span><text:span text:style-name="T16">l</text:span><text:span text:style-name="T20">emen</text:span><text:span text:style-name="T18">t</text:span><text:span text:style-name="T19">a</text:span><text:span text:style-name="T128">r</text:span><text:span text:style-name="T19">,</text:span><text:span text:style-name="T139"> </text:span><text:span text:style-name="T17">no</text:span><text:span text:style-name="T119"> </text:span><text:span text:style-name="T17">âmb</text:span><text:span text:style-name="T16">it</text:span><text:span text:style-name="T19">o</text:span><text:span text:style-name="T118"> </text:span><text:span text:style-name="T17">da</text:span><text:span text:style-name="T118"> </text:span><text:span text:style-name="T17">Co</text:span><text:span text:style-name="T20">m</text:span><text:span text:style-name="T17">panh</text:span><text:span text:style-name="T18">i</text:span><text:span text:style-name="T19">a</text:span><text:span text:style-name="T118"> </text:span><text:span text:style-name="T17">Doca</text:span><text:span text:style-name="T19">s</text:span><text:span text:style-name="T118"> </text:span><text:span text:style-name="T17">do</text:span><text:span text:style-name="T119"> </text:span><text:span text:style-name="T17">R</text:span><text:span text:style-name="T16">i</text:span><text:span text:style-name="T19">o</text:span><text:span text:style-name="T118"> </text:span><text:span text:style-name="T17">de</text:span><text:span text:style-name="T16"> </text:span><text:span text:style-name="T19">J</text:span><text:span text:style-name="T17">ane</text:span><text:span text:style-name="T18">i</text:span><text:span text:style-name="T19">r</text:span><text:span text:style-name="T20">o</text:span><text:span text:style-name="T19">,</text:span><text:span text:style-name="T140"> </text:span><text:span text:style-name="T17">a</text:span><text:span text:style-name="T72"> </text:span><text:span text:style-name="T17">Por</text:span><text:span text:style-name="T16">t</text:span><text:span text:style-name="T17">ar</text:span><text:span text:style-name="T18">i</text:span><text:span text:style-name="T19">a</text:span><text:span text:style-name="T72"> </text:span><text:span text:style-name="T17">n</text:span><text:span text:style-name="T19">º</text:span><text:span text:style-name="T72"> </text:span><text:span text:style-name="T128">1</text:span><text:span text:style-name="T59">1</text:span><text:span text:style-name="T19">1,</text:span><text:span text:style-name="T72"> </text:span><text:span text:style-name="T17">d</text:span><text:span text:style-name="T19">e</text:span><text:span text:style-name="T72"> </text:span><text:span text:style-name="T17">07</text:span><text:span text:style-name="T72"> </text:span><text:span text:style-name="T17">de</text:span><text:span text:style-name="T72"> </text:span><text:span text:style-name="T17">ago</text:span><text:span text:style-name="T19">s</text:span><text:span text:style-name="T16">t</text:span><text:span text:style-name="T17">o</text:span><text:span text:style-name="T72"> </text:span><text:span text:style-name="T17">de</text:span><text:span text:style-name="T72"> </text:span><text:span text:style-name="T17">2013</text:span><text:span text:style-name="T19">,</text:span><text:span text:style-name="T72"> </text:span><text:span text:style-name="T17">da</text:span><text:span text:style-name="T72"> </text:span><text:span text:style-name="T17">Sec</text:span><text:span text:style-name="T19">r</text:span><text:span text:style-name="T17">e</text:span><text:span text:style-name="T16">t</text:span><text:span text:style-name="T20">ar</text:span><text:span text:style-name="T16">i</text:span><text:span text:style-name="T19">a</text:span><text:span text:style-name="T64"> </text:span><text:span text:style-name="T17">d</text:span><text:span text:style-name="T19">e</text:span><text:span text:style-name="T64"> </text:span><text:span text:style-name="T17">Por</text:span><text:span text:style-name="T16">t</text:span><text:span text:style-name="T17">o</text:span><text:span text:style-name="T19">s</text:span><text:span text:style-name="T72"> </text:span><text:span text:style-name="T17">d</text:span><text:span text:style-name="T19">a</text:span><text:span text:style-name="T64"> </text:span><text:span text:style-name="T17">Pres</text:span><text:span text:style-name="T16">i</text:span><text:span text:style-name="T17">dênc</text:span><text:span text:style-name="T16">i</text:span><text:span text:style-name="T19">a</text:span><text:span text:style-name="T72"> </text:span><text:span text:style-name="T17">da</text:span><text:span text:style-name="T72"> </text:span><text:span text:style-name="T17">Repúb</text:span><text:span text:style-name="T16">li</text:span><text:span text:style-name="T17">c</text:span><text:span text:style-name="T19">a</text:span><text:span text:style-name="T16"> </text:span><text:span text:style-name="T19">(</text:span><text:span text:style-name="T17">SEP</text:span><text:span text:style-name="T18">/</text:span><text:span text:style-name="T19">P</text:span><text:span text:style-name="T20">R)</text:span><text:span text:style-name="T19">,</text:span><text:span text:style-name="T141"> </text:span><text:span text:style-name="T17">d</text:span><text:span text:style-name="T16">i</text:span><text:span text:style-name="T17">sc</text:span><text:span text:style-name="T18">i</text:span><text:span text:style-name="T19">p</text:span><text:span text:style-name="T16">li</text:span><text:span text:style-name="T20">nand</text:span><text:span text:style-name="T19">o</text:span><text:span text:style-name="T141"> </text:span><text:span text:style-name="T17">os</text:span><text:span text:style-name="T132"> </text:span><text:span text:style-name="T17">p</text:span><text:span text:style-name="T19">r</text:span><text:span text:style-name="T20">oced</text:span><text:span text:style-name="T18">i</text:span><text:span text:style-name="T17">men</text:span><text:span text:style-name="T18">t</text:span><text:span text:style-name="T17">o</text:span><text:span text:style-name="T19">s</text:span><text:span text:style-name="T132"> </text:span><text:span text:style-name="T17">e</text:span><text:span text:style-name="T141"> </text:span><text:span text:style-name="T16">t</text:span><text:span text:style-name="T17">râm</text:span><text:span text:style-name="T16">it</text:span><text:span text:style-name="T17">es</text:span><text:span text:style-name="T132"> </text:span><text:span text:style-name="T17">a</text:span><text:span text:style-name="T141"> </text:span><text:span text:style-name="T19">s</text:span><text:span text:style-name="T17">erem</text:span><text:span text:style-name="T141"> </text:span><text:span text:style-name="T17">obse</text:span><text:span text:style-name="T19">rv</text:span><text:span text:style-name="T20">ado</text:span><text:span text:style-name="T19">s</text:span><text:span text:style-name="T141"> </text:span><text:span text:style-name="T19">c</text:span><text:span text:style-name="T20">o</text:span><text:span text:style-name="T19">m</text:span><text:span text:style-name="T141"> </text:span><text:span text:style-name="T17">v</text:span><text:span text:style-name="T18">i</text:span><text:span text:style-name="T19">s</text:span><text:span text:style-name="T18">t</text:span><text:span text:style-name="T19">as</text:span><text:span text:style-name="T141"> </text:span><text:span text:style-name="T19">à</text:span><text:span text:style-name="T141"> </text:span><text:span text:style-name="T17">ob</text:span><text:span text:style-name="T16">t</text:span><text:span text:style-name="T17">enção</text:span><text:span text:style-name="T19">,</text:span><text:span text:style-name="T16"> </text:span><text:span text:style-name="T19">r</text:span><text:span text:style-name="T17">enovaçã</text:span><text:span text:style-name="T19">o</text:span><text:span text:style-name="T18"> </text:span><text:span text:style-name="T17">e</text:span><text:span text:style-name="T18"> </text:span><text:span text:style-name="T17">cance</text:span><text:span text:style-name="T16">l</text:span><text:span text:style-name="T17">a</text:span><text:span text:style-name="T20">m</text:span><text:span text:style-name="T17">en</text:span><text:span text:style-name="T16">t</text:span><text:span text:style-name="T17">o</text:span><text:span text:style-name="T18"> </text:span><text:span text:style-name="T17">de</text:span><text:span text:style-name="T18"> </text:span><text:span text:style-name="T17">Ce</text:span><text:span text:style-name="T19">r</text:span><text:span text:style-name="T18">ti</text:span><text:span text:style-name="T19">f</text:span><text:span text:style-name="T18">i</text:span><text:span text:style-name="T19">c</text:span><text:span text:style-name="T20">ad</text:span><text:span text:style-name="T19">o</text:span><text:span text:style-name="T18"> </text:span><text:span text:style-name="T17">d</text:span><text:span text:style-name="T19">e</text:span><text:span text:style-name="T18"> </text:span><text:span text:style-name="T20">O</text:span><text:span text:style-name="T17">perado</text:span><text:span text:style-name="T19">r</text:span><text:span text:style-name="T18"> </text:span><text:span text:style-name="T17">Por</text:span><text:span text:style-name="T16">t</text:span><text:span text:style-name="T17">uá</text:span><text:span text:style-name="T19">r</text:span><text:span text:style-name="T53">i</text:span><text:span text:style-name="T19">o.</text:span></text:p>
      <text:p text:style-name="P36" loext:marker-style-name="T79"/>
      <text:p text:style-name="P46" loext:marker-style-name="T45"><text:span text:style-name="T51">5.</text:span><text:span text:style-name="T47">2</text:span><text:span text:style-name="T51">.</text:span><text:span text:style-name="T45"> </text:span><text:span text:style-name="T142">D</text:span><text:span text:style-name="T143">o</text:span><text:span text:style-name="T144"> </text:span><text:span text:style-name="T145">r</text:span><text:span text:style-name="T146">e</text:span><text:span text:style-name="T145">q</text:span><text:span text:style-name="T142">uer</text:span><text:span text:style-name="T147">i</text:span><text:span text:style-name="T146">mento</text:span><text:span text:style-name="T148"> </text:span><text:span text:style-name="T146">de</text:span><text:span text:style-name="T148"> </text:span><text:span text:style-name="T146">pré</text:span><text:span text:style-name="T145">-</text:span><text:span text:style-name="T146">q</text:span><text:span text:style-name="T145">u</text:span><text:span text:style-name="T142">a</text:span><text:span text:style-name="T147">li</text:span><text:span text:style-name="T146">f</text:span><text:span text:style-name="T147">i</text:span><text:span text:style-name="T142">caçã</text:span><text:span text:style-name="T145">o</text:span><text:span text:style-name="T148"> </text:span><text:span text:style-name="T146">de</text:span><text:span text:style-name="T148"> </text:span><text:span text:style-name="T146">operado</text:span><text:span text:style-name="T145">r</text:span><text:span text:style-name="T148"> </text:span><text:span text:style-name="T146">por</text:span><text:span text:style-name="T145">t</text:span><text:span text:style-name="T146">uár</text:span><text:span text:style-name="T148">i</text:span><text:span text:style-name="T146">o</text:span></text:p>
      <text:p text:style-name="P36" loext:marker-style-name="T79"/>
      <text:p text:style-name="P48" loext:marker-style-name="T16"><text:span text:style-name="T51">5.</text:span><text:span text:style-name="T47">2</text:span><text:span text:style-name="T51">.</text:span><text:span text:style-name="T47">1</text:span><text:span text:style-name="T51">.</text:span><text:span text:style-name="T149"> </text:span><text:span text:style-name="T17">Conform</text:span><text:span text:style-name="T19">e</text:span><text:span text:style-name="T60"> </text:span><text:span text:style-name="T17">prev</text:span><text:span text:style-name="T16">i</text:span><text:span text:style-name="T19">s</text:span><text:span text:style-name="T18">t</text:span><text:span text:style-name="T19">o</text:span><text:span text:style-name="T60"> </text:span><text:span text:style-name="T17">na</text:span><text:span text:style-name="T61"> </text:span><text:span text:style-name="T17">Po</text:span><text:span text:style-name="T19">r</text:span><text:span text:style-name="T16">t</text:span><text:span text:style-name="T20">ar</text:span><text:span text:style-name="T16">i</text:span><text:span text:style-name="T19">a</text:span><text:span text:style-name="T60"> </text:span><text:span text:style-name="T17">SE</text:span><text:span text:style-name="T19">P</text:span><text:span text:style-name="T62"> </text:span><text:span text:style-name="T17">nº</text:span><text:span text:style-name="T61"> </text:span><text:span text:style-name="T128">1</text:span><text:span text:style-name="T59">1</text:span><text:span text:style-name="T19">1</text:span><text:span text:style-name="T16">/</text:span><text:span text:style-name="T17">2013</text:span><text:span text:style-name="T19">,</text:span><text:span text:style-name="T60"> </text:span><text:span text:style-name="T17">o</text:span><text:span text:style-name="T19">s</text:span><text:span text:style-name="T60"> </text:span><text:span text:style-name="T16">i</text:span><text:span text:style-name="T17">n</text:span><text:span text:style-name="T53">t</text:span><text:span text:style-name="T19">er</text:span><text:span text:style-name="T20">e</text:span><text:span text:style-name="T19">ss</text:span><text:span text:style-name="T17">ados</text:span><text:span text:style-name="T61"> </text:span><text:span text:style-name="T17">poderã</text:span><text:span text:style-name="T19">o</text:span><text:span text:style-name="T60"> </text:span><text:span text:style-name="T19">re</text:span><text:span text:style-name="T17">quere</text:span><text:span text:style-name="T128">r</text:span><text:span text:style-name="T19">,</text:span><text:span text:style-name="T61"> </text:span><text:span text:style-name="T19">a</text:span><text:span text:style-name="T16"> </text:span><text:span text:style-name="T19">q</text:span><text:span text:style-name="T17">ua</text:span><text:span text:style-name="T18">l</text:span><text:span text:style-name="T19">q</text:span><text:span text:style-name="T20">ue</text:span><text:span text:style-name="T19">r</text:span><text:span text:style-name="T115"> </text:span><text:span text:style-name="T18">t</text:span><text:span text:style-name="T19">e</text:span><text:span text:style-name="T17">mpo,</text:span><text:span text:style-name="T115"> </text:span><text:span text:style-name="T19">a</text:span><text:span text:style-name="T150"> </text:span><text:span text:style-name="T17">pré-qua</text:span><text:span text:style-name="T18">l</text:span><text:span text:style-name="T16">i</text:span><text:span text:style-name="T19">f</text:span><text:span text:style-name="T18">i</text:span><text:span text:style-name="T19">c</text:span><text:span text:style-name="T17">açã</text:span><text:span text:style-name="T19">o</text:span><text:span text:style-name="T115"> </text:span><text:span text:style-name="T17">de</text:span><text:span text:style-name="T115"> </text:span><text:span text:style-name="T17">operador</text:span><text:span text:style-name="T115"> </text:span><text:span text:style-name="T17">por</text:span><text:span text:style-name="T16">t</text:span><text:span text:style-name="T17">uár</text:span><text:span text:style-name="T16">i</text:span><text:span text:style-name="T20">o</text:span><text:span text:style-name="T19">,</text:span><text:span text:style-name="T114"> </text:span><text:span text:style-name="T20">m</text:span><text:span text:style-name="T17">ed</text:span><text:span text:style-name="T16">i</text:span><text:span text:style-name="T17">an</text:span><text:span text:style-name="T18">t</text:span><text:span text:style-name="T19">e</text:span><text:span text:style-name="T115"> </text:span><text:span text:style-name="T17">a</text:span><text:span text:style-name="T115"> </text:span><text:span text:style-name="T17">apre</text:span><text:span text:style-name="T19">se</text:span><text:span text:style-name="T17">n</text:span><text:span text:style-name="T18">t</text:span><text:span text:style-name="T17">açã</text:span><text:span text:style-name="T19">o</text:span><text:span text:style-name="T150"> </text:span><text:span text:style-name="T17">do</text:span><text:span text:style-name="T19">s</text:span><text:span text:style-name="T150"> </text:span><text:span text:style-name="T17">documen</text:span><text:span text:style-name="T16">t</text:span><text:span text:style-name="T17">os</text:span><text:span text:style-name="T16"> li</text:span><text:span text:style-name="T19">s</text:span><text:span text:style-name="T16">t</text:span><text:span text:style-name="T20">ado</text:span><text:span text:style-name="T19">s</text:span><text:span text:style-name="T18"> </text:span><text:span text:style-name="T19">n</text:span><text:span text:style-name="T17">o</text:span><text:span text:style-name="T19">s</text:span><text:span text:style-name="T18"> </text:span><text:span text:style-name="T17">ar</text:span><text:span text:style-name="T16">ti</text:span><text:span text:style-name="T17">go</text:span><text:span text:style-name="T19">s</text:span><text:span text:style-name="T18"> </text:span><text:span text:style-name="T17">6</text:span><text:span text:style-name="T19">º</text:span><text:span text:style-name="T18"> </text:span><text:span text:style-name="T19">a</text:span><text:span text:style-name="T18"> </text:span><text:span text:style-name="T17">1</text:span><text:span text:style-name="T19">0</text:span><text:span text:style-name="T18"> </text:span><text:span text:style-name="T17">do</text:span><text:span text:style-name="T18"> </text:span><text:span text:style-name="T19">re</text:span><text:span text:style-name="T17">fer</text:span><text:span text:style-name="T16">i</text:span><text:span text:style-name="T17">do</text:span><text:span text:style-name="T18"> </text:span><text:span text:style-name="T17">norma</text:span><text:span text:style-name="T16">ti</text:span><text:span text:style-name="T20">vo</text:span><text:span text:style-name="T19">.</text:span></text:p>
      <text:p text:style-name="P36" loext:marker-style-name="T79"/>
      <text:p text:style-name="P49" loext:marker-style-name="T16"><text:span text:style-name="T51">5.</text:span><text:span text:style-name="T47">2</text:span><text:span text:style-name="T51">.</text:span><text:span text:style-name="T47">2</text:span><text:span text:style-name="T51">.</text:span><text:span text:style-name="T151"> </text:span><text:span text:style-name="T17">No</text:span><text:span text:style-name="T117"> </text:span><text:span text:style-name="T17">â</text:span><text:span text:style-name="T20">m</text:span><text:span text:style-name="T17">b</text:span><text:span text:style-name="T18">i</text:span><text:span text:style-name="T16">t</text:span><text:span text:style-name="T19">o</text:span><text:span text:style-name="T117"> </text:span><text:span text:style-name="T17">d</text:span><text:span text:style-name="T19">a</text:span><text:span text:style-name="T117"> </text:span><text:span text:style-name="T17">Por</text:span><text:span text:style-name="T16">t</text:span><text:span text:style-name="T17">osR</text:span><text:span text:style-name="T16">i</text:span><text:span text:style-name="T20">o</text:span><text:span text:style-name="T19">,</text:span><text:span text:style-name="T117"> </text:span><text:span text:style-name="T19">o</text:span><text:span text:style-name="T117"> </text:span><text:span text:style-name="T19">re</text:span><text:span text:style-name="T17">queren</text:span><text:span text:style-name="T18">t</text:span><text:span text:style-name="T19">e</text:span><text:span text:style-name="T117"> </text:span><text:span text:style-name="T17">dev</text:span><text:span text:style-name="T19">e</text:span><text:span text:style-name="T117"> </text:span><text:span text:style-name="T17">enca</text:span><text:span text:style-name="T20">m</text:span><text:span text:style-name="T18">i</text:span><text:span text:style-name="T19">n</text:span><text:span text:style-name="T17">har</text:span><text:span text:style-name="T117"> </text:span><text:span text:style-name="T19">à</text:span><text:span text:style-name="T117"> </text:span><text:span text:style-name="T17">Superv</text:span><text:span text:style-name="T18">i</text:span><text:span text:style-name="T19">são</text:span><text:span text:style-name="T117"> </text:span><text:span text:style-name="T17">de</text:span><text:span text:style-name="T117"> </text:span><text:span text:style-name="T17">G</text:span><text:span text:style-name="T19">e</text:span><text:span text:style-name="T17">s</text:span><text:span text:style-name="T18">t</text:span><text:span text:style-name="T17">ã</text:span><text:span text:style-name="T19">o</text:span><text:span text:style-name="T16"> </text:span><text:span text:style-name="T17">Co</text:span><text:span text:style-name="T20">me</text:span><text:span text:style-name="T19">rc</text:span><text:span text:style-name="T16">i</text:span><text:span text:style-name="T20">a</text:span><text:span text:style-name="T16">l</text:span><text:span text:style-name="T152"> </text:span><text:span text:style-name="T17">da</text:span><text:span text:style-name="T153"> </text:span><text:span text:style-name="T17">Op</text:span><text:span text:style-name="T19">e</text:span><text:span text:style-name="T20">raçã</text:span><text:span text:style-name="T19">o</text:span><text:span text:style-name="T153"> </text:span><text:span text:style-name="T19">P</text:span><text:span text:style-name="T17">or</text:span><text:span text:style-name="T16">t</text:span><text:span text:style-name="T17">uár</text:span><text:span text:style-name="T18">i</text:span><text:span text:style-name="T19">a</text:span><text:span text:style-name="T153"> </text:span><text:span text:style-name="T19">(</text:span><text:span text:style-name="T20">SUGCO</text:span><text:span text:style-name="T19">P)</text:span><text:span text:style-name="T153"> </text:span><text:span text:style-name="T19">o</text:span><text:span text:style-name="T153"> </text:span><text:span text:style-name="T19">"</text:span><text:span text:style-name="T17">Requer</text:span><text:span text:style-name="T16">i</text:span><text:span text:style-name="T56">m</text:span><text:span text:style-name="T17">e</text:span><text:span text:style-name="T19">n</text:span><text:span text:style-name="T18">t</text:span><text:span text:style-name="T19">o</text:span><text:span text:style-name="T153"> </text:span><text:span text:style-name="T17">de</text:span><text:span text:style-name="T152"> </text:span><text:span text:style-name="T20">Q</text:span><text:span text:style-name="T17">ua</text:span><text:span text:style-name="T16">li</text:span><text:span text:style-name="T20">f</text:span><text:span text:style-name="T16">i</text:span><text:span text:style-name="T17">caç</text:span><text:span text:style-name="T19">ão</text:span><text:span text:style-name="T153"> </text:span><text:span text:style-name="T19">e</text:span><text:span text:style-name="T153"> </text:span><text:span text:style-name="T20">D</text:span><text:span text:style-name="T17">ec</text:span><text:span text:style-name="T16">l</text:span><text:span text:style-name="T17">aração</text:span><text:span text:style-name="T153"> </text:span><text:span text:style-name="T17">de</text:span><text:span text:style-name="T16"> </text:span><text:span text:style-name="T17">Re</text:span><text:span text:style-name="T19">s</text:span><text:span text:style-name="T17">ponsab</text:span><text:span text:style-name="T16">ili</text:span><text:span text:style-name="T20">dade”</text:span><text:span text:style-name="T19">,</text:span><text:span text:style-name="T116"> </text:span><text:span text:style-name="T16">i</text:span><text:span text:style-name="T17">nd</text:span><text:span text:style-name="T18">i</text:span><text:span text:style-name="T19">c</text:span><text:span text:style-name="T20">and</text:span><text:span text:style-name="T19">o</text:span><text:span text:style-name="T116"> </text:span><text:span text:style-name="T17">a</text:span><text:span text:style-name="T19">s</text:span><text:span text:style-name="T116"> </text:span><text:span text:style-name="T17">op</text:span><text:span text:style-name="T19">e</text:span><text:span text:style-name="T20">raçõe</text:span><text:span text:style-name="T19">s</text:span><text:span text:style-name="T116"> </text:span><text:span text:style-name="T17">por</text:span><text:span text:style-name="T16">t</text:span><text:span text:style-name="T17">uá</text:span><text:span text:style-name="T19">r</text:span><text:span text:style-name="T53">i</text:span><text:span text:style-name="T19">as</text:span><text:span text:style-name="T116"> </text:span><text:span text:style-name="T17">na</text:span><text:span text:style-name="T19">s</text:span><text:span text:style-name="T116"> </text:span><text:span text:style-name="T17">qua</text:span><text:span text:style-name="T18">i</text:span><text:span text:style-name="T19">s</text:span><text:span text:style-name="T116"> </text:span><text:span text:style-name="T17">p</text:span><text:span text:style-name="T19">re</text:span><text:span text:style-name="T18">t</text:span><text:span text:style-name="T17">end</text:span><text:span text:style-name="T19">e</text:span><text:span text:style-name="T116"> </text:span><text:span text:style-name="T17">a</text:span><text:span text:style-name="T18">t</text:span><text:span text:style-name="T19">u</text:span><text:span text:style-name="T17">a</text:span><text:span text:style-name="T128">r</text:span><text:span text:style-name="T19">.</text:span><text:span text:style-name="T154"> </text:span><text:span text:style-name="T19">O</text:span><text:span text:style-name="T116"> </text:span><text:span text:style-name="T17">requer</text:span><text:span text:style-name="T16">i</text:span><text:span text:style-name="T17">men</text:span><text:span text:style-name="T16">t</text:span><text:span text:style-name="T17">o</text:span><text:span text:style-name="T116"> </text:span><text:span text:style-name="T17">dever</text:span><text:span text:style-name="T19">á</text:span><text:span text:style-name="T16"> </text:span><text:span text:style-name="T19">e</text:span><text:span text:style-name="T17">s</text:span><text:span text:style-name="T16">t</text:span><text:span text:style-name="T17">ar</text:span><text:span text:style-name="T18"> </text:span><text:span text:style-name="T17">acompanhad</text:span><text:span text:style-name="T19">o</text:span><text:span text:style-name="T18"> </text:span><text:span text:style-name="T17">da</text:span><text:span text:style-name="T18"> </text:span><text:span text:style-name="T17">acompanhad</text:span><text:span text:style-name="T19">o</text:span><text:span text:style-name="T18"> </text:span><text:span text:style-name="T17">de</text:span><text:span text:style-name="T18"> </text:span><text:span text:style-name="T17">documen</text:span><text:span text:style-name="T18">t</text:span><text:span text:style-name="T19">a</text:span><text:span text:style-name="T20">çã</text:span><text:span text:style-name="T19">o</text:span><text:span text:style-name="T18"> </text:span><text:span text:style-name="T17">comproba</text:span><text:span text:style-name="T16">t</text:span><text:span text:style-name="T17">ór</text:span><text:span text:style-name="T16">i</text:span><text:span text:style-name="T17">a</text:span><text:span text:style-name="T16">:</text:span></text:p>
      <text:p text:style-name="P36" loext:marker-style-name="T79"/>
      <text:p text:style-name="P50" loext:marker-style-name="T16"><text:span text:style-name="T19">I</text:span><text:span text:style-name="T16"> </text:span><text:span text:style-name="T19">-</text:span><text:span text:style-name="T18"> </text:span><text:span text:style-name="T17">da</text:span><text:span text:style-name="T18"> </text:span><text:span text:style-name="T17">capac</text:span><text:span text:style-name="T16">i</text:span><text:span text:style-name="T17">dad</text:span><text:span text:style-name="T19">e</text:span><text:span text:style-name="T18"> </text:span><text:span text:style-name="T16">j</text:span><text:span text:style-name="T17">ur</text:span><text:span text:style-name="T16">í</text:span><text:span text:style-name="T17">d</text:span><text:span text:style-name="T16">i</text:span><text:span text:style-name="T17">ca</text:span><text:span text:style-name="T16">; </text:span><text:span text:style-name="T19">II</text:span><text:span text:style-name="T18"> </text:span><text:span text:style-name="T19">-</text:span><text:span text:style-name="T18"> </text:span><text:span text:style-name="T17">d</text:span><text:span text:style-name="T19">a</text:span><text:span text:style-name="T18"> </text:span><text:span text:style-name="T17">regu</text:span><text:span text:style-name="T16">l</text:span><text:span text:style-name="T17">ar</text:span><text:span text:style-name="T16">i</text:span><text:span text:style-name="T17">dad</text:span><text:span text:style-name="T19">e</text:span><text:span text:style-name="T18"> </text:span><text:span text:style-name="T17">f</text:span><text:span text:style-name="T16">i</text:span><text:span text:style-name="T17">sca</text:span><text:span text:style-name="T16">l;</text:span></text:p>
      <text:p text:style-name="P51" loext:marker-style-name="T16"><text:span text:style-name="T19">I</text:span><text:span text:style-name="T17">I</text:span><text:span text:style-name="T19">I</text:span><text:span text:style-name="T18"> </text:span><text:span text:style-name="T19">-</text:span><text:span text:style-name="T18"> </text:span><text:span text:style-name="T17">d</text:span><text:span text:style-name="T19">a</text:span><text:span text:style-name="T18"> </text:span><text:span text:style-name="T16">i</text:span><text:span text:style-name="T17">done</text:span><text:span text:style-name="T18">i</text:span><text:span text:style-name="T17">dad</text:span><text:span text:style-name="T19">e</text:span><text:span text:style-name="T18"> </text:span><text:span text:style-name="T17">f</text:span><text:span text:style-name="T16">i</text:span><text:span text:style-name="T17">nance</text:span><text:span text:style-name="T18">i</text:span><text:span text:style-name="T19">r</text:span><text:span text:style-name="T17">a</text:span><text:span text:style-name="T16">; </text:span><text:span text:style-name="T19">IV</text:span><text:span text:style-name="T18"> </text:span><text:span text:style-name="T19">-</text:span><text:span text:style-name="T18"> </text:span><text:span text:style-name="T17">d</text:span><text:span text:style-name="T19">a</text:span><text:span text:style-name="T18"> </text:span><text:span text:style-name="T17">capac</text:span><text:span text:style-name="T16">i</text:span><text:span text:style-name="T17">dade</text:span><text:span text:style-name="T18"> </text:span><text:span text:style-name="T16">t</text:span><text:span text:style-name="T17">écn</text:span><text:span text:style-name="T16">i</text:span><text:span text:style-name="T17">ca</text:span><text:span text:style-name="T19">.</text:span></text:p>
      <text:p text:style-name="P46" loext:marker-style-name="T16"><text:span text:style-name="T51">5.</text:span><text:span text:style-name="T47">2</text:span><text:span text:style-name="T51">.</text:span><text:span text:style-name="T47">3</text:span><text:span text:style-name="T51">.</text:span><text:span text:style-name="T149"> </text:span><text:span text:style-name="T17">D</text:span><text:span text:style-name="T19">o</text:span><text:span text:style-name="T20">cume</text:span><text:span text:style-name="T19">n</text:span><text:span text:style-name="T16">t</text:span><text:span text:style-name="T20">açã</text:span><text:span text:style-name="T19">o</text:span><text:span text:style-name="T60"> </text:span><text:span text:style-name="T17">comprob</text:span><text:span text:style-name="T19">a</text:span><text:span text:style-name="T16">t</text:span><text:span text:style-name="T17">ór</text:span><text:span text:style-name="T18">i</text:span><text:span text:style-name="T19">a</text:span><text:span text:style-name="T60"> </text:span><text:span text:style-name="T19">é</text:span><text:span text:style-name="T60"> </text:span><text:span text:style-name="T17">aque</text:span><text:span text:style-name="T16">l</text:span><text:span text:style-name="T19">a</text:span><text:span text:style-name="T61"> </text:span><text:span text:style-name="T17">e</text:span><text:span text:style-name="T18">l</text:span><text:span text:style-name="T19">e</text:span><text:span text:style-name="T17">ncada</text:span><text:span text:style-name="T60"> </text:span><text:span text:style-name="T17">no</text:span><text:span text:style-name="T19">s</text:span><text:span text:style-name="T60"> </text:span><text:span text:style-name="T17">ar</text:span><text:span text:style-name="T16">t</text:span><text:span text:style-name="T17">s</text:span><text:span text:style-name="T19">.</text:span><text:span text:style-name="T61"> </text:span><text:span text:style-name="T17">6º</text:span><text:span text:style-name="T61"> </text:span><text:span text:style-name="T19">a</text:span><text:span text:style-name="T60"> </text:span><text:span text:style-name="T17">1</text:span><text:span text:style-name="T19">0</text:span><text:span text:style-name="T60"> </text:span><text:span text:style-name="T17">da</text:span><text:span text:style-name="T61"> </text:span><text:span text:style-name="T17">Po</text:span><text:span text:style-name="T19">r</text:span><text:span text:style-name="T16">t</text:span><text:span text:style-name="T20">ar</text:span><text:span text:style-name="T16">i</text:span><text:span text:style-name="T19">a</text:span><text:span text:style-name="T60"> </text:span><text:span text:style-name="T17">SE</text:span><text:span text:style-name="T19">P</text:span><text:span text:style-name="T62"> </text:span><text:span text:style-name="T17">n</text:span><text:span text:style-name="T19">º</text:span></text:p>
      <text:p text:style-name="P52" loext:marker-style-name="T9"/>
      <text:p text:style-name="P39" loext:marker-style-name="T95"><text:span text:style-name="T95">Instrumento Normativo</text:span><text:span text:style-name="T96"> </text:span><text:span text:style-name="T95">- PORTOSRIO 11814955<text:tab/>SEI 50905.003872/2021-47 / pg.</text:span><text:span text:style-name="T96"> </text:span><text:span text:style-name="T95">2</text:span><text:bookmark-end text:name="_page_6_0"/></text:p>
      <text:p text:style-name="P53" loext:marker-style-name="T155"><text:bookmark-start text:name="_page_7_0"/><text:span text:style-name="T19">1</text:span><text:span text:style-name="T17">11</text:span><text:span text:style-name="T53">/</text:span><text:span text:style-name="T19">20</text:span><text:span text:style-name="T17">13,</text:span><text:span text:style-name="T18"> </text:span><text:span text:style-name="T17">d</text:span><text:span text:style-name="T16">i</text:span><text:span text:style-name="T17">spon</text:span><text:span text:style-name="T16">í</text:span><text:span text:style-name="T17">ve</text:span><text:span text:style-name="T16">l</text:span><text:span text:style-name="T18"> </text:span><text:span text:style-name="T17">par</text:span><text:span text:style-name="T19">a</text:span><text:span text:style-name="T18"> </text:span><text:span text:style-name="T17">consu</text:span><text:span text:style-name="T16">l</text:span><text:span text:style-name="T18">t</text:span><text:span text:style-name="T19">a</text:span><text:span text:style-name="T18"> </text:span><text:span text:style-name="T17">n</text:span><text:span text:style-name="T19">o</text:span><text:span text:style-name="T18"> </text:span><text:span text:style-name="T16">l</text:span><text:span text:style-name="T18">i</text:span><text:span text:style-name="T19">nk</text:span><text:span text:style-name="T18"> </text:span><text:a xlink:type="simple" xlink:href="https://www.portosrio.gov.br/sites/default/files/inline-files/portaria_sep_111_07082013.pdf" text:style-name="ListLabel_20_42" text:visited-style-name="ListLabel_20_42"><text:span text:style-name="T156">P</text:span><text:span text:style-name="T157">or</text:span><text:span text:style-name="T158">t</text:span><text:span text:style-name="T157">ar</text:span><text:span text:style-name="T158">i</text:span><text:span text:style-name="T156">a</text:span><text:span text:style-name="T159"> </text:span><text:span text:style-name="T157">SE</text:span><text:span text:style-name="T156">P</text:span><text:span text:style-name="T159"> </text:span><text:span text:style-name="T157">nº</text:span><text:span text:style-name="T158"> </text:span><text:span text:style-name="T157">11</text:span><text:span text:style-name="T156">1</text:span><text:span text:style-name="T159"> </text:span><text:span text:style-name="T157">de</text:span><text:span text:style-name="T158"> </text:span><text:span text:style-name="T157">07</text:span><text:span text:style-name="T159"> </text:span><text:span text:style-name="T157">de</text:span><text:span text:style-name="T158"> </text:span><text:span text:style-name="T157">agos</text:span><text:span text:style-name="T158">t</text:span><text:span text:style-name="T156">o</text:span><text:span text:style-name="T159"> </text:span><text:span text:style-name="T156">de</text:span><text:span text:style-name="T159"> </text:span><text:span text:style-name="T157">2013</text:span><text:span text:style-name="T159"> </text:span><text:span text:style-name="T157">(PDF</text:span><text:span text:style-name="T156">,</text:span><text:span text:style-name="T159"> </text:span><text:span text:style-name="T157">86.6</text:span><text:span text:style-name="T156">9</text:span><text:span text:style-name="T159"> </text:span><text:span text:style-name="T160">K</text:span><text:span text:style-name="T156">B</text:span></text:a></text:p>
      <text:p text:style-name="P41" loext:marker-style-name="T79"/>
      <text:p text:style-name="P54" loext:marker-style-name="T155"><text:span text:style-name="T51">5.</text:span><text:span text:style-name="T47">2</text:span><text:span text:style-name="T51">.</text:span><text:span text:style-name="T47">4</text:span><text:span text:style-name="T51">.</text:span><text:span text:style-name="T161"> </text:span><text:span text:style-name="T19">O</text:span><text:span text:style-name="T60"> </text:span><text:span text:style-name="T19">r</text:span><text:span text:style-name="T17">eque</text:span><text:span text:style-name="T19">r</text:span><text:span text:style-name="T53">i</text:span><text:span text:style-name="T17">men</text:span><text:span text:style-name="T16">t</text:span><text:span text:style-name="T19">o</text:span><text:span text:style-name="T61"> </text:span><text:span text:style-name="T17">cons</text:span><text:span text:style-name="T16">tit</text:span><text:span text:style-name="T17">u</text:span><text:span text:style-name="T16">i</text:span><text:span text:style-name="T162"> </text:span><text:span text:style-name="T17">o</text:span><text:span text:style-name="T53"> </text:span><text:span text:style-name="T17">Anex</text:span><text:span text:style-name="T19">o</text:span><text:span text:style-name="T61"> </text:span><text:span text:style-name="T17">d</text:span><text:span text:style-name="T19">e</text:span><text:span text:style-name="T20">s</text:span><text:span text:style-name="T16">t</text:span><text:span text:style-name="T17">e</text:span><text:span text:style-name="T61"> </text:span><text:span text:style-name="T17">Ins</text:span><text:span text:style-name="T16">t</text:span><text:span text:style-name="T17">ru</text:span><text:span text:style-name="T20">m</text:span><text:span text:style-name="T17">en</text:span><text:span text:style-name="T16">t</text:span><text:span text:style-name="T19">o</text:span><text:span text:style-name="T61"> </text:span><text:span text:style-name="T17">Norma</text:span><text:span text:style-name="T16">t</text:span><text:span text:style-name="T53">i</text:span><text:span text:style-name="T19">vo</text:span><text:span text:style-name="T61"> </text:span><text:span text:style-name="T19">e</text:span><text:span text:style-name="T61"> </text:span><text:span text:style-name="T17">pod</text:span><text:span text:style-name="T19">e</text:span><text:span text:style-name="T61"> </text:span><text:span text:style-name="T17">se</text:span><text:span text:style-name="T19">r</text:span><text:span text:style-name="T61"> </text:span><text:span text:style-name="T17">acessad</text:span><text:span text:style-name="T19">o</text:span><text:span text:style-name="T16"> </text:span><text:span text:style-name="T19">no</text:span><text:span text:style-name="T18"> </text:span><text:span text:style-name="T17">n</text:span><text:span text:style-name="T19">o</text:span><text:span text:style-name="T18"> l</text:span><text:span text:style-name="T16">i</text:span><text:span text:style-name="T17">nk</text:span><text:span text:style-name="T16">:</text:span><text:span text:style-name="T163"> </text:span><text:a xlink:type="simple" xlink:href="https://www.portosrio.gov.br/sites/default/files/inline-files/requerimento_qualificacao_certificacao_operador_portuario.pdf" text:style-name="ListLabel_20_80" text:visited-style-name="ListLabel_20_80"><text:span text:style-name="T157">Re</text:span><text:span text:style-name="T156">q</text:span><text:span text:style-name="T157">uer</text:span><text:span text:style-name="T159">i</text:span><text:span text:style-name="T157">men</text:span><text:span text:style-name="T158">t</text:span><text:span text:style-name="T157">o</text:span><text:span text:style-name="T159"> </text:span><text:span text:style-name="T157">de</text:span><text:span text:style-name="T159"> </text:span><text:span text:style-name="T157">Qua</text:span><text:span text:style-name="T158">li</text:span><text:span text:style-name="T157">f</text:span><text:span text:style-name="T158">i</text:span><text:span text:style-name="T157">caçã</text:span><text:span text:style-name="T156">o</text:span><text:span text:style-name="T159"> </text:span><text:span text:style-name="T157">e</text:span><text:span text:style-name="T158"> </text:span><text:span text:style-name="T160">D</text:span><text:span text:style-name="T157">e</text:span><text:span text:style-name="T156">c</text:span><text:span text:style-name="T159">l</text:span><text:span text:style-name="T157">araçã</text:span><text:span text:style-name="T156">o</text:span><text:span text:style-name="T159"> </text:span><text:span text:style-name="T157">de</text:span><text:span text:style-name="T159"> </text:span><text:span text:style-name="T157">Re</text:span><text:span text:style-name="T156">sp</text:span><text:span text:style-name="T157">onsab</text:span><text:span text:style-name="T159">ili</text:span><text:span text:style-name="T157">dad</text:span><text:span text:style-name="T156">e</text:span></text:a></text:p>
      <text:p text:style-name="P36" loext:marker-style-name="T79"/>
      <text:p text:style-name="P46" loext:marker-style-name="T45"><text:span text:style-name="T51">5.</text:span><text:span text:style-name="T47">3</text:span><text:span text:style-name="T51">.</text:span><text:span text:style-name="T45"> </text:span><text:span text:style-name="T142">D</text:span><text:span text:style-name="T145">a</text:span><text:span text:style-name="T148"> </text:span><text:span text:style-name="T146">protoco</text:span><text:span text:style-name="T148">l</text:span><text:span text:style-name="T147">i</text:span><text:span text:style-name="T146">zaçã</text:span><text:span text:style-name="T145">o</text:span><text:span text:style-name="T148"> </text:span><text:span text:style-name="T146">d</text:span><text:span text:style-name="T145">o</text:span><text:span text:style-name="T148"> </text:span><text:span text:style-name="T146">requer</text:span><text:span text:style-name="T147">i</text:span><text:span text:style-name="T164">m</text:span><text:span text:style-name="T146">en</text:span><text:span text:style-name="T145">to</text:span></text:p>
      <text:p text:style-name="P36" loext:marker-style-name="T79"/>
      <text:p text:style-name="P35" loext:marker-style-name="T165"><text:span text:style-name="T51">5.</text:span><text:span text:style-name="T47">3</text:span><text:span text:style-name="T51">.</text:span><text:span text:style-name="T47">1</text:span><text:span text:style-name="T51">.</text:span><text:span text:style-name="T166"> </text:span><text:span text:style-name="T17">Para</text:span><text:span text:style-name="T167"> </text:span><text:span text:style-name="T17">pro</text:span><text:span text:style-name="T16">t</text:span><text:span text:style-name="T17">oc</text:span><text:span text:style-name="T19">o</text:span><text:span text:style-name="T18">li</text:span><text:span text:style-name="T17">za</text:span><text:span text:style-name="T19">r</text:span><text:span text:style-name="T102"> </text:span><text:span text:style-name="T17">o</text:span><text:span text:style-name="T167"> </text:span><text:span text:style-name="T19">r</text:span><text:span text:style-name="T17">equer</text:span><text:span text:style-name="T16">i</text:span><text:span text:style-name="T20">m</text:span><text:span text:style-name="T17">en</text:span><text:span text:style-name="T16">t</text:span><text:span text:style-name="T17">o</text:span><text:span text:style-name="T167"> </text:span><text:span text:style-name="T17">de</text:span><text:span text:style-name="T167"> </text:span><text:span text:style-name="T17">qua</text:span><text:span text:style-name="T18">l</text:span><text:span text:style-name="T16">i</text:span><text:span text:style-name="T19">f</text:span><text:span text:style-name="T18">i</text:span><text:span text:style-name="T19">c</text:span><text:span text:style-name="T20">açã</text:span><text:span text:style-name="T19">o</text:span><text:span text:style-name="T167"> </text:span><text:span text:style-name="T19">e</text:span><text:span text:style-name="T167"> </text:span><text:span text:style-name="T17">de</text:span><text:span text:style-name="T19">c</text:span><text:span text:style-name="T18">l</text:span><text:span text:style-name="T17">aração</text:span><text:span text:style-name="T167"> </text:span><text:span text:style-name="T17">de</text:span><text:span text:style-name="T167"> </text:span><text:span text:style-name="T19">r</text:span><text:span text:style-name="T17">e</text:span><text:span text:style-name="T19">s</text:span><text:span text:style-name="T17">ponsab</text:span><text:span text:style-name="T18">ili</text:span><text:span text:style-name="T17">dade</text:span><text:span text:style-name="T19">,</text:span><text:span text:style-name="T16"> </text:span><text:span text:style-name="T19">b</text:span><text:span text:style-name="T20">e</text:span><text:span text:style-name="T19">m</text:span><text:span text:style-name="T168"> </text:span><text:span text:style-name="T17">co</text:span><text:span text:style-name="T20">m</text:span><text:span text:style-name="T19">o</text:span><text:span text:style-name="T168"> </text:span><text:span text:style-name="T17">aprese</text:span><text:span text:style-name="T19">n</text:span><text:span text:style-name="T16">t</text:span><text:span text:style-name="T17">ar</text:span><text:span text:style-name="T168"> </text:span><text:span text:style-name="T17">o</text:span><text:span text:style-name="T19">s</text:span><text:span text:style-name="T168"> </text:span><text:span text:style-name="T17">do</text:span><text:span text:style-name="T19">c</text:span><text:span text:style-name="T20">umen</text:span><text:span text:style-name="T16">t</text:span><text:span text:style-name="T20">o</text:span><text:span text:style-name="T19">s</text:span><text:span text:style-name="T168"> </text:span><text:span text:style-name="T17">obr</text:span><text:span text:style-name="T16">i</text:span><text:span text:style-name="T17">ga</text:span><text:span text:style-name="T16">t</text:span><text:span text:style-name="T17">ór</text:span><text:span text:style-name="T16">i</text:span><text:span text:style-name="T17">os</text:span><text:span text:style-name="T19">,</text:span><text:span text:style-name="T168"> </text:span><text:span text:style-name="T19">o</text:span><text:span text:style-name="T168"> </text:span><text:span text:style-name="T17">reque</text:span><text:span text:style-name="T19">r</text:span><text:span text:style-name="T17">en</text:span><text:span text:style-name="T16">t</text:span><text:span text:style-name="T17">e</text:span><text:span text:style-name="T168"> </text:span><text:span text:style-name="T17">d</text:span><text:span text:style-name="T19">e</text:span><text:span text:style-name="T17">verá</text:span><text:span text:style-name="T132"> </text:span><text:span text:style-name="T19">f</text:span><text:span text:style-name="T17">a</text:span><text:span text:style-name="T19">z</text:span><text:span text:style-name="T20">ê-</text:span><text:span text:style-name="T16">l</text:span><text:span text:style-name="T19">o</text:span><text:span text:style-name="T168"> </text:span><text:span text:style-name="T17">a</text:span><text:span text:style-name="T18">t</text:span><text:span text:style-name="T19">ra</text:span><text:span text:style-name="T20">vé</text:span><text:span text:style-name="T19">s</text:span><text:span text:style-name="T169"> </text:span><text:span text:style-name="T17">da</text:span><text:span text:style-name="T168"> </text:span><text:span text:style-name="T17">pág</text:span><text:span text:style-name="T16">i</text:span><text:span text:style-name="T17">na</text:span><text:span text:style-name="T16">: </text:span><text:a xlink:type="simple" xlink:href="https://www.portosrio.gov.br/pt-br" text:style-name="ListLabel_20_92" text:visited-style-name="ListLabel_20_92"><text:span text:style-name="T156">p</text:span><text:span text:style-name="T157">or</text:span><text:span text:style-name="T158">t</text:span><text:span text:style-name="T157">osr</text:span><text:span text:style-name="T158">i</text:span><text:span text:style-name="T157">o.gov.br</text:span><text:span text:style-name="T158">/</text:span><text:span text:style-name="T157">p</text:span><text:span text:style-name="T159">t</text:span><text:span text:style-name="T156">-</text:span><text:span text:style-name="T160">b</text:span><text:span text:style-name="T170">r</text:span></text:a><text:span text:style-name="T19">,</text:span><text:span text:style-name="T16"> </text:span><text:span text:style-name="T17">c</text:span><text:span text:style-name="T18">l</text:span><text:span text:style-name="T16">i</text:span><text:span text:style-name="T17">cand</text:span><text:span text:style-name="T19">o</text:span><text:span text:style-name="T18"> </text:span><text:span text:style-name="T17">n</text:span><text:span text:style-name="T19">o</text:span><text:span text:style-name="T18"> í</text:span><text:span text:style-name="T19">c</text:span><text:span text:style-name="T20">on</text:span><text:span text:style-name="T19">e</text:span><text:span text:style-name="T16"> </text:span><text:span text:style-name="T17">SE</text:span><text:span text:style-name="T19">I</text:span><text:span text:style-name="T18"> </text:span><text:span text:style-name="T171">Acess</text:span><text:span text:style-name="T172">o</text:span><text:span text:style-name="T173"> </text:span><text:span text:style-name="T172">e</text:span><text:span text:style-name="T171">x</text:span><text:span text:style-name="T165">t</text:span><text:span text:style-name="T171">erno.</text:span></text:p>
      <text:p text:style-name="P36" loext:marker-style-name="T79"/>
      <text:p text:style-name="P49" loext:marker-style-name="T16"><text:span text:style-name="T51">5.</text:span><text:span text:style-name="T47">3</text:span><text:span text:style-name="T51">.</text:span><text:span text:style-name="T47">2</text:span><text:span text:style-name="T51">.</text:span><text:span text:style-name="T174"> </text:span><text:span text:style-name="T17">Caso</text:span><text:span text:style-name="T55"> </text:span><text:span text:style-name="T19">o</text:span><text:span text:style-name="T60"> </text:span><text:span text:style-name="T18">i</text:span><text:span text:style-name="T17">n</text:span><text:span text:style-name="T16">t</text:span><text:span text:style-name="T17">eressad</text:span><text:span text:style-name="T19">o</text:span><text:span text:style-name="T55"> </text:span><text:span text:style-name="T17">nã</text:span><text:span text:style-name="T19">o</text:span><text:span text:style-name="T60"> </text:span><text:span text:style-name="T17">poss</text:span><text:span text:style-name="T20">u</text:span><text:span text:style-name="T19">a</text:span><text:span text:style-name="T55"> </text:span><text:span text:style-name="T17">cadas</text:span><text:span text:style-name="T16">t</text:span><text:span text:style-name="T17">r</text:span><text:span text:style-name="T19">o</text:span><text:span text:style-name="T55"> </text:span><text:span text:style-name="T17">como</text:span><text:span text:style-name="T55"> </text:span><text:span text:style-name="T17">usuár</text:span><text:span text:style-name="T16">i</text:span><text:span text:style-name="T19">o</text:span><text:span text:style-name="T55"> </text:span><text:span text:style-name="T17">e</text:span><text:span text:style-name="T19">x</text:span><text:span text:style-name="T16">t</text:span><text:span text:style-name="T20">ern</text:span><text:span text:style-name="T19">o</text:span><text:span text:style-name="T55"> </text:span><text:span text:style-name="T17">no</text:span><text:span text:style-name="T55"> </text:span><text:span text:style-name="T19">S</text:span><text:span text:style-name="T16">i</text:span><text:span text:style-name="T20">s</text:span><text:span text:style-name="T16">t</text:span><text:span text:style-name="T20">em</text:span><text:span text:style-name="T19">a</text:span><text:span text:style-name="T60"> </text:span><text:span text:style-name="T17">SEI</text:span><text:span text:style-name="T19">,</text:span><text:span text:style-name="T60"> </text:span><text:span text:style-name="T17">b</text:span><text:span text:style-name="T19">a</text:span><text:span text:style-name="T20">s</text:span><text:span text:style-name="T16">t</text:span><text:span text:style-name="T17">a</text:span><text:span text:style-name="T16"> </text:span><text:span text:style-name="T19">pre</text:span><text:span text:style-name="T20">s</text:span><text:span text:style-name="T19">s</text:span><text:span text:style-name="T18">i</text:span><text:span text:style-name="T17">onar</text:span><text:span text:style-name="T16"> </text:span><text:span text:style-name="T17">o</text:span><text:span text:style-name="T18"> </text:span><text:span text:style-name="T16">í</text:span><text:span text:style-name="T17">con</text:span><text:span text:style-name="T19">e</text:span><text:span text:style-name="T175"> </text:span><text:span text:style-name="T165">"</text:span><text:span text:style-name="T172">c</text:span><text:span text:style-name="T165">li</text:span><text:span text:style-name="T176">qu</text:span><text:span text:style-name="T172">e</text:span><text:span text:style-name="T173"> </text:span><text:span text:style-name="T172">a</text:span><text:span text:style-name="T171">qu</text:span><text:span text:style-name="T165">i </text:span><text:span text:style-name="T171">par</text:span><text:span text:style-name="T172">a</text:span><text:span text:style-name="T173"> </text:span><text:span text:style-name="T171">s</text:span><text:span text:style-name="T172">e</text:span><text:span text:style-name="T173"> </text:span><text:span text:style-name="T171">cadas</text:span><text:span text:style-name="T173">t</text:span><text:span text:style-name="T172">r</text:span><text:span text:style-name="T176">a</text:span><text:span text:style-name="T172">r</text:span><text:span text:style-name="T165">"</text:span><text:span text:style-name="T177"> </text:span><text:span text:style-name="T17">e</text:span><text:span text:style-name="T16"> </text:span><text:span text:style-name="T17">segu</text:span><text:span text:style-name="T18">i</text:span><text:span text:style-name="T19">r</text:span><text:span text:style-name="T16"> </text:span><text:span text:style-name="T17">as</text:span><text:span text:style-name="T16"> </text:span><text:span text:style-name="T17">o</text:span><text:span text:style-name="T19">r</text:span><text:span text:style-name="T18">i</text:span><text:span text:style-name="T17">en</text:span><text:span text:style-name="T16">t</text:span><text:span text:style-name="T17">ações</text:span><text:span text:style-name="T18"> </text:span><text:span text:style-name="T17">qu</text:span><text:span text:style-name="T19">e</text:span><text:span text:style-name="T18"> </text:span><text:span text:style-name="T17">serã</text:span><text:span text:style-name="T19">o</text:span><text:span text:style-name="T18"> </text:span><text:span text:style-name="T17">ex</text:span><text:span text:style-name="T16">i</text:span><text:span text:style-name="T20">b</text:span><text:span text:style-name="T18">i</text:span><text:span text:style-name="T19">das</text:span><text:span text:style-name="T18"> </text:span><text:span text:style-name="T17">n</text:span><text:span text:style-name="T19">a</text:span><text:span text:style-name="T18"> t</text:span><text:span text:style-name="T19">e</text:span><text:span text:style-name="T16">l</text:span><text:span text:style-name="T17">a.</text:span></text:p>
      <text:p text:style-name="P36" loext:marker-style-name="T79"/>
      <text:p text:style-name="P42" loext:marker-style-name="T16"><text:span text:style-name="T51">5.</text:span><text:span text:style-name="T47">3</text:span><text:span text:style-name="T51">.</text:span><text:span text:style-name="T47">3</text:span><text:span text:style-name="T51">.</text:span><text:span text:style-name="T178"> </text:span><text:span text:style-name="T17">A</text:span><text:span text:style-name="T179"> </text:span><text:span text:style-name="T17">so</text:span><text:span text:style-name="T18">l</text:span><text:span text:style-name="T16">i</text:span><text:span text:style-name="T17">c</text:span><text:span text:style-name="T16">it</text:span><text:span text:style-name="T17">açã</text:span><text:span text:style-name="T19">o</text:span><text:span text:style-name="T55"> </text:span><text:span text:style-name="T17">de</text:span><text:span text:style-name="T55"> </text:span><text:span text:style-name="T17">pré-qu</text:span><text:span text:style-name="T19">a</text:span><text:span text:style-name="T16">li</text:span><text:span text:style-name="T17">f</text:span><text:span text:style-name="T16">i</text:span><text:span text:style-name="T20">caçã</text:span><text:span text:style-name="T19">o</text:span><text:span text:style-name="T55"> </text:span><text:span text:style-name="T17">de</text:span><text:span text:style-name="T55"> </text:span><text:span text:style-name="T20">O</text:span><text:span text:style-name="T17">pera</text:span><text:span text:style-name="T19">d</text:span><text:span text:style-name="T17">or</text:span><text:span text:style-name="T55"> </text:span><text:span text:style-name="T17">Po</text:span><text:span text:style-name="T19">r</text:span><text:span text:style-name="T18">t</text:span><text:span text:style-name="T19">u</text:span><text:span text:style-name="T20">ár</text:span><text:span text:style-name="T16">i</text:span><text:span text:style-name="T19">o</text:span><text:span text:style-name="T140"> </text:span><text:span text:style-name="T19">ou</text:span><text:span text:style-name="T55"> </text:span><text:span text:style-name="T17">renovaçã</text:span><text:span text:style-name="T19">o</text:span><text:span text:style-name="T140"> </text:span><text:span text:style-name="T17">d</text:span><text:span text:style-name="T19">e</text:span><text:span text:style-name="T55"> </text:span><text:span text:style-name="T17">cer</text:span><text:span text:style-name="T16">ti</text:span><text:span text:style-name="T17">f</text:span><text:span text:style-name="T16">i</text:span><text:span text:style-name="T17">cado</text:span><text:span text:style-name="T16"> </text:span><text:span text:style-name="T19">d</text:span><text:span text:style-name="T20">eve</text:span><text:span text:style-name="T19">rá</text:span><text:span text:style-name="T64"> </text:span><text:span text:style-name="T19">ser</text:span><text:span text:style-name="T64"> </text:span><text:span text:style-name="T19">r</text:span><text:span text:style-name="T17">ea</text:span><text:span text:style-name="T16">li</text:span><text:span text:style-name="T17">zada</text:span><text:span text:style-name="T64"> </text:span><text:span text:style-name="T17">a</text:span><text:span text:style-name="T16">t</text:span><text:span text:style-name="T19">r</text:span><text:span text:style-name="T20">avé</text:span><text:span text:style-name="T19">s</text:span><text:span text:style-name="T64"> </text:span><text:span text:style-name="T17">do</text:span><text:span text:style-name="T64"> </text:span><text:span text:style-name="T19">s</text:span><text:span text:style-name="T16">i</text:span><text:span text:style-name="T17">s</text:span><text:span text:style-name="T16">t</text:span><text:span text:style-name="T20">em</text:span><text:span text:style-name="T19">a</text:span><text:span text:style-name="T64"> </text:span><text:span text:style-name="T17">SEI</text:span><text:span text:style-name="T19">,</text:span><text:span text:style-name="T64"> </text:span><text:span text:style-name="T19">e</text:span><text:span text:style-name="T17">xce</text:span><text:span text:style-name="T16">t</text:span><text:span text:style-name="T17">o</text:span><text:span text:style-name="T64"> </text:span><text:span text:style-name="T17">em</text:span><text:span text:style-name="T64"> </text:span><text:span text:style-name="T17">caso</text:span><text:span text:style-name="T64"> </text:span><text:span text:style-name="T17">de</text:span><text:span text:style-name="T64"> </text:span><text:span text:style-name="T19">c</text:span><text:span text:style-name="T17">omprovada</text:span><text:span text:style-name="T64"> </text:span><text:span text:style-name="T18">i</text:span><text:span text:style-name="T19">n</text:span><text:span text:style-name="T17">d</text:span><text:span text:style-name="T16">i</text:span><text:span text:style-name="T20">spon</text:span><text:span text:style-name="T16">i</text:span><text:span text:style-name="T17">b</text:span><text:span text:style-name="T16">il</text:span><text:span text:style-name="T53">i</text:span><text:span text:style-name="T19">da</text:span><text:span text:style-name="T17">d</text:span><text:span text:style-name="T19">e</text:span><text:span text:style-name="T64"> </text:span><text:span text:style-name="T18">t</text:span><text:span text:style-name="T19">é</text:span><text:span text:style-name="T17">cn</text:span><text:span text:style-name="T53">i</text:span><text:span text:style-name="T19">ca</text:span><text:span text:style-name="T64"> </text:span><text:span text:style-name="T17">d</text:span><text:span text:style-name="T19">o</text:span><text:span text:style-name="T16"> </text:span><text:span text:style-name="T19">s</text:span><text:span text:style-name="T18">i</text:span><text:span text:style-name="T19">s</text:span><text:span text:style-name="T18">t</text:span><text:span text:style-name="T17">em</text:span><text:span text:style-name="T19">a</text:span><text:span text:style-name="T18"> </text:span><text:span text:style-name="T17">ou</text:span><text:span text:style-name="T18"> </text:span><text:span text:style-name="T17">d</text:span><text:span text:style-name="T19">a</text:span><text:span text:style-name="T18"> </text:span><text:span text:style-name="T17">pág</text:span><text:span text:style-name="T16">i</text:span><text:span text:style-name="T17">na</text:span><text:span text:style-name="T18"> </text:span><text:span text:style-name="T19">e</text:span><text:span text:style-name="T16">l</text:span><text:span text:style-name="T17">e</text:span><text:span text:style-name="T18">t</text:span><text:span text:style-name="T19">r</text:span><text:span text:style-name="T20">ôn</text:span><text:span text:style-name="T16">i</text:span><text:span text:style-name="T17">c</text:span><text:span text:style-name="T19">a</text:span><text:span text:style-name="T18"> </text:span><text:span text:style-name="T17">da</text:span><text:span text:style-name="T18"> </text:span><text:span text:style-name="T17">Por</text:span><text:span text:style-name="T16">t</text:span><text:span text:style-name="T17">osR</text:span><text:span text:style-name="T16">i</text:span><text:span text:style-name="T20">o</text:span><text:span text:style-name="T19">.</text:span></text:p>
      <text:p text:style-name="P36" loext:marker-style-name="T79"/>
      <text:p text:style-name="P43" loext:marker-style-name="T16"><text:span text:style-name="T180">5</text:span><text:span text:style-name="T181">.</text:span><text:span text:style-name="T182">3.4</text:span><text:span text:style-name="T51">.</text:span><text:span text:style-name="T45"> </text:span><text:span text:style-name="T19">A</text:span><text:span text:style-name="T167"> </text:span><text:span text:style-name="T19">a</text:span><text:span text:style-name="T17">presen</text:span><text:span text:style-name="T16">t</text:span><text:span text:style-name="T20">açã</text:span><text:span text:style-name="T19">o</text:span><text:span text:style-name="T104"> </text:span><text:span text:style-name="T17">de</text:span><text:span text:style-name="T103"> </text:span><text:span text:style-name="T17">documen</text:span><text:span text:style-name="T16">t</text:span><text:span text:style-name="T17">açã</text:span><text:span text:style-name="T19">o</text:span><text:span text:style-name="T103"> </text:span><text:span text:style-name="T17">com</text:span><text:span text:style-name="T19">p</text:span><text:span text:style-name="T18">l</text:span><text:span text:style-name="T17">emen</text:span><text:span text:style-name="T18">t</text:span><text:span text:style-name="T17">a</text:span><text:span text:style-name="T19">r</text:span><text:span text:style-name="T103"> </text:span><text:span text:style-name="T17">po</text:span><text:span text:style-name="T19">r</text:span><text:span text:style-name="T103"> </text:span><text:span text:style-name="T16">i</text:span><text:span text:style-name="T17">n</text:span><text:span text:style-name="T16">i</text:span><text:span text:style-name="T17">c</text:span><text:span text:style-name="T18">i</text:span><text:span text:style-name="T17">a</text:span><text:span text:style-name="T16">ti</text:span><text:span text:style-name="T17">v</text:span><text:span text:style-name="T19">a</text:span><text:span text:style-name="T103"> </text:span><text:span text:style-name="T19">do</text:span><text:span text:style-name="T103"> </text:span><text:span text:style-name="T17">reque</text:span><text:span text:style-name="T19">r</text:span><text:span text:style-name="T17">en</text:span><text:span text:style-name="T16">t</text:span><text:span text:style-name="T17">e</text:span><text:span text:style-name="T103"> </text:span><text:span text:style-name="T17">ou</text:span><text:span text:style-name="T103"> </text:span><text:span text:style-name="T19">a</text:span><text:span text:style-name="T16"> </text:span><text:span text:style-name="T19">p</text:span><text:span text:style-name="T17">ed</text:span><text:span text:style-name="T18">i</text:span><text:span text:style-name="T17">do</text:span><text:span text:style-name="T104"> </text:span><text:span text:style-name="T17">da</text:span><text:span text:style-name="T54"> </text:span><text:span text:style-name="T17">Au</text:span><text:span text:style-name="T16">t</text:span><text:span text:style-name="T17">or</text:span><text:span text:style-name="T16">i</text:span><text:span text:style-name="T20">dad</text:span><text:span text:style-name="T19">e</text:span><text:span text:style-name="T104"> </text:span><text:span text:style-name="T17">Po</text:span><text:span text:style-name="T19">r</text:span><text:span text:style-name="T18">t</text:span><text:span text:style-name="T19">u</text:span><text:span text:style-name="T20">ár</text:span><text:span text:style-name="T16">i</text:span><text:span text:style-name="T17">a</text:span><text:span text:style-name="T19">,</text:span><text:span text:style-name="T104"> </text:span><text:span text:style-name="T17">de</text:span><text:span text:style-name="T104"> </text:span><text:span text:style-name="T16">i</text:span><text:span text:style-name="T17">gua</text:span><text:span text:style-name="T16">l</text:span><text:span text:style-name="T105"> </text:span><text:span text:style-name="T20">m</text:span><text:span text:style-name="T17">odo</text:span><text:span text:style-name="T19">,</text:span><text:span text:style-name="T104"> </text:span><text:span text:style-name="T17">ser</text:span><text:span text:style-name="T19">á</text:span><text:span text:style-name="T103"> </text:span><text:span text:style-name="T19">r</text:span><text:span text:style-name="T17">ea</text:span><text:span text:style-name="T16">li</text:span><text:span text:style-name="T17">zada</text:span><text:span text:style-name="T104"> </text:span><text:span text:style-name="T17">a</text:span><text:span text:style-name="T16">t</text:span><text:span text:style-name="T17">ravés</text:span><text:span text:style-name="T104"> </text:span><text:span text:style-name="T17">d</text:span><text:span text:style-name="T19">o</text:span><text:span text:style-name="T103"> </text:span><text:span text:style-name="T19">s</text:span><text:span text:style-name="T16">i</text:span><text:span text:style-name="T17">s</text:span><text:span text:style-name="T16">t</text:span><text:span text:style-name="T20">em</text:span><text:span text:style-name="T19">a</text:span><text:span text:style-name="T103"> </text:span><text:span text:style-name="T19">S</text:span><text:span text:style-name="T17">EI</text:span><text:span text:style-name="T19">,</text:span><text:span text:style-name="T104"> </text:span><text:span text:style-name="T17">u</text:span><text:span text:style-name="T18">t</text:span><text:span text:style-name="T16">ili</text:span><text:span text:style-name="T17">zando-</text:span><text:span text:style-name="T19">se</text:span><text:span text:style-name="T104"> </text:span><text:span text:style-name="T17">a</text:span><text:span text:style-name="T16"> </text:span><text:span text:style-name="T19">o</text:span><text:span text:style-name="T17">pção</text:span><text:span text:style-name="T179"> </text:span><text:span text:style-name="T171">Pe</text:span><text:span text:style-name="T165">ti</text:span><text:span text:style-name="T171">c</text:span><text:span text:style-name="T165">i</text:span><text:span text:style-name="T176">onamen</text:span><text:span text:style-name="T165">t</text:span><text:span text:style-name="T172">o</text:span><text:span text:style-name="T173"> </text:span><text:span text:style-name="T171">In</text:span><text:span text:style-name="T173">t</text:span><text:span text:style-name="T172">e</text:span><text:span text:style-name="T171">rcorren</text:span><text:span text:style-name="T173">t</text:span><text:span text:style-name="T172">e</text:span><text:span text:style-name="T19">,</text:span><text:span text:style-name="T62"> </text:span><text:span text:style-name="T17">d</text:span><text:span text:style-name="T16">i</text:span><text:span text:style-name="T19">s</text:span><text:span text:style-name="T20">pon</text:span><text:span text:style-name="T18">í</text:span><text:span text:style-name="T19">v</text:span><text:span text:style-name="T20">e</text:span><text:span text:style-name="T16">l</text:span><text:span text:style-name="T62"> </text:span><text:span text:style-name="T17">no</text:span><text:span text:style-name="T179"> </text:span><text:span text:style-name="T17">mes</text:span><text:span text:style-name="T20">m</text:span><text:span text:style-name="T17">o</text:span><text:span text:style-name="T179"> </text:span><text:span text:style-name="T17">process</text:span><text:span text:style-name="T19">o</text:span><text:span text:style-name="T179"> </text:span><text:span text:style-name="T17">em</text:span><text:span text:style-name="T179"> </text:span><text:span text:style-name="T17">qu</text:span><text:span text:style-name="T19">e</text:span><text:span text:style-name="T179"> </text:span><text:span text:style-name="T17">fo</text:span><text:span text:style-name="T16">i</text:span><text:span text:style-name="T179"> </text:span><text:span text:style-name="T17">requ</text:span><text:span text:style-name="T19">er</text:span><text:span text:style-name="T18">i</text:span><text:span text:style-name="T17">d</text:span><text:span text:style-name="T19">a</text:span><text:span text:style-name="T163"> </text:span><text:span text:style-name="T19">a</text:span><text:span text:style-name="T179"> </text:span><text:span text:style-name="T17">ce</text:span><text:span text:style-name="T19">r</text:span><text:span text:style-name="T16">ti</text:span><text:span text:style-name="T17">f</text:span><text:span text:style-name="T16">i</text:span><text:span text:style-name="T17">cação</text:span><text:span text:style-name="T179"> </text:span><text:span text:style-name="T17">de</text:span><text:span text:style-name="T16"> </text:span><text:span text:style-name="T19">o</text:span><text:span text:style-name="T17">perador</text:span><text:span text:style-name="T18"> </text:span><text:span text:style-name="T17">por</text:span><text:span text:style-name="T16">t</text:span><text:span text:style-name="T17">uár</text:span><text:span text:style-name="T16">i</text:span><text:span text:style-name="T19">o</text:span><text:span text:style-name="T18"> </text:span><text:span text:style-name="T19">ou</text:span><text:span text:style-name="T18"> </text:span><text:span text:style-name="T17">su</text:span><text:span text:style-name="T19">a</text:span><text:span text:style-name="T18"> </text:span><text:span text:style-name="T19">r</text:span><text:span text:style-name="T17">enova</text:span><text:span text:style-name="T19">ç</text:span><text:span text:style-name="T20">ão</text:span><text:span text:style-name="T19">.</text:span></text:p>
      <text:p text:style-name="P36" loext:marker-style-name="T79"/>
      <text:p text:style-name="P46" loext:marker-style-name="T45"><text:span text:style-name="T51">5.4</text:span><text:span text:style-name="T48"> </text:span><text:span text:style-name="T146">Da</text:span><text:span text:style-name="T148"> </text:span><text:span text:style-name="T146">cobranç</text:span><text:span text:style-name="T145">a</text:span><text:span text:style-name="T148"> </text:span><text:span text:style-name="T145">da</text:span><text:span text:style-name="T148"> </text:span><text:span text:style-name="T146">tax</text:span><text:span text:style-name="T145">a</text:span><text:span text:style-name="T148"> </text:span><text:span text:style-name="T145">de</text:span><text:span text:style-name="T148"> </text:span><text:span text:style-name="T146">cert</text:span><text:span text:style-name="T147">i</text:span><text:span text:style-name="T146">f</text:span><text:span text:style-name="T147">i</text:span><text:span text:style-name="T142">caç</text:span><text:span text:style-name="T145">ão</text:span><text:span text:style-name="T148"> </text:span><text:span text:style-name="T146">de</text:span><text:span text:style-name="T148"> </text:span><text:span text:style-name="T145">o</text:span><text:span text:style-name="T146">perador</text:span><text:span text:style-name="T148"> </text:span><text:span text:style-name="T145">p</text:span><text:span text:style-name="T146">ortuár</text:span><text:span text:style-name="T147">i</text:span><text:span text:style-name="T145">o</text:span><text:span text:style-name="T148"> </text:span><text:span text:style-name="T146">ou</text:span><text:span text:style-name="T148"> </text:span><text:span text:style-name="T145">sua</text:span><text:span text:style-name="T148"> </text:span><text:span text:style-name="T146">renovaçã</text:span><text:span text:style-name="T145">o</text:span></text:p>
      <text:p text:style-name="P36" loext:marker-style-name="T79"/>
      <text:p text:style-name="P35" loext:marker-style-name="T16"><text:span text:style-name="T51">5.</text:span><text:span text:style-name="T47">4</text:span><text:span text:style-name="T51">.</text:span><text:span text:style-name="T47">1</text:span><text:span text:style-name="T51">.</text:span><text:span text:style-name="T49"> </text:span><text:span text:style-name="T19">A</text:span><text:span text:style-name="T179"> </text:span><text:span text:style-name="T17">au</text:span><text:span text:style-name="T18">t</text:span><text:span text:style-name="T17">o</text:span><text:span text:style-name="T19">r</text:span><text:span text:style-name="T18">i</text:span><text:span text:style-name="T17">dad</text:span><text:span text:style-name="T19">e</text:span><text:span text:style-name="T60"> </text:span><text:span text:style-name="T17">por</text:span><text:span text:style-name="T16">t</text:span><text:span text:style-name="T17">uá</text:span><text:span text:style-name="T19">r</text:span><text:span text:style-name="T18">i</text:span><text:span text:style-name="T19">a</text:span><text:span text:style-name="T60"> </text:span><text:span text:style-name="T17">cob</text:span><text:span text:style-name="T19">r</text:span><text:span text:style-name="T20">a</text:span><text:span text:style-name="T19">rá</text:span><text:span text:style-name="T60"> </text:span><text:span text:style-name="T17">d</text:span><text:span text:style-name="T19">o</text:span><text:span text:style-name="T55"> </text:span><text:span text:style-name="T17">operado</text:span><text:span text:style-name="T19">r</text:span><text:span text:style-name="T60"> </text:span><text:span text:style-name="T17">por</text:span><text:span text:style-name="T18">t</text:span><text:span text:style-name="T19">uá</text:span><text:span text:style-name="T17">r</text:span><text:span text:style-name="T18">i</text:span><text:span text:style-name="T19">o</text:span><text:span text:style-name="T60"> </text:span><text:span text:style-name="T17">qua</text:span><text:span text:style-name="T16">li</text:span><text:span text:style-name="T17">f</text:span><text:span text:style-name="T16">i</text:span><text:span text:style-name="T17">cado</text:span><text:span text:style-name="T60"> </text:span><text:span text:style-name="T17">o</text:span><text:span text:style-name="T60"> </text:span><text:span text:style-name="T17">va</text:span><text:span text:style-name="T18">l</text:span><text:span text:style-name="T19">or-</text:span><text:span text:style-name="T60"> </text:span><text:span text:style-name="T19">a</text:span><text:span text:style-name="T16">t</text:span><text:span text:style-name="T17">ua</text:span><text:span text:style-name="T53">l</text:span><text:span text:style-name="T16">i</text:span><text:span text:style-name="T19">z</text:span><text:span text:style-name="T20">ad</text:span><text:span text:style-name="T19">o</text:span><text:span text:style-name="T16"> </text:span><text:span text:style-name="T19">em</text:span><text:span text:style-name="T140"> </text:span><text:span text:style-name="T17">ou</text:span><text:span text:style-name="T16">t</text:span><text:span text:style-name="T17">ubro</text:span><text:span text:style-name="T60"> </text:span><text:span text:style-name="T17">de</text:span><text:span text:style-name="T55"> </text:span><text:span text:style-name="T17">202</text:span><text:span text:style-name="T19">5</text:span><text:span text:style-name="T55"> </text:span><text:span text:style-name="T19">-</text:span><text:span text:style-name="T60"> </text:span><text:span text:style-name="T17">de</text:span><text:span text:style-name="T55"> </text:span><text:span text:style-name="T17">R$</text:span><text:span text:style-name="T60"> </text:span><text:span text:style-name="T17">1.161,46</text:span><text:span text:style-name="T55"> </text:span><text:span text:style-name="T19">(</text:span><text:span text:style-name="T20">hu</text:span><text:span text:style-name="T19">m</text:span><text:span text:style-name="T55"> </text:span><text:span text:style-name="T17">m</text:span><text:span text:style-name="T16">il</text:span><text:span text:style-name="T60"> </text:span><text:span text:style-name="T19">e</text:span><text:span text:style-name="T55"> </text:span><text:span text:style-name="T17">cen</text:span><text:span text:style-name="T16">t</text:span><text:span text:style-name="T19">o</text:span><text:span text:style-name="T55"> </text:span><text:span text:style-name="T19">e</text:span><text:span text:style-name="T55"> </text:span><text:span text:style-name="T17">sessen</text:span><text:span text:style-name="T16">t</text:span><text:span text:style-name="T19">a</text:span><text:span text:style-name="T55"> </text:span><text:span text:style-name="T19">e</text:span><text:span text:style-name="T55"> </text:span><text:span text:style-name="T17">um</text:span><text:span text:style-name="T55"> </text:span><text:span text:style-name="T17">rea</text:span><text:span text:style-name="T18">i</text:span><text:span text:style-name="T19">s</text:span><text:span text:style-name="T55"> </text:span><text:span text:style-name="T19">e</text:span><text:span text:style-name="T55"> </text:span><text:span text:style-name="T17">qua</text:span><text:span text:style-name="T19">r</text:span><text:span text:style-name="T17">en</text:span><text:span text:style-name="T16">t</text:span><text:span text:style-name="T17">a</text:span><text:span text:style-name="T55"> </text:span><text:span text:style-name="T17">e</text:span><text:span text:style-name="T55"> </text:span><text:span text:style-name="T19">se</text:span><text:span text:style-name="T18">i</text:span><text:span text:style-name="T19">s</text:span><text:span text:style-name="T55"> </text:span><text:span text:style-name="T17">cen</text:span><text:span text:style-name="T16">t</text:span><text:span text:style-name="T20">avo</text:span><text:span text:style-name="T19">s)</text:span><text:span text:style-name="T16"> </text:span><text:span text:style-name="T19">p</text:span><text:span text:style-name="T17">e</text:span><text:span text:style-name="T16">l</text:span><text:span text:style-name="T19">o</text:span><text:span text:style-name="T54"> </text:span><text:span text:style-name="T19">forn</text:span><text:span text:style-name="T17">ec</text:span><text:span text:style-name="T53">i</text:span><text:span text:style-name="T17">men</text:span><text:span text:style-name="T18">t</text:span><text:span text:style-name="T19">o</text:span><text:span text:style-name="T54"> </text:span><text:span text:style-name="T17">d</text:span><text:span text:style-name="T19">o</text:span><text:span text:style-name="T54"> </text:span><text:span text:style-name="T17">Ce</text:span><text:span text:style-name="T19">r</text:span><text:span text:style-name="T18">t</text:span><text:span text:style-name="T16">i</text:span><text:span text:style-name="T19">f</text:span><text:span text:style-name="T53">i</text:span><text:span text:style-name="T19">c</text:span><text:span text:style-name="T17">ad</text:span><text:span text:style-name="T19">o</text:span><text:span text:style-name="T54"> </text:span><text:span text:style-name="T17">d</text:span><text:span text:style-name="T19">e</text:span><text:span text:style-name="T54"> </text:span><text:span text:style-name="T17">Operado</text:span><text:span text:style-name="T19">r</text:span><text:span text:style-name="T52"> </text:span><text:span text:style-name="T19">P</text:span><text:span text:style-name="T17">or</text:span><text:span text:style-name="T16">t</text:span><text:span text:style-name="T17">uár</text:span><text:span text:style-name="T18">i</text:span><text:span text:style-name="T19">o</text:span><text:span text:style-name="T52"> </text:span><text:span text:style-name="T17">ou</text:span><text:span text:style-name="T52"> </text:span><text:span text:style-name="T17">su</text:span><text:span text:style-name="T19">a</text:span><text:span text:style-name="T54"> </text:span><text:span text:style-name="T19">re</text:span><text:span text:style-name="T20">nov</text:span><text:span text:style-name="T19">a</text:span><text:span text:style-name="T20">ção</text:span><text:span text:style-name="T19">,</text:span><text:span text:style-name="T52"> </text:span><text:span text:style-name="T17">des</text:span><text:span text:style-name="T16">ti</text:span><text:span text:style-name="T17">n</text:span><text:span text:style-name="T19">a</text:span><text:span text:style-name="T20">d</text:span><text:span text:style-name="T19">o</text:span><text:span text:style-name="T54"> </text:span><text:span text:style-name="T19">a</text:span><text:span text:style-name="T54"> </text:span><text:span text:style-name="T17">cobr</text:span><text:span text:style-name="T18">i</text:span><text:span text:style-name="T19">r</text:span><text:span text:style-name="T52"> </text:span><text:span text:style-name="T17">o</text:span><text:span text:style-name="T19">s</text:span><text:span text:style-name="T52"> </text:span><text:span text:style-name="T17">cus</text:span><text:span text:style-name="T16">t</text:span><text:span text:style-name="T17">os</text:span><text:span text:style-name="T16"> </text:span><text:span text:style-name="T19">a</text:span><text:span text:style-name="T17">dm</text:span><text:span text:style-name="T16">i</text:span><text:span text:style-name="T17">n</text:span><text:span text:style-name="T53">i</text:span><text:span text:style-name="T19">s</text:span><text:span text:style-name="T18">t</text:span><text:span text:style-name="T19">r</text:span><text:span text:style-name="T17">a</text:span><text:span text:style-name="T18">ti</text:span><text:span text:style-name="T17">vo</text:span><text:span text:style-name="T19">s</text:span><text:span text:style-name="T84"> </text:span><text:span text:style-name="T17">de</text:span><text:span text:style-name="T84"> </text:span><text:span text:style-name="T17">aná</text:span><text:span text:style-name="T16">li</text:span><text:span text:style-name="T19">s</text:span><text:span text:style-name="T20">e</text:span><text:span text:style-name="T19">,</text:span><text:span text:style-name="T84"> </text:span><text:span text:style-name="T17">processamen</text:span><text:span text:style-name="T16">t</text:span><text:span text:style-name="T19">o</text:span><text:span text:style-name="T113"> </text:span><text:span text:style-name="T17">do</text:span><text:span text:style-name="T19">s</text:span><text:span text:style-name="T84"> </text:span><text:span text:style-name="T17">respec</text:span><text:span text:style-name="T16">ti</text:span><text:span text:style-name="T17">vo</text:span><text:span text:style-name="T19">s</text:span><text:span text:style-name="T113"> </text:span><text:span text:style-name="T17">ped</text:span><text:span text:style-name="T16">i</text:span><text:span text:style-name="T17">dos</text:span><text:span text:style-name="T84"> </text:span><text:span text:style-name="T19">e</text:span><text:span text:style-name="T84"> </text:span><text:span text:style-name="T17">ex</text:span><text:span text:style-name="T19">p</text:span><text:span text:style-name="T20">ed</text:span><text:span text:style-name="T18">i</text:span><text:span text:style-name="T19">ç</text:span><text:span text:style-name="T20">ã</text:span><text:span text:style-name="T19">o</text:span><text:span text:style-name="T84"> </text:span><text:span text:style-name="T17">do</text:span><text:span text:style-name="T19">s</text:span><text:span text:style-name="T84"> </text:span><text:span text:style-name="T17">cer</text:span><text:span text:style-name="T16">ti</text:span><text:span text:style-name="T17">f</text:span><text:span text:style-name="T16">i</text:span><text:span text:style-name="T17">cados</text:span><text:span text:style-name="T19">,</text:span><text:span text:style-name="T84"> </text:span><text:span text:style-name="T17">va</text:span><text:span text:style-name="T16">l</text:span><text:span text:style-name="T17">o</text:span><text:span text:style-name="T19">r</text:span><text:span text:style-name="T113"> </text:span><text:span text:style-name="T17">que</text:span><text:span text:style-name="T16"> </text:span><text:span text:style-name="T19">s</text:span><text:span text:style-name="T20">e</text:span><text:span text:style-name="T19">rá</text:span><text:span text:style-name="T78"> </text:span><text:span text:style-name="T17">rea</text:span><text:span text:style-name="T16">j</text:span><text:span text:style-name="T17">us</text:span><text:span text:style-name="T16">t</text:span><text:span text:style-name="T20">ad</text:span><text:span text:style-name="T19">o</text:span><text:span text:style-name="T78"> </text:span><text:span text:style-name="T17">anua</text:span><text:span text:style-name="T16">l</text:span><text:span text:style-name="T17">men</text:span><text:span text:style-name="T18">t</text:span><text:span text:style-name="T17">e</text:span><text:span text:style-name="T19">,</text:span><text:span text:style-name="T78"> </text:span><text:span text:style-name="T17">pe</text:span><text:span text:style-name="T16">l</text:span><text:span text:style-name="T19">a</text:span><text:span text:style-name="T78"> </text:span><text:span text:style-name="T20">me</text:span><text:span text:style-name="T19">s</text:span><text:span text:style-name="T20">m</text:span><text:span text:style-name="T17">a</text:span><text:span text:style-name="T78"> </text:span><text:span text:style-name="T17">va</text:span><text:span text:style-name="T19">r</text:span><text:span text:style-name="T18">i</text:span><text:span text:style-name="T17">açã</text:span><text:span text:style-name="T19">o</text:span><text:span text:style-name="T78"> </text:span><text:span text:style-name="T17">do</text:span><text:span text:style-name="T78"> </text:span><text:span text:style-name="T17">INP</text:span><text:span text:style-name="T19">C</text:span><text:span text:style-name="T77"> </text:span><text:span text:style-name="T19">-</text:span><text:span text:style-name="T78"> </text:span><text:span text:style-name="T17">Índ</text:span><text:span text:style-name="T18">i</text:span><text:span text:style-name="T19">ce</text:span><text:span text:style-name="T78"> </text:span><text:span text:style-name="T20">N</text:span><text:span text:style-name="T17">ac</text:span><text:span text:style-name="T16">i</text:span><text:span text:style-name="T17">ona</text:span><text:span text:style-name="T16">l</text:span><text:span text:style-name="T78"> </text:span><text:span text:style-name="T17">de</text:span><text:span text:style-name="T78"> </text:span><text:span text:style-name="T17">Preço</text:span><text:span text:style-name="T19">s</text:span><text:span text:style-name="T78"> </text:span><text:span text:style-name="T17">ao</text:span><text:span text:style-name="T78"> </text:span><text:span text:style-name="T17">Consu</text:span><text:span text:style-name="T20">m</text:span><text:span text:style-name="T18">i</text:span><text:span text:style-name="T17">do</text:span><text:span text:style-name="T19">r</text:span><text:span text:style-name="T78"> </text:span><text:span text:style-name="T17">no</text:span><text:span text:style-name="T16"> </text:span><text:span text:style-name="T19">p</text:span><text:span text:style-name="T17">er</text:span><text:span text:style-name="T16">í</text:span><text:span text:style-name="T17">odo.</text:span></text:p>
      <text:p text:style-name="P36" loext:marker-style-name="T79"/>
      <text:p text:style-name="P55" loext:marker-style-name="T16"><text:span text:style-name="T51">5.</text:span><text:span text:style-name="T47">4</text:span><text:span text:style-name="T51">.</text:span><text:span text:style-name="T47">2</text:span><text:span text:style-name="T51">.</text:span><text:span text:style-name="T183"> </text:span><text:span text:style-name="T19">A</text:span><text:span text:style-name="T184"> </text:span><text:span text:style-name="T19">c</text:span><text:span text:style-name="T17">obranç</text:span><text:span text:style-name="T19">a</text:span><text:span text:style-name="T53"> </text:span><text:span text:style-name="T17">des</text:span><text:span text:style-name="T16">t</text:span><text:span text:style-name="T19">a</text:span><text:span text:style-name="T18"> t</text:span><text:span text:style-name="T19">a</text:span><text:span text:style-name="T17">x</text:span><text:span text:style-name="T19">a</text:span><text:span text:style-name="T53"> </text:span><text:span text:style-name="T17">ser</text:span><text:span text:style-name="T19">á</text:span><text:span text:style-name="T53"> </text:span><text:span text:style-name="T17">rea</text:span><text:span text:style-name="T18">l</text:span><text:span text:style-name="T16">i</text:span><text:span text:style-name="T19">z</text:span><text:span text:style-name="T20">ad</text:span><text:span text:style-name="T19">a</text:span><text:span text:style-name="T53"> </text:span><text:span text:style-name="T19">p</text:span><text:span text:style-name="T20">e</text:span><text:span text:style-name="T16">l</text:span><text:span text:style-name="T17">a</text:span><text:span text:style-name="T18"> </text:span><text:span text:style-name="T17">área</text:span><text:span text:style-name="T53"> </text:span><text:span text:style-name="T17">de</text:span><text:span text:style-name="T18"> </text:span><text:span text:style-name="T17">fa</text:span><text:span text:style-name="T18">t</text:span><text:span text:style-name="T17">uramen</text:span><text:span text:style-name="T18">t</text:span><text:span text:style-name="T17">o</text:span><text:span text:style-name="T53"> </text:span><text:span text:style-name="T17">d</text:span><text:span text:style-name="T19">a</text:span><text:span text:style-name="T53"> </text:span><text:span text:style-name="T17">Po</text:span><text:span text:style-name="T19">r</text:span><text:span text:style-name="T53">t</text:span><text:span text:style-name="T19">os</text:span><text:span text:style-name="T17">R</text:span><text:span text:style-name="T53">i</text:span><text:span text:style-name="T19">o</text:span><text:span text:style-name="T53"> </text:span><text:span text:style-name="T17">a</text:span><text:span text:style-name="T16">t</text:span><text:span text:style-name="T17">ravé</text:span><text:span text:style-name="T19">s</text:span><text:span text:style-name="T53"> </text:span><text:span text:style-name="T19">de</text:span><text:span text:style-name="T16"> </text:span><text:span text:style-name="T19">e</text:span><text:span text:style-name="T17">nv</text:span><text:span text:style-name="T18">i</text:span><text:span text:style-name="T19">o</text:span><text:span text:style-name="T185"> </text:span><text:span text:style-name="T17">de</text:span><text:span text:style-name="T134"> </text:span><text:span text:style-name="T19">f</text:span><text:span text:style-name="T17">a</text:span><text:span text:style-name="T16">t</text:span><text:span text:style-name="T17">ur</text:span><text:span text:style-name="T19">a</text:span><text:span text:style-name="T134"> </text:span><text:span text:style-name="T19">e</text:span><text:span text:style-name="T134"> </text:span><text:span text:style-name="T17">bo</text:span><text:span text:style-name="T18">l</text:span><text:span text:style-name="T19">e</text:span><text:span text:style-name="T16">t</text:span><text:span text:style-name="T19">o</text:span><text:span text:style-name="T134"> </text:span><text:span text:style-name="T17">a</text:span><text:span text:style-name="T19">o</text:span><text:span text:style-name="T134"> </text:span><text:span text:style-name="T17">e-</text:span><text:span text:style-name="T20">m</text:span><text:span text:style-name="T17">a</text:span><text:span text:style-name="T16">il</text:span><text:span text:style-name="T185"> </text:span><text:span text:style-name="T16">i</text:span><text:span text:style-name="T17">nformad</text:span><text:span text:style-name="T19">o</text:span><text:span text:style-name="T134"> </text:span><text:span text:style-name="T19">no</text:span><text:span text:style-name="T134"> </text:span><text:span text:style-name="T17">Reque</text:span><text:span text:style-name="T19">r</text:span><text:span text:style-name="T16">i</text:span><text:span text:style-name="T20">men</text:span><text:span text:style-name="T16">t</text:span><text:span text:style-name="T19">o</text:span><text:span text:style-name="T134"> </text:span><text:span text:style-name="T17">de</text:span><text:span text:style-name="T134"> </text:span><text:span text:style-name="T17">Qua</text:span><text:span text:style-name="T16">l</text:span><text:span text:style-name="T18">i</text:span><text:span text:style-name="T17">f</text:span><text:span text:style-name="T16">i</text:span><text:span text:style-name="T17">caçã</text:span><text:span text:style-name="T19">o</text:span><text:span text:style-name="T134"> </text:span><text:span text:style-name="T19">e</text:span><text:span text:style-name="T134"> </text:span><text:span text:style-name="T17">D</text:span><text:span text:style-name="T19">e</text:span><text:span text:style-name="T20">c</text:span><text:span text:style-name="T16">l</text:span><text:span text:style-name="T20">ara</text:span><text:span text:style-name="T19">ç</text:span><text:span text:style-name="T17">ão</text:span><text:span text:style-name="T134"> </text:span><text:span text:style-name="T17">de</text:span><text:span text:style-name="T16"> </text:span><text:span text:style-name="T17">Re</text:span><text:span text:style-name="T19">s</text:span><text:span text:style-name="T17">ponsab</text:span><text:span text:style-name="T16">ili</text:span><text:span text:style-name="T20">dade</text:span><text:span text:style-name="T19">,</text:span><text:span text:style-name="T137"> </text:span><text:span text:style-name="T19">e</text:span><text:span text:style-name="T137"> </text:span><text:span text:style-name="T17">oco</text:span><text:span text:style-name="T19">r</text:span><text:span text:style-name="T20">re</text:span><text:span text:style-name="T19">rá</text:span><text:span text:style-name="T137"> </text:span><text:span text:style-name="T19">a</text:span><text:span text:style-name="T20">pó</text:span><text:span text:style-name="T19">s</text:span><text:span text:style-name="T186"> </text:span><text:span text:style-name="T17">o</text:span><text:span text:style-name="T137"> </text:span><text:span text:style-name="T16">i</text:span><text:span text:style-name="T17">n</text:span><text:span text:style-name="T16">í</text:span><text:span text:style-name="T17">c</text:span><text:span text:style-name="T18">i</text:span><text:span text:style-name="T19">o</text:span><text:span text:style-name="T137"> </text:span><text:span text:style-name="T17">d</text:span><text:span text:style-name="T19">a</text:span><text:span text:style-name="T137"> </text:span><text:span text:style-name="T17">so</text:span><text:span text:style-name="T18">l</text:span><text:span text:style-name="T16">i</text:span><text:span text:style-name="T17">c</text:span><text:span text:style-name="T16">it</text:span><text:span text:style-name="T17">açã</text:span><text:span text:style-name="T19">o</text:span><text:span text:style-name="T137"> </text:span><text:span text:style-name="T17">de</text:span><text:span text:style-name="T137"> </text:span><text:span text:style-name="T17">cer</text:span><text:span text:style-name="T16">ti</text:span><text:span text:style-name="T17">f</text:span><text:span text:style-name="T16">i</text:span><text:span text:style-name="T17">cação</text:span><text:span text:style-name="T19">,</text:span><text:span text:style-name="T186"> </text:span><text:span text:style-name="T17">em</text:span><text:span text:style-name="T137"> </text:span><text:span text:style-name="T17">para</text:span><text:span text:style-name="T16">l</text:span><text:span text:style-name="T17">e</text:span><text:span text:style-name="T18">l</text:span><text:span text:style-name="T19">o</text:span><text:span text:style-name="T137"> </text:span><text:span text:style-name="T19">à</text:span><text:span text:style-name="T137"> </text:span><text:span text:style-name="T17">an</text:span><text:span text:style-name="T19">á</text:span><text:span text:style-name="T16">li</text:span><text:span text:style-name="T20">s</text:span><text:span text:style-name="T19">e</text:span><text:span text:style-name="T137"> </text:span><text:span text:style-name="T17">dos</text:span><text:span text:style-name="T16"> </text:span><text:span text:style-name="T19">d</text:span><text:span text:style-name="T17">ocu</text:span><text:span text:style-name="T20">men</text:span><text:span text:style-name="T16">t</text:span><text:span text:style-name="T17">os</text:span><text:span text:style-name="T16"> </text:span><text:span text:style-name="T17">env</text:span><text:span text:style-name="T16">i</text:span><text:span text:style-name="T17">ados</text:span><text:span text:style-name="T19">.</text:span></text:p>
      <text:p text:style-name="P36" loext:marker-style-name="T79"/>
      <text:p text:style-name="P46" loext:marker-style-name="T45"><text:span text:style-name="T51">5.</text:span><text:span text:style-name="T47">5</text:span><text:span text:style-name="T51">.</text:span><text:span text:style-name="T45"> </text:span><text:span text:style-name="T142">D</text:span><text:span text:style-name="T145">a</text:span><text:span text:style-name="T148"> </text:span><text:span text:style-name="T146">so</text:span><text:span text:style-name="T148">l</text:span><text:span text:style-name="T147">i</text:span><text:span text:style-name="T146">c</text:span><text:span text:style-name="T147">i</text:span><text:span text:style-name="T146">taçã</text:span><text:span text:style-name="T145">o</text:span><text:span text:style-name="T148"> </text:span><text:span text:style-name="T146">d</text:span><text:span text:style-name="T145">e</text:span><text:span text:style-name="T148"> </text:span><text:span text:style-name="T146">cauçã</text:span><text:span text:style-name="T145">o</text:span><text:span text:style-name="T148"> </text:span><text:span text:style-name="T146">par</text:span><text:span text:style-name="T145">a</text:span><text:span text:style-name="T148"> </text:span><text:span text:style-name="T146">rea</text:span><text:span text:style-name="T147">li</text:span><text:span text:style-name="T146">zaçã</text:span><text:span text:style-name="T145">o</text:span><text:span text:style-name="T148"> </text:span><text:span text:style-name="T146">de</text:span><text:span text:style-name="T148"> </text:span><text:span text:style-name="T146">operaçõe</text:span><text:span text:style-name="T145">s</text:span><text:span text:style-name="T148"> </text:span><text:span text:style-name="T145">p</text:span><text:span text:style-name="T146">ortuár</text:span><text:span text:style-name="T147">i</text:span><text:span text:style-name="T146">as</text:span></text:p>
      <text:p text:style-name="P36" loext:marker-style-name="T79"/>
      <text:p text:style-name="P56" loext:marker-style-name="T16"><text:span text:style-name="T51">5.</text:span><text:span text:style-name="T47">5</text:span><text:span text:style-name="T51">.</text:span><text:span text:style-name="T47">1</text:span><text:span text:style-name="T51">.</text:span><text:span text:style-name="T187"> </text:span><text:span text:style-name="T19">A</text:span><text:span text:style-name="T188"> </text:span><text:span text:style-name="T19">P</text:span><text:span text:style-name="T17">or</text:span><text:span text:style-name="T16">t</text:span><text:span text:style-name="T17">osR</text:span><text:span text:style-name="T18">i</text:span><text:span text:style-name="T19">o</text:span><text:span text:style-name="T189"> </text:span><text:span text:style-name="T17">passa</text:span><text:span text:style-name="T189"> </text:span><text:span text:style-name="T19">a</text:span><text:span text:style-name="T189"> </text:span><text:span text:style-name="T17">ex</text:span><text:span text:style-name="T16">i</text:span><text:span text:style-name="T17">g</text:span><text:span text:style-name="T16">i</text:span><text:span text:style-name="T19">r</text:span><text:span text:style-name="T189"> </text:span><text:span text:style-name="T17">cauçã</text:span><text:span text:style-name="T19">o</text:span><text:span text:style-name="T189"> </text:span><text:span text:style-name="T17">em</text:span><text:span text:style-name="T189"> </text:span><text:span text:style-name="T17">ope</text:span><text:span text:style-name="T19">r</text:span><text:span text:style-name="T20">açõe</text:span><text:span text:style-name="T19">s</text:span><text:span text:style-name="T189"> </text:span><text:span text:style-name="T17">por</text:span><text:span text:style-name="T16">t</text:span><text:span text:style-name="T17">uár</text:span><text:span text:style-name="T18">i</text:span><text:span text:style-name="T19">as</text:span><text:span text:style-name="T189"> </text:span><text:span text:style-name="T17">qu</text:span><text:span text:style-name="T19">e</text:span><text:span text:style-name="T189"> </text:span><text:span text:style-name="T17">gera</text:span><text:span text:style-name="T19">m</text:span><text:span text:style-name="T189"> </text:span><text:span text:style-name="T17">ob</text:span><text:span text:style-name="T19">r</text:span><text:span text:style-name="T18">i</text:span><text:span text:style-name="T17">gaçõe</text:span><text:span text:style-name="T19">s</text:span><text:span text:style-name="T16"> </text:span><text:span text:style-name="T19">p</text:span><text:span text:style-name="T17">ecu</text:span><text:span text:style-name="T19">n</text:span><text:span text:style-name="T18">i</text:span><text:span text:style-name="T17">ár</text:span><text:span text:style-name="T16">i</text:span><text:span text:style-name="T17">as</text:span><text:span text:style-name="T19">,</text:span><text:span text:style-name="T18"> </text:span><text:span text:style-name="T17">em</text:span><text:span text:style-name="T18"> </text:span><text:span text:style-name="T17">consonânc</text:span><text:span text:style-name="T16">i</text:span><text:span text:style-name="T19">a</text:span><text:span text:style-name="T18"> </text:span><text:span text:style-name="T19">ao</text:span><text:span text:style-name="T18"> </text:span><text:span text:style-name="T17">prev</text:span><text:span text:style-name="T16">i</text:span><text:span text:style-name="T19">s</text:span><text:span text:style-name="T18">t</text:span><text:span text:style-name="T19">o</text:span><text:span text:style-name="T18"> </text:span><text:span text:style-name="T17">n</text:span><text:span text:style-name="T19">o</text:span><text:span text:style-name="T18"> </text:span><text:span text:style-name="T17">a</text:span><text:span text:style-name="T19">r</text:span><text:span text:style-name="T16">ti</text:span><text:span text:style-name="T20">g</text:span><text:span text:style-name="T19">o</text:span><text:span text:style-name="T18"> </text:span><text:span text:style-name="T17">9º</text:span><text:span text:style-name="T16"> </text:span><text:span text:style-name="T17">da</text:span><text:span text:style-name="T18"> </text:span><text:span text:style-name="T17">Re</text:span><text:span text:style-name="T19">s</text:span><text:span text:style-name="T20">o</text:span><text:span text:style-name="T16">l</text:span><text:span text:style-name="T17">ução</text:span><text:span text:style-name="T18"> </text:span><text:span text:style-name="T17">ANTAQ</text:span><text:span text:style-name="T53"> </text:span><text:span text:style-name="T19">nº</text:span><text:span text:style-name="T16"> </text:span><text:span text:style-name="T17">75</text:span><text:span text:style-name="T18"> </text:span><text:span text:style-name="T17">d</text:span><text:span text:style-name="T19">e</text:span><text:span text:style-name="T18"> </text:span><text:span text:style-name="T17">02</text:span><text:span text:style-name="T18"> </text:span><text:span text:style-name="T17">d</text:span><text:span text:style-name="T19">e</text:span><text:span text:style-name="T18"> j</text:span><text:span text:style-name="T19">u</text:span><text:span text:style-name="T17">nh</text:span><text:span text:style-name="T19">o</text:span><text:span text:style-name="T18"> </text:span><text:span text:style-name="T17">de</text:span><text:span text:style-name="T18"> </text:span><text:span text:style-name="T17">2022</text:span><text:span text:style-name="T19">.</text:span></text:p>
      <text:p text:style-name="P36" loext:marker-style-name="T79"/>
      <text:p text:style-name="P57" loext:marker-style-name="T16"><text:span text:style-name="T51">5.</text:span><text:span text:style-name="T47">5</text:span><text:span text:style-name="T51">.</text:span><text:span text:style-name="T47">2</text:span><text:span text:style-name="T51">.</text:span><text:span text:style-name="T45"> </text:span><text:span text:style-name="T17">As</text:span><text:span text:style-name="T162"> </text:span><text:span text:style-name="T17">moda</text:span><text:span text:style-name="T16">li</text:span><text:span text:style-name="T17">dades</text:span><text:span text:style-name="T162"> </text:span><text:span text:style-name="T17">d</text:span><text:span text:style-name="T19">e</text:span><text:span text:style-name="T162"> </text:span><text:span text:style-name="T17">caução</text:span><text:span text:style-name="T162"> </text:span><text:span text:style-name="T17">prev</text:span><text:span text:style-name="T18">i</text:span><text:span text:style-name="T19">s</text:span><text:span text:style-name="T18">t</text:span><text:span text:style-name="T19">as</text:span><text:span text:style-name="T162"> </text:span><text:span text:style-name="T17">são</text:span><text:span text:style-name="T16">:</text:span><text:span text:style-name="T120"> </text:span><text:span text:style-name="T17">f</text:span><text:span text:style-name="T18">i</text:span><text:span text:style-name="T19">a</text:span><text:span text:style-name="T17">nç</text:span><text:span text:style-name="T19">a</text:span><text:span text:style-name="T162"> </text:span><text:span text:style-name="T17">bancá</text:span><text:span text:style-name="T19">r</text:span><text:span text:style-name="T53">i</text:span><text:span text:style-name="T19">a,</text:span><text:span text:style-name="T120"> </text:span><text:span text:style-name="T17">caução</text:span><text:span text:style-name="T162"> </text:span><text:span text:style-name="T17">em</text:span><text:span text:style-name="T162"> </text:span><text:span text:style-name="T20">m</text:span><text:span text:style-name="T17">oeda</text:span><text:span text:style-name="T162"> </text:span><text:span text:style-name="T17">cor</text:span><text:span text:style-name="T19">r</text:span><text:span text:style-name="T17">en</text:span><text:span text:style-name="T16">t</text:span><text:span text:style-name="T17">e</text:span><text:span text:style-name="T16"> </text:span><text:span text:style-name="T19">ou</text:span><text:span text:style-name="T18"> </text:span><text:span text:style-name="T17">segu</text:span><text:span text:style-name="T19">ro</text:span><text:span text:style-name="T18"> </text:span><text:span text:style-name="T17">garan</text:span><text:span text:style-name="T16">ti</text:span><text:span text:style-name="T19">a</text:span><text:span text:style-name="T18"> </text:span><text:span text:style-name="T17">co</text:span><text:span text:style-name="T19">n</text:span><text:span text:style-name="T16">t</text:span><text:span text:style-name="T20">ra</text:span><text:span text:style-name="T16">t</text:span><text:span text:style-name="T17">ado</text:span><text:span text:style-name="T18"> </text:span><text:span text:style-name="T17">co</text:span><text:span text:style-name="T19">m</text:span><text:span text:style-name="T18"> i</text:span><text:span text:style-name="T19">ns</text:span><text:span text:style-name="T16">tit</text:span><text:span text:style-name="T20">u</text:span><text:span text:style-name="T16">i</text:span><text:span text:style-name="T17">çã</text:span><text:span text:style-name="T19">o</text:span><text:span text:style-name="T18"> </text:span><text:span text:style-name="T17">f</text:span><text:span text:style-name="T16">i</text:span><text:span text:style-name="T17">nance</text:span><text:span text:style-name="T18">i</text:span><text:span text:style-name="T19">r</text:span><text:span text:style-name="T17">a</text:span><text:span text:style-name="T19">.</text:span></text:p>
      <text:p text:style-name="P36" loext:marker-style-name="T79"/>
      <text:p text:style-name="P46" loext:marker-style-name="T45"><text:span text:style-name="T51">5.</text:span><text:span text:style-name="T47">6</text:span><text:span text:style-name="T51">.</text:span><text:span text:style-name="T45"> </text:span><text:span text:style-name="T142">D</text:span><text:span text:style-name="T146">a</text:span><text:span text:style-name="T145">s</text:span><text:span text:style-name="T148"> </text:span><text:span text:style-name="T146">cond</text:span><text:span text:style-name="T148">i</text:span><text:span text:style-name="T145">ç</text:span><text:span text:style-name="T146">ões</text:span><text:span text:style-name="T148"> </text:span><text:span text:style-name="T146">para</text:span><text:span text:style-name="T148"> </text:span><text:span text:style-name="T142">man</text:span><text:span text:style-name="T145">ute</text:span><text:span text:style-name="T142">nçã</text:span><text:span text:style-name="T145">o</text:span><text:span text:style-name="T148"> </text:span><text:span text:style-name="T146">d</text:span><text:span text:style-name="T145">a</text:span><text:span text:style-name="T148"> </text:span><text:span text:style-name="T146">cert</text:span><text:span text:style-name="T147">i</text:span><text:span text:style-name="T146">f</text:span><text:span text:style-name="T147">i</text:span><text:span text:style-name="T146">caçã</text:span><text:span text:style-name="T145">o</text:span><text:span text:style-name="T148"> </text:span><text:span text:style-name="T146">de</text:span><text:span text:style-name="T148"> </text:span><text:span text:style-name="T146">operado</text:span><text:span text:style-name="T145">r</text:span><text:span text:style-name="T148"> </text:span><text:span text:style-name="T146">portu</text:span><text:span text:style-name="T145">á</text:span><text:span text:style-name="T146">r</text:span><text:span text:style-name="T147">i</text:span><text:span text:style-name="T146">o</text:span></text:p>
      <text:p text:style-name="P36" loext:marker-style-name="T79"/>
      <text:p text:style-name="P57" loext:marker-style-name="T16"><text:span text:style-name="T51">5.</text:span><text:span text:style-name="T47">6</text:span><text:span text:style-name="T51">.</text:span><text:span text:style-name="T47">1</text:span><text:span text:style-name="T51">.</text:span><text:span text:style-name="T190"> </text:span><text:span text:style-name="T67">Anua</text:span><text:span text:style-name="T81">l</text:span><text:span text:style-name="T67">men</text:span><text:span text:style-name="T126">t</text:span><text:span text:style-name="T191">e</text:span><text:span text:style-name="T19">,</text:span><text:span text:style-name="T192"> </text:span><text:span text:style-name="T17">o</text:span><text:span text:style-name="T19">s</text:span><text:span text:style-name="T192"> </text:span><text:span text:style-name="T17">ope</text:span><text:span text:style-name="T19">ra</text:span><text:span text:style-name="T20">dore</text:span><text:span text:style-name="T19">s</text:span><text:span text:style-name="T89"> </text:span><text:span text:style-name="T17">po</text:span><text:span text:style-name="T19">r</text:span><text:span text:style-name="T16">t</text:span><text:span text:style-name="T20">uár</text:span><text:span text:style-name="T16">i</text:span><text:span text:style-name="T17">os</text:span><text:span text:style-name="T89"> </text:span><text:span text:style-name="T17">d</text:span><text:span text:style-name="T19">e</text:span><text:span text:style-name="T20">verã</text:span><text:span text:style-name="T19">o</text:span><text:span text:style-name="T192"> </text:span><text:span text:style-name="T17">apresen</text:span><text:span text:style-name="T16">t</text:span><text:span text:style-name="T17">a</text:span><text:span text:style-name="T19">r</text:span><text:span text:style-name="T192"> </text:span><text:span text:style-name="T19">à</text:span><text:span text:style-name="T154"> </text:span><text:span text:style-name="T20">A</text:span><text:span text:style-name="T17">u</text:span><text:span text:style-name="T16">t</text:span><text:span text:style-name="T17">or</text:span><text:span text:style-name="T53">i</text:span><text:span text:style-name="T19">da</text:span><text:span text:style-name="T17">d</text:span><text:span text:style-name="T19">e</text:span><text:span text:style-name="T192"> </text:span><text:span text:style-name="T17">Por</text:span><text:span text:style-name="T16">t</text:span><text:span text:style-name="T17">uár</text:span><text:span text:style-name="T16">i</text:span><text:span text:style-name="T20">a</text:span><text:span text:style-name="T19">,</text:span><text:span text:style-name="T16"> </text:span><text:span text:style-name="T19">a</text:span><text:span text:style-name="T16">t</text:span><text:span text:style-name="T17">ravés</text:span><text:span text:style-name="T16"> </text:span><text:span text:style-name="T17">da</text:span><text:span text:style-name="T18"> </text:span><text:span text:style-name="T17">S</text:span><text:span text:style-name="T20">U</text:span><text:span text:style-name="T17">GC</text:span><text:span text:style-name="T56">O</text:span><text:span text:style-name="T17">P</text:span><text:span text:style-name="T19">,</text:span><text:span text:style-name="T16"> </text:span><text:span text:style-name="T17">os</text:span><text:span text:style-name="T16"> </text:span><text:span text:style-name="T17">se</text:span><text:span text:style-name="T19">g</text:span><text:span text:style-name="T20">u</text:span><text:span text:style-name="T16">i</text:span><text:span text:style-name="T17">n</text:span><text:span text:style-name="T53">t</text:span><text:span text:style-name="T19">es</text:span><text:span text:style-name="T18"> </text:span><text:span text:style-name="T17">documen</text:span><text:span text:style-name="T18">t</text:span><text:span text:style-name="T19">os</text:span><text:span text:style-name="T18">:</text:span></text:p>
      <text:p text:style-name="P41" loext:marker-style-name="T79"/>
      <text:p text:style-name="P58" loext:marker-style-name="T16"><text:span text:style-name="T20">a</text:span><text:span text:style-name="T19">)</text:span><text:span text:style-name="T54"> </text:span><text:span text:style-name="T20">A</text:span><text:span text:style-name="T19">s</text:span><text:span text:style-name="T18"> </text:span><text:span text:style-name="T17">apó</text:span><text:span text:style-name="T16">li</text:span><text:span text:style-name="T17">ce</text:span><text:span text:style-name="T19">s</text:span><text:span text:style-name="T16"> </text:span><text:span text:style-name="T17">anua</text:span><text:span text:style-name="T18">i</text:span><text:span text:style-name="T19">s</text:span><text:span text:style-name="T18"> </text:span><text:span text:style-name="T19">de</text:span><text:span text:style-name="T18"> </text:span><text:span text:style-name="T17">seguro</text:span><text:span text:style-name="T18"> </text:span><text:span text:style-name="T17">con</text:span><text:span text:style-name="T16">t</text:span><text:span text:style-name="T19">r</text:span><text:span text:style-name="T20">a</text:span><text:span text:style-name="T16">t</text:span><text:span text:style-name="T17">adas</text:span><text:span text:style-name="T16">;</text:span></text:p>
      <text:p text:style-name="P36" loext:marker-style-name="T79"/>
      <text:p text:style-name="P58" loext:marker-style-name="T16"><text:span text:style-name="T19">b)</text:span><text:span text:style-name="T140"> </text:span><text:span text:style-name="T17">Dec</text:span><text:span text:style-name="T16">l</text:span><text:span text:style-name="T17">araçã</text:span><text:span text:style-name="T19">o</text:span><text:span text:style-name="T18"> </text:span><text:span text:style-name="T17">de</text:span><text:span text:style-name="T18"> </text:span><text:span text:style-name="T19">r</text:span><text:span text:style-name="T17">egu</text:span><text:span text:style-name="T18">l</text:span><text:span text:style-name="T17">ar</text:span><text:span text:style-name="T18">i</text:span><text:span text:style-name="T19">d</text:span><text:span text:style-name="T20">ad</text:span><text:span text:style-name="T19">e</text:span><text:span text:style-name="T16"> </text:span><text:span text:style-name="T17">peran</text:span><text:span text:style-name="T18">t</text:span><text:span text:style-name="T19">e</text:span><text:span text:style-name="T18"> </text:span><text:span text:style-name="T19">o</text:span><text:span text:style-name="T18"> </text:span><text:span text:style-name="T17">Ó</text:span><text:span text:style-name="T19">r</text:span><text:span text:style-name="T20">gã</text:span><text:span text:style-name="T19">o</text:span><text:span text:style-name="T18"> </text:span><text:span text:style-name="T20">G</text:span><text:span text:style-name="T17">es</text:span><text:span text:style-name="T18">t</text:span><text:span text:style-name="T19">or</text:span><text:span text:style-name="T16"> </text:span><text:span text:style-name="T17">da</text:span><text:span text:style-name="T18"> </text:span><text:span text:style-name="T20">M</text:span><text:span text:style-name="T17">ã</text:span><text:span text:style-name="T19">o</text:span><text:span text:style-name="T18"> </text:span><text:span text:style-name="T17">d</text:span><text:span text:style-name="T19">e</text:span><text:span text:style-name="T18"> </text:span><text:span text:style-name="T20">O</text:span><text:span text:style-name="T17">bra</text:span><text:span text:style-name="T16">;</text:span></text:p>
      <text:p text:style-name="P36" loext:marker-style-name="T79"/>
      <text:p text:style-name="P59" loext:marker-style-name="T16"><text:span text:style-name="T51">5.</text:span><text:span text:style-name="T47">6</text:span><text:span text:style-name="T51">.</text:span><text:span text:style-name="T47">2</text:span><text:span text:style-name="T51">.</text:span><text:span text:style-name="T193"> </text:span><text:span text:style-name="T19">A</text:span><text:span text:style-name="T194"> </text:span><text:span text:style-name="T19">a</text:span><text:span text:style-name="T17">pó</text:span><text:span text:style-name="T16">li</text:span><text:span text:style-name="T17">c</text:span><text:span text:style-name="T19">e</text:span><text:span text:style-name="T84"> </text:span><text:span text:style-name="T17">de</text:span><text:span text:style-name="T84"> </text:span><text:span text:style-name="T17">segu</text:span><text:span text:style-name="T19">ro</text:span><text:span text:style-name="T84"> </text:span><text:span text:style-name="T17">apresen</text:span><text:span text:style-name="T16">t</text:span><text:span text:style-name="T17">ad</text:span><text:span text:style-name="T19">a</text:span><text:span text:style-name="T84"> </text:span><text:span text:style-name="T17">dev</text:span><text:span text:style-name="T19">e</text:span><text:span text:style-name="T84"> </text:span><text:span text:style-name="T19">ser</text:span><text:span text:style-name="T84"> </text:span><text:span text:style-name="T17">d</text:span><text:span text:style-name="T19">o</text:span><text:span text:style-name="T84"> </text:span><text:span text:style-name="T16">t</text:span><text:span text:style-name="T18">i</text:span><text:span text:style-name="T19">po</text:span><text:span text:style-name="T84"> </text:span><text:span text:style-name="T17">Segu</text:span><text:span text:style-name="T19">ro</text:span><text:span text:style-name="T84"> </text:span><text:span text:style-name="T17">Compreen</text:span><text:span text:style-name="T19">s</text:span><text:span text:style-name="T16">i</text:span><text:span text:style-name="T20">v</text:span><text:span text:style-name="T19">o</text:span><text:span text:style-name="T84"> </text:span><text:span text:style-name="T17">Padron</text:span><text:span text:style-name="T16">i</text:span><text:span text:style-name="T17">zad</text:span><text:span text:style-name="T19">o</text:span><text:span text:style-name="T16"> </text:span><text:span text:style-name="T19">p</text:span><text:span text:style-name="T17">ar</text:span><text:span text:style-name="T19">a</text:span><text:span text:style-name="T195"> </text:span><text:span text:style-name="T20">O</text:span><text:span text:style-name="T17">perado</text:span><text:span text:style-name="T19">r</text:span><text:span text:style-name="T195"> </text:span><text:span text:style-name="T17">Por</text:span><text:span text:style-name="T16">t</text:span><text:span text:style-name="T17">uá</text:span><text:span text:style-name="T19">r</text:span><text:span text:style-name="T53">i</text:span><text:span text:style-name="T19">o,</text:span><text:span text:style-name="T196"> </text:span><text:span text:style-name="T17">conform</text:span><text:span text:style-name="T19">e</text:span><text:span text:style-name="T195"> </text:span><text:span text:style-name="T17">as</text:span><text:span text:style-name="T196"> </text:span><text:span text:style-name="T17">norma</text:span><text:span text:style-name="T19">s</text:span><text:span text:style-name="T195"> </text:span><text:span text:style-name="T17">da</text:span><text:span text:style-name="T196"> </text:span><text:span text:style-name="T17">SUSEP</text:span><text:span text:style-name="T137"> </text:span><text:span text:style-name="T19">-</text:span><text:span text:style-name="T196"> </text:span><text:span text:style-name="T17">Super</text:span><text:span text:style-name="T16">i</text:span><text:span text:style-name="T17">n</text:span><text:span text:style-name="T18">t</text:span><text:span text:style-name="T17">endênc</text:span><text:span text:style-name="T16">i</text:span><text:span text:style-name="T19">a</text:span><text:span text:style-name="T196"> </text:span><text:span text:style-name="T17">de</text:span><text:span text:style-name="T195"> </text:span><text:span text:style-name="T17">Seguro</text:span><text:span text:style-name="T19">s</text:span><text:span text:style-name="T195"> </text:span><text:span text:style-name="T17">Pr</text:span><text:span text:style-name="T16">i</text:span><text:span text:style-name="T17">vados</text:span><text:span text:style-name="T19">,</text:span><text:span text:style-name="T16"> </text:span><text:span text:style-name="T19">o</text:span><text:span text:style-name="T17">bservando-se</text:span><text:span text:style-name="T19">,</text:span><text:span text:style-name="T18"> </text:span><text:span text:style-name="T17">o</text:span><text:span text:style-name="T19">s</text:span><text:span text:style-name="T18"> </text:span><text:span text:style-name="T17">dema</text:span><text:span text:style-name="T16">i</text:span><text:span text:style-name="T17">s</text:span><text:span text:style-name="T18"> </text:span><text:span text:style-name="T17">requ</text:span><text:span text:style-name="T18">i</text:span><text:span text:style-name="T19">s</text:span><text:span text:style-name="T16">it</text:span><text:span text:style-name="T17">o</text:span><text:span text:style-name="T19">s</text:span><text:span text:style-name="T18"> </text:span><text:span text:style-name="T17">prev</text:span><text:span text:style-name="T18">i</text:span><text:span text:style-name="T19">s</text:span><text:span text:style-name="T16">t</text:span><text:span text:style-name="T17">o</text:span><text:span text:style-name="T19">s</text:span><text:span text:style-name="T18"> </text:span><text:span text:style-name="T17">n</text:span><text:span text:style-name="T19">o</text:span><text:span text:style-name="T18"> </text:span><text:span text:style-name="T17">a</text:span><text:span text:style-name="T19">r</text:span><text:span text:style-name="T18">t</text:span><text:span text:style-name="T16">i</text:span><text:span text:style-name="T17">g</text:span><text:span text:style-name="T19">o</text:span><text:span text:style-name="T18"> </text:span><text:span text:style-name="T17">9º</text:span><text:span text:style-name="T19">,</text:span><text:span text:style-name="T18"> </text:span><text:span text:style-name="T17">VII</text:span><text:span text:style-name="T19">,</text:span><text:span text:style-name="T18"> </text:span><text:span text:style-name="T19">"</text:span><text:span text:style-name="T17">a</text:span><text:span text:style-name="T19">"</text:span><text:span text:style-name="T18"> </text:span><text:span text:style-name="T19">a</text:span><text:span text:style-name="T18"> </text:span><text:span text:style-name="T17">"e</text:span><text:span text:style-name="T19">"</text:span><text:span text:style-name="T16"> </text:span><text:span text:style-name="T17">e</text:span><text:span text:style-name="T18"> </text:span><text:span text:style-name="T19">p</text:span><text:span text:style-name="T17">arágrafos</text:span><text:span text:style-name="T19">.</text:span></text:p>
      <text:p text:style-name="P36" loext:marker-style-name="T79"/>
      <text:p text:style-name="P46" loext:marker-style-name="T16"><text:span text:style-name="T51">5.</text:span><text:span text:style-name="T47">6</text:span><text:span text:style-name="T51">.</text:span><text:span text:style-name="T47">3</text:span><text:span text:style-name="T51">.</text:span><text:span text:style-name="T45"> </text:span><text:span text:style-name="T68">A</text:span><text:span text:style-name="T126"> </text:span><text:span text:style-name="T67">qua</text:span><text:span text:style-name="T81">l</text:span><text:span text:style-name="T67">que</text:span><text:span text:style-name="T68">r</text:span><text:span text:style-name="T81"> </text:span><text:span text:style-name="T69">t</text:span><text:span text:style-name="T68">e</text:span><text:span text:style-name="T67">mpo,</text:span><text:span text:style-name="T112"> </text:span><text:span text:style-name="T19">a</text:span><text:span text:style-name="T18"> </text:span><text:span text:style-name="T17">Adm</text:span><text:span text:style-name="T16">i</text:span><text:span text:style-name="T17">n</text:span><text:span text:style-name="T16">i</text:span><text:span text:style-name="T20">s</text:span><text:span text:style-name="T16">t</text:span><text:span text:style-name="T17">raçã</text:span><text:span text:style-name="T19">o</text:span><text:span text:style-name="T18"> </text:span><text:span text:style-name="T17">do</text:span><text:span text:style-name="T16"> </text:span><text:span text:style-name="T17">Por</text:span><text:span text:style-name="T16">t</text:span><text:span text:style-name="T19">o</text:span><text:span text:style-name="T18"> </text:span><text:span text:style-name="T17">poder</text:span><text:span text:style-name="T19">á</text:span><text:span text:style-name="T18"> </text:span><text:span text:style-name="T17">so</text:span><text:span text:style-name="T18">l</text:span><text:span text:style-name="T16">i</text:span><text:span text:style-name="T19">c</text:span><text:span text:style-name="T16">it</text:span><text:span text:style-name="T17">a</text:span><text:span text:style-name="T19">r</text:span><text:span text:style-name="T18"> </text:span><text:span text:style-name="T17">do</text:span><text:span text:style-name="T18"> </text:span><text:span text:style-name="T17">operado</text:span><text:span text:style-name="T19">r</text:span><text:span text:style-name="T18"> </text:span><text:span text:style-name="T17">por</text:span><text:span text:style-name="T16">t</text:span><text:span text:style-name="T17">uár</text:span><text:span text:style-name="T18">i</text:span><text:span text:style-name="T19">o</text:span><text:span text:style-name="T16">:</text:span></text:p>
      <text:p text:style-name="P36" loext:marker-style-name="T79"/>
      <text:p text:style-name="P60" loext:marker-style-name="T16"><text:span text:style-name="T19">a)</text:span><text:span text:style-name="T78"> </text:span><text:span text:style-name="T19">a</text:span><text:span text:style-name="T77"> </text:span><text:span text:style-name="T17">comprov</text:span><text:span text:style-name="T19">a</text:span><text:span text:style-name="T20">çã</text:span><text:span text:style-name="T19">o</text:span><text:span text:style-name="T78"> </text:span><text:span text:style-name="T17">de</text:span><text:span text:style-name="T78"> </text:span><text:span text:style-name="T17">qu</text:span><text:span text:style-name="T19">e</text:span><text:span text:style-name="T78"> </text:span><text:span text:style-name="T17">man</text:span><text:span text:style-name="T18">t</text:span><text:span text:style-name="T17">ém</text:span><text:span text:style-name="T78"> </text:span><text:span text:style-name="T17">as</text:span><text:span text:style-name="T78"> </text:span><text:span text:style-name="T17">cond</text:span><text:span text:style-name="T16">i</text:span><text:span text:style-name="T20">çõ</text:span><text:span text:style-name="T19">es</text:span><text:span text:style-name="T78"> </text:span><text:span text:style-name="T17">de</text:span><text:span text:style-name="T78"> </text:span><text:span text:style-name="T17">re</text:span><text:span text:style-name="T19">g</text:span><text:span text:style-name="T17">u</text:span><text:span text:style-name="T16">l</text:span><text:span text:style-name="T20">ar</text:span><text:span text:style-name="T16">i</text:span><text:span text:style-name="T17">dad</text:span><text:span text:style-name="T19">e</text:span><text:span text:style-name="T77"> </text:span><text:span text:style-name="T17">apresen</text:span><text:span text:style-name="T16">t</text:span><text:span text:style-name="T17">ada</text:span><text:span text:style-name="T19">s</text:span><text:span text:style-name="T78"> </text:span><text:span text:style-name="T17">quand</text:span><text:span text:style-name="T19">o</text:span><text:span text:style-name="T78"> </text:span><text:span text:style-name="T17">de</text:span><text:span text:style-name="T78"> </text:span><text:span text:style-name="T17">su</text:span><text:span text:style-name="T19">a</text:span><text:span text:style-name="T16"> </text:span><text:span text:style-name="T19">c</text:span><text:span text:style-name="T17">er</text:span><text:span text:style-name="T16">ti</text:span><text:span text:style-name="T17">f</text:span><text:span text:style-name="T16">i</text:span><text:span text:style-name="T17">cação</text:span><text:span text:style-name="T18">;</text:span></text:p>
      <text:p text:style-name="P36" loext:marker-style-name="T79"/>
      <text:p text:style-name="P61" loext:marker-style-name="T16"><text:span text:style-name="T19">b)</text:span><text:span text:style-name="T114"> </text:span><text:span text:style-name="T16">i</text:span><text:span text:style-name="T17">nformaçõe</text:span><text:span text:style-name="T19">s</text:span><text:span text:style-name="T114"> </text:span><text:span text:style-name="T17">op</text:span><text:span text:style-name="T19">e</text:span><text:span text:style-name="T17">rac</text:span><text:span text:style-name="T16">i</text:span><text:span text:style-name="T20">ona</text:span><text:span text:style-name="T16">i</text:span><text:span text:style-name="T17">s</text:span><text:span text:style-name="T19">,</text:span><text:span text:style-name="T114"> </text:span><text:span text:style-name="T17">de</text:span><text:span text:style-name="T114"> </text:span><text:span text:style-name="T17">preço</text:span><text:span text:style-name="T19">s</text:span><text:span text:style-name="T114"> </text:span><text:span text:style-name="T17">pra</text:span><text:span text:style-name="T16">ti</text:span><text:span text:style-name="T17">cado</text:span><text:span text:style-name="T19">s</text:span><text:span text:style-name="T114"> </text:span><text:span text:style-name="T17">e</text:span><text:span text:style-name="T114"> </text:span><text:span text:style-name="T17">ou</text:span><text:span text:style-name="T18">t</text:span><text:span text:style-name="T19">r</text:span><text:span text:style-name="T17">a</text:span><text:span text:style-name="T19">s</text:span><text:span text:style-name="T114"> </text:span><text:span text:style-name="T17">para</text:span><text:span text:style-name="T114"> </text:span><text:span text:style-name="T17">a</text:span><text:span text:style-name="T18">t</text:span><text:span text:style-name="T19">e</text:span><text:span text:style-name="T17">nde</text:span><text:span text:style-name="T19">r</text:span><text:span text:style-name="T115"> </text:span><text:span text:style-name="T17">demanda</text:span><text:span text:style-name="T19">s</text:span><text:span text:style-name="T114"> </text:span><text:span text:style-name="T17">da</text:span><text:span text:style-name="T16"> </text:span><text:span text:style-name="T17">Ad</text:span><text:span text:style-name="T20">m</text:span><text:span text:style-name="T18">i</text:span><text:span text:style-name="T17">n</text:span><text:span text:style-name="T16">i</text:span><text:span text:style-name="T17">s</text:span><text:span text:style-name="T16">t</text:span><text:span text:style-name="T17">raçã</text:span><text:span text:style-name="T19">o</text:span><text:span text:style-name="T18"> </text:span><text:span text:style-name="T17">d</text:span><text:span text:style-name="T19">o</text:span><text:span text:style-name="T18"> </text:span><text:span text:style-name="T17">Po</text:span><text:span text:style-name="T19">r</text:span><text:span text:style-name="T18">t</text:span><text:span text:style-name="T19">o</text:span><text:span text:style-name="T18"> </text:span><text:span text:style-name="T19">e</text:span><text:span text:style-name="T18"> </text:span><text:span text:style-name="T17">de</text:span><text:span text:style-name="T18"> </text:span><text:span text:style-name="T17">au</text:span><text:span text:style-name="T18">t</text:span><text:span text:style-name="T19">or</text:span><text:span text:style-name="T53">i</text:span><text:span text:style-name="T19">d</text:span><text:span text:style-name="T17">ade</text:span><text:span text:style-name="T19">s</text:span><text:span text:style-name="T16"> </text:span><text:span text:style-name="T18">i</text:span><text:span text:style-name="T17">n</text:span><text:span text:style-name="T16">t</text:span><text:span text:style-name="T17">erven</text:span><text:span text:style-name="T16">i</text:span><text:span text:style-name="T17">en</text:span><text:span text:style-name="T53">t</text:span><text:span text:style-name="T19">es</text:span><text:span text:style-name="T18"> </text:span><text:span text:style-name="T17">n</text:span><text:span text:style-name="T19">a</text:span><text:span text:style-name="T18"> </text:span><text:span text:style-name="T17">a</text:span><text:span text:style-name="T18">t</text:span><text:span text:style-name="T16">i</text:span><text:span text:style-name="T17">v</text:span><text:span text:style-name="T18">i</text:span><text:span text:style-name="T17">da</text:span><text:span text:style-name="T19">de</text:span><text:span text:style-name="T18"> </text:span><text:span text:style-name="T17">por</text:span><text:span text:style-name="T18">t</text:span><text:span text:style-name="T19">u</text:span><text:span text:style-name="T17">ár</text:span><text:span text:style-name="T16">i</text:span><text:span text:style-name="T17">a</text:span><text:span text:style-name="T19">.</text:span></text:p>
      <text:p text:style-name="P36" loext:marker-style-name="T79"/>
      <text:p text:style-name="P46" loext:marker-style-name="T45"><text:span text:style-name="T51">5.</text:span><text:span text:style-name="T47">7</text:span><text:span text:style-name="T51">.</text:span><text:span text:style-name="T45"> </text:span><text:span text:style-name="T142">D</text:span><text:span text:style-name="T145">o</text:span><text:span text:style-name="T148"> </text:span><text:span text:style-name="T142">C</text:span><text:span text:style-name="T146">ance</text:span><text:span text:style-name="T147">l</text:span><text:span text:style-name="T142">am</text:span><text:span text:style-name="T146">e</text:span><text:span text:style-name="T145">n</text:span><text:span text:style-name="T142">t</text:span><text:span text:style-name="T145">o</text:span><text:span text:style-name="T148"> </text:span><text:span text:style-name="T146">d</text:span><text:span text:style-name="T145">o</text:span><text:span text:style-name="T148"> </text:span><text:span text:style-name="T146">cert</text:span><text:span text:style-name="T147">i</text:span><text:span text:style-name="T146">f</text:span><text:span text:style-name="T147">i</text:span><text:span text:style-name="T146">cado</text:span><text:span text:style-name="T148"> </text:span><text:span text:style-name="T146">de</text:span><text:span text:style-name="T147"> </text:span><text:span text:style-name="T146">operador</text:span><text:span text:style-name="T148"> </text:span><text:span text:style-name="T145">p</text:span><text:span text:style-name="T146">ortuár</text:span><text:span text:style-name="T147">i</text:span><text:span text:style-name="T145">o</text:span></text:p>
      <text:p text:style-name="P36" loext:marker-style-name="T79"/>
      <text:p text:style-name="P46" loext:marker-style-name="T16"><text:span text:style-name="T51">5.</text:span><text:span text:style-name="T47">7</text:span><text:span text:style-name="T51">.</text:span><text:span text:style-name="T47">1</text:span><text:span text:style-name="T51">.</text:span><text:span text:style-name="T48"> </text:span><text:span text:style-name="T19">O</text:span><text:span text:style-name="T62"> </text:span><text:span text:style-name="T17">ped</text:span><text:span text:style-name="T18">i</text:span><text:span text:style-name="T17">d</text:span><text:span text:style-name="T19">o</text:span><text:span text:style-name="T53"> </text:span><text:span text:style-name="T17">de</text:span><text:span text:style-name="T18"> </text:span><text:span text:style-name="T17">cance</text:span><text:span text:style-name="T16">l</text:span><text:span text:style-name="T17">amen</text:span><text:span text:style-name="T18">t</text:span><text:span text:style-name="T19">o</text:span><text:span text:style-name="T53"> </text:span><text:span text:style-name="T17">d</text:span><text:span text:style-name="T19">o</text:span><text:span text:style-name="T53"> </text:span><text:span text:style-name="T17">Cer</text:span><text:span text:style-name="T16">t</text:span><text:span text:style-name="T18">i</text:span><text:span text:style-name="T19">f</text:span><text:span text:style-name="T16">i</text:span><text:span text:style-name="T20">cad</text:span><text:span text:style-name="T19">o</text:span><text:span text:style-name="T53"> </text:span><text:span text:style-name="T17">de</text:span><text:span text:style-name="T53"> </text:span><text:span text:style-name="T17">Operado</text:span><text:span text:style-name="T19">r</text:span><text:span text:style-name="T18"> </text:span><text:span text:style-name="T17">Po</text:span><text:span text:style-name="T19">r</text:span><text:span text:style-name="T16">t</text:span><text:span text:style-name="T17">uár</text:span><text:span text:style-name="T18">i</text:span><text:span text:style-name="T19">o</text:span><text:span text:style-name="T53"> </text:span><text:span text:style-name="T17">poder</text:span><text:span text:style-name="T19">á</text:span><text:span text:style-name="T53"> </text:span><text:span text:style-name="T19">ser</text:span><text:span text:style-name="T53"> </text:span><text:span text:style-name="T17">so</text:span><text:span text:style-name="T16">li</text:span><text:span text:style-name="T17">c</text:span><text:span text:style-name="T18">i</text:span><text:span text:style-name="T16">t</text:span><text:span text:style-name="T17">ad</text:span><text:span text:style-name="T19">o</text:span></text:p>
      <text:p text:style-name="P62" loext:marker-style-name="T9"/>
      <text:p text:style-name="P39" loext:marker-style-name="T95"><text:span text:style-name="T95">Instrumento Normativo</text:span><text:span text:style-name="T96"> </text:span><text:span text:style-name="T95">- PORTOSRIO 11814955<text:tab/>SEI 50905.003872/2021-47 / pg.</text:span><text:span text:style-name="T96"> </text:span><text:span text:style-name="T95">3</text:span><text:bookmark-end text:name="_page_7_0"/></text:p>
      <text:p text:style-name="P63" loext:marker-style-name="T16"><text:bookmark-start text:name="_page_8_0"/><text:span text:style-name="T19">à</text:span><text:span text:style-name="T111"> </text:span><text:span text:style-name="T19">A</text:span><text:span text:style-name="T17">u</text:span><text:span text:style-name="T16">t</text:span><text:span text:style-name="T17">or</text:span><text:span text:style-name="T18">i</text:span><text:span text:style-name="T17">dad</text:span><text:span text:style-name="T19">e</text:span><text:span text:style-name="T84"> </text:span><text:span text:style-name="T19">P</text:span><text:span text:style-name="T17">or</text:span><text:span text:style-name="T16">t</text:span><text:span text:style-name="T17">uár</text:span><text:span text:style-name="T18">i</text:span><text:span text:style-name="T19">a</text:span><text:span text:style-name="T113"> </text:span><text:span text:style-name="T17">pe</text:span><text:span text:style-name="T18">l</text:span><text:span text:style-name="T19">o</text:span><text:span text:style-name="T113"> </text:span><text:span text:style-name="T17">própr</text:span><text:span text:style-name="T16">i</text:span><text:span text:style-name="T19">o</text:span><text:span text:style-name="T113"> </text:span><text:span text:style-name="T17">O</text:span><text:span text:style-name="T19">p</text:span><text:span text:style-name="T20">erado</text:span><text:span text:style-name="T19">r</text:span><text:span text:style-name="T113"> </text:span><text:span text:style-name="T19">P</text:span><text:span text:style-name="T17">or</text:span><text:span text:style-name="T16">t</text:span><text:span text:style-name="T17">uár</text:span><text:span text:style-name="T53">i</text:span><text:span text:style-name="T19">o,</text:span><text:span text:style-name="T77"> </text:span><text:span text:style-name="T17">ou</text:span><text:span text:style-name="T113"> </text:span><text:span text:style-name="T17">po</text:span><text:span text:style-name="T19">r</text:span><text:span text:style-name="T113"> </text:span><text:span text:style-name="T16">t</text:span><text:span text:style-name="T17">erce</text:span><text:span text:style-name="T18">i</text:span><text:span text:style-name="T19">ro</text:span><text:span text:style-name="T113"> </text:span><text:span text:style-name="T16">i</text:span><text:span text:style-name="T17">n</text:span><text:span text:style-name="T53">t</text:span><text:span text:style-name="T19">er</text:span><text:span text:style-name="T20">e</text:span><text:span text:style-name="T19">ss</text:span><text:span text:style-name="T17">ado.</text:span><text:span text:style-name="T77"> </text:span><text:span text:style-name="T17">O</text:span><text:span text:style-name="T84"> </text:span><text:span text:style-name="T19">r</text:span><text:span text:style-name="T17">equer</text:span><text:span text:style-name="T18">i</text:span><text:span text:style-name="T17">men</text:span><text:span text:style-name="T16">t</text:span><text:span text:style-name="T19">o</text:span><text:span text:style-name="T84"> </text:span><text:span text:style-name="T17">dev</text:span><text:span text:style-name="T19">e</text:span><text:span text:style-name="T16"> </text:span><text:span text:style-name="T19">s</text:span><text:span text:style-name="T17">e</text:span><text:span text:style-name="T19">r</text:span><text:span text:style-name="T18"> </text:span><text:span text:style-name="T19">e</text:span><text:span text:style-name="T17">ncam</text:span><text:span text:style-name="T18">i</text:span><text:span text:style-name="T17">nhad</text:span><text:span text:style-name="T19">o</text:span><text:span text:style-name="T18"> </text:span><text:span text:style-name="T19">à</text:span><text:span text:style-name="T18"> </text:span><text:span text:style-name="T17">S</text:span><text:span text:style-name="T20">UG</text:span><text:span text:style-name="T17">COP,</text:span><text:span text:style-name="T16"> </text:span><text:span text:style-name="T17">a</text:span><text:span text:style-name="T16">t</text:span><text:span text:style-name="T19">r</text:span><text:span text:style-name="T20">avé</text:span><text:span text:style-name="T19">s</text:span><text:span text:style-name="T18"> </text:span><text:span text:style-name="T17">de</text:span><text:span text:style-name="T16"> </text:span><text:span text:style-name="T172">P</text:span><text:span text:style-name="T171">e</text:span><text:span text:style-name="T165">t</text:span><text:span text:style-name="T173">i</text:span><text:span text:style-name="T171">c</text:span><text:span text:style-name="T165">i</text:span><text:span text:style-name="T171">ona</text:span><text:span text:style-name="T176">m</text:span><text:span text:style-name="T171">en</text:span><text:span text:style-name="T173">t</text:span><text:span text:style-name="T172">o</text:span><text:span text:style-name="T173"> </text:span><text:span text:style-name="T171">E</text:span><text:span text:style-name="T165">l</text:span><text:span text:style-name="T171">e</text:span><text:span text:style-name="T165">t</text:span><text:span text:style-name="T171">rôn</text:span><text:span text:style-name="T197">i</text:span><text:span text:style-name="T172">c</text:span><text:span text:style-name="T171">o</text:span><text:span text:style-name="T172">,</text:span><text:span text:style-name="T198"> </text:span><text:span text:style-name="T19">a</text:span><text:span text:style-name="T16">t</text:span><text:span text:style-name="T17">ravé</text:span><text:span text:style-name="T19">s</text:span><text:span text:style-name="T18"> </text:span><text:span text:style-name="T17">d</text:span><text:span text:style-name="T19">o</text:span><text:span text:style-name="T18"> </text:span><text:span text:style-name="T17">s</text:span><text:span text:style-name="T16">i</text:span><text:span text:style-name="T17">s</text:span><text:span text:style-name="T53">t</text:span><text:span text:style-name="T19">e</text:span><text:span text:style-name="T17">ma</text:span><text:span text:style-name="T18"> </text:span><text:span text:style-name="T17">SEI.</text:span></text:p>
      <text:p text:style-name="P41" loext:marker-style-name="T79"/>
      <text:p text:style-name="P64" loext:marker-style-name="T16"><text:span text:style-name="T51">5.</text:span><text:span text:style-name="T47">7</text:span><text:span text:style-name="T51">.</text:span><text:span text:style-name="T47">2</text:span><text:span text:style-name="T51">.</text:span><text:span text:style-name="T199"> </text:span><text:span text:style-name="T17">So</text:span><text:span text:style-name="T16">li</text:span><text:span text:style-name="T17">c</text:span><text:span text:style-name="T18">it</text:span><text:span text:style-name="T19">a</text:span><text:span text:style-name="T17">d</text:span><text:span text:style-name="T19">o</text:span><text:span text:style-name="T75"> </text:span><text:span text:style-name="T17">o</text:span><text:span text:style-name="T75"> </text:span><text:span text:style-name="T17">cance</text:span><text:span text:style-name="T16">l</text:span><text:span text:style-name="T17">amen</text:span><text:span text:style-name="T18">t</text:span><text:span text:style-name="T17">o</text:span><text:span text:style-name="T75"> </text:span><text:span text:style-name="T17">pe</text:span><text:span text:style-name="T16">l</text:span><text:span text:style-name="T19">o</text:span><text:span text:style-name="T75"> </text:span><text:span text:style-name="T17">p</text:span><text:span text:style-name="T19">ró</text:span><text:span text:style-name="T20">pr</text:span><text:span text:style-name="T16">i</text:span><text:span text:style-name="T17">o</text:span><text:span text:style-name="T52"> </text:span><text:span text:style-name="T17">operado</text:span><text:span text:style-name="T19">r</text:span><text:span text:style-name="T75"> </text:span><text:span text:style-name="T17">po</text:span><text:span text:style-name="T19">r</text:span><text:span text:style-name="T18">t</text:span><text:span text:style-name="T19">u</text:span><text:span text:style-name="T20">ár</text:span><text:span text:style-name="T16">i</text:span><text:span text:style-name="T17">o</text:span><text:span text:style-name="T19">,</text:span><text:span text:style-name="T75"> </text:span><text:span text:style-name="T19">a</text:span><text:span text:style-name="T55"> </text:span><text:span text:style-name="T17">Au</text:span><text:span text:style-name="T16">t</text:span><text:span text:style-name="T17">or</text:span><text:span text:style-name="T18">i</text:span><text:span text:style-name="T17">da</text:span><text:span text:style-name="T19">de</text:span><text:span text:style-name="T75"> </text:span><text:span text:style-name="T17">Por</text:span><text:span text:style-name="T16">t</text:span><text:span text:style-name="T17">uár</text:span><text:span text:style-name="T16">i</text:span><text:span text:style-name="T20">a</text:span><text:span text:style-name="T19">,</text:span><text:span text:style-name="T16"> </text:span><text:span text:style-name="T19">a</text:span><text:span text:style-name="T16">t</text:span><text:span text:style-name="T17">ravés</text:span><text:span text:style-name="T104"> </text:span><text:span text:style-name="T17">da</text:span><text:span text:style-name="T104"> </text:span><text:span text:style-name="T17">S</text:span><text:span text:style-name="T20">U</text:span><text:span text:style-name="T17">GC</text:span><text:span text:style-name="T20">O</text:span><text:span text:style-name="T63">P</text:span><text:span text:style-name="T19">,</text:span><text:span text:style-name="T104"> </text:span><text:span text:style-name="T19">o</text:span><text:span text:style-name="T104"> </text:span><text:span text:style-name="T17">cance</text:span><text:span text:style-name="T16">l</text:span><text:span text:style-name="T17">ará</text:span><text:span text:style-name="T19">,</text:span><text:span text:style-name="T104"> </text:span><text:span text:style-name="T17">se</text:span><text:span text:style-name="T19">m</text:span><text:span text:style-name="T103"> </text:span><text:span text:style-name="T17">pre</text:span><text:span text:style-name="T18">j</text:span><text:span text:style-name="T19">u</text:span><text:span text:style-name="T16">í</text:span><text:span text:style-name="T17">z</text:span><text:span text:style-name="T19">o</text:span><text:span text:style-name="T103"> </text:span><text:span text:style-name="T17">d</text:span><text:span text:style-name="T19">a</text:span><text:span text:style-name="T103"> </text:span><text:span text:style-name="T17">qu</text:span><text:span text:style-name="T18">i</text:span><text:span text:style-name="T16">t</text:span><text:span text:style-name="T19">a</text:span><text:span text:style-name="T20">çã</text:span><text:span text:style-name="T19">o</text:span><text:span text:style-name="T104"> </text:span><text:span text:style-name="T17">de</text:span><text:span text:style-name="T104"> </text:span><text:span text:style-name="T17">sua</text:span><text:span text:style-name="T19">s</text:span><text:span text:style-name="T104"> </text:span><text:span text:style-name="T17">ob</text:span><text:span text:style-name="T19">r</text:span><text:span text:style-name="T18">i</text:span><text:span text:style-name="T17">gaçõe</text:span><text:span text:style-name="T19">s</text:span><text:span text:style-name="T104"> </text:span><text:span text:style-name="T17">pe</text:span><text:span text:style-name="T19">r</text:span><text:span text:style-name="T17">an</text:span><text:span text:style-name="T18">t</text:span><text:span text:style-name="T19">e</text:span><text:span text:style-name="T103"> </text:span><text:span text:style-name="T19">o</text:span><text:span text:style-name="T103"> </text:span><text:span text:style-name="T17">O</text:span><text:span text:style-name="T20">GM</text:span><text:span text:style-name="T19">O</text:span><text:span text:style-name="T103"> </text:span><text:span text:style-name="T19">e</text:span><text:span text:style-name="T104"> </text:span><text:span text:style-name="T17">a</text:span><text:span text:style-name="T16"> </text:span><text:span text:style-name="T19">P</text:span><text:span text:style-name="T17">or</text:span><text:span text:style-name="T16">t</text:span><text:span text:style-name="T17">osR</text:span><text:span text:style-name="T18">i</text:span><text:span text:style-name="T17">o</text:span><text:span text:style-name="T19">.</text:span></text:p>
      <text:p text:style-name="P36" loext:marker-style-name="T79"/>
      <text:p text:style-name="P61" loext:marker-style-name="T16"><text:span text:style-name="T51">5.</text:span><text:span text:style-name="T47">7</text:span><text:span text:style-name="T51">.</text:span><text:span text:style-name="T47">3</text:span><text:span text:style-name="T51">.</text:span><text:span text:style-name="T200"> </text:span><text:span text:style-name="T17">So</text:span><text:span text:style-name="T18">l</text:span><text:span text:style-name="T16">i</text:span><text:span text:style-name="T17">c</text:span><text:span text:style-name="T16">it</text:span><text:span text:style-name="T17">ad</text:span><text:span text:style-name="T19">o</text:span><text:span text:style-name="T163"> </text:span><text:span text:style-name="T19">o</text:span><text:span text:style-name="T163"> </text:span><text:span text:style-name="T17">cance</text:span><text:span text:style-name="T18">l</text:span><text:span text:style-name="T19">a</text:span><text:span text:style-name="T20">men</text:span><text:span text:style-name="T18">t</text:span><text:span text:style-name="T19">o</text:span><text:span text:style-name="T163"> </text:span><text:span text:style-name="T19">p</text:span><text:span text:style-name="T17">o</text:span><text:span text:style-name="T19">r</text:span><text:span text:style-name="T163"> </text:span><text:span text:style-name="T16">t</text:span><text:span text:style-name="T17">erce</text:span><text:span text:style-name="T18">i</text:span><text:span text:style-name="T19">r</text:span><text:span text:style-name="T17">o</text:span><text:span text:style-name="T19">s</text:span><text:span text:style-name="T179"> </text:span><text:span text:style-name="T17">ou</text:span><text:span text:style-name="T163"> </text:span><text:span text:style-name="T17">pe</text:span><text:span text:style-name="T18">l</text:span><text:span text:style-name="T19">a</text:span><text:span text:style-name="T201"> </text:span><text:span text:style-name="T19">A</text:span><text:span text:style-name="T17">u</text:span><text:span text:style-name="T16">t</text:span><text:span text:style-name="T17">or</text:span><text:span text:style-name="T18">i</text:span><text:span text:style-name="T17">dad</text:span><text:span text:style-name="T19">e</text:span><text:span text:style-name="T163"> </text:span><text:span text:style-name="T17">Po</text:span><text:span text:style-name="T19">r</text:span><text:span text:style-name="T18">t</text:span><text:span text:style-name="T19">u</text:span><text:span text:style-name="T20">ár</text:span><text:span text:style-name="T16">i</text:span><text:span text:style-name="T17">a</text:span><text:span text:style-name="T19">,</text:span><text:span text:style-name="T163"> </text:span><text:span text:style-name="T17">es</text:span><text:span text:style-name="T16">t</text:span><text:span text:style-name="T17">a</text:span><text:span text:style-name="T19">,</text:span><text:span text:style-name="T179"> </text:span><text:span text:style-name="T17">a</text:span><text:span text:style-name="T16">t</text:span><text:span text:style-name="T19">r</text:span><text:span text:style-name="T20">avé</text:span><text:span text:style-name="T19">s</text:span><text:span text:style-name="T163"> </text:span><text:span text:style-name="T17">da</text:span><text:span text:style-name="T16"> </text:span><text:span text:style-name="T17">GERGEN</text:span><text:span text:style-name="T16">/</text:span><text:span text:style-name="T20">SUGCO</text:span><text:span text:style-name="T202">P</text:span><text:span text:style-name="T19">,</text:span><text:span text:style-name="T203"> </text:span><text:span text:style-name="T16">i</text:span><text:span text:style-name="T17">ns</text:span><text:span text:style-name="T16">t</text:span><text:span text:style-name="T17">ru</text:span><text:span text:style-name="T18">i</text:span><text:span text:style-name="T19">rá</text:span><text:span text:style-name="T188"> </text:span><text:span text:style-name="T17">o</text:span><text:span text:style-name="T188"> </text:span><text:span text:style-name="T17">processo</text:span><text:span text:style-name="T19">,</text:span><text:span text:style-name="T203"> </text:span><text:span text:style-name="T17">no</text:span><text:span text:style-name="T188"> </text:span><text:span text:style-name="T17">praz</text:span><text:span text:style-name="T19">o</text:span><text:span text:style-name="T188"> </text:span><text:span text:style-name="T17">máx</text:span><text:span text:style-name="T18">i</text:span><text:span text:style-name="T17">mo</text:span><text:span text:style-name="T188"> </text:span><text:span text:style-name="T17">de</text:span><text:span text:style-name="T188"> </text:span><text:span text:style-name="T17">3</text:span><text:span text:style-name="T19">0</text:span><text:span text:style-name="T188"> </text:span><text:span text:style-name="T17">(</text:span><text:span text:style-name="T18">t</text:span><text:span text:style-name="T19">r</text:span><text:span text:style-name="T16">i</text:span><text:span text:style-name="T17">n</text:span><text:span text:style-name="T18">t</text:span><text:span text:style-name="T19">a)</text:span><text:span text:style-name="T188"> </text:span><text:span text:style-name="T17">d</text:span><text:span text:style-name="T16">i</text:span><text:span text:style-name="T17">as</text:span><text:span text:style-name="T19">,</text:span><text:span text:style-name="T188"> </text:span><text:span text:style-name="T19">e</text:span><text:span text:style-name="T188"> </text:span><text:span text:style-name="T19">o</text:span><text:span text:style-name="T188"> </text:span><text:span text:style-name="T17">re</text:span><text:span text:style-name="T20">m</text:span><text:span text:style-name="T17">e</text:span><text:span text:style-name="T16">t</text:span><text:span text:style-name="T17">er</text:span><text:span text:style-name="T19">á</text:span><text:span text:style-name="T188"> </text:span><text:span text:style-name="T17">à</text:span><text:span text:style-name="T120"> </text:span><text:span text:style-name="T20">AN</text:span><text:span text:style-name="T63">T</text:span><text:span text:style-name="T19">AQ</text:span><text:span text:style-name="T16"> </text:span><text:span text:style-name="T19">p</text:span><text:span text:style-name="T17">ar</text:span><text:span text:style-name="T19">a</text:span><text:span text:style-name="T18"> </text:span><text:span text:style-name="T16">i</text:span><text:span text:style-name="T17">ns</text:span><text:span text:style-name="T18">t</text:span><text:span text:style-name="T19">a</text:span><text:span text:style-name="T17">uração</text:span><text:span text:style-name="T18"> </text:span><text:span text:style-name="T17">d</text:span><text:span text:style-name="T19">o</text:span><text:span text:style-name="T18"> </text:span><text:span text:style-name="T17">p</text:span><text:span text:style-name="T19">r</text:span><text:span text:style-name="T20">o</text:span><text:span text:style-name="T19">c</text:span><text:span text:style-name="T17">esso</text:span><text:span text:style-name="T18"> </text:span><text:span text:style-name="T17">adm</text:span><text:span text:style-name="T16">i</text:span><text:span text:style-name="T17">n</text:span><text:span text:style-name="T16">i</text:span><text:span text:style-name="T17">s</text:span><text:span text:style-name="T18">t</text:span><text:span text:style-name="T17">ra</text:span><text:span text:style-name="T18">t</text:span><text:span text:style-name="T16">i</text:span><text:span text:style-name="T17">v</text:span><text:span text:style-name="T19">o</text:span><text:span text:style-name="T18"> </text:span><text:span text:style-name="T19">e</text:span><text:span text:style-name="T18"> </text:span><text:span text:style-name="T17">d</text:span><text:span text:style-name="T19">e</text:span><text:span text:style-name="T20">c</text:span><text:span text:style-name="T16">i</text:span><text:span text:style-name="T17">são.</text:span></text:p>
      <text:p text:style-name="P36" loext:marker-style-name="T79"/>
      <text:p text:style-name="P65" loext:marker-style-name="T16"><text:span text:style-name="T51">5.</text:span><text:span text:style-name="T47">7</text:span><text:span text:style-name="T51">.</text:span><text:span text:style-name="T47">4</text:span><text:span text:style-name="T51">.</text:span><text:span text:style-name="T204"> </text:span><text:span text:style-name="T19">A</text:span><text:span text:style-name="T205"> </text:span><text:span text:style-name="T17">Adm</text:span><text:span text:style-name="T16">i</text:span><text:span text:style-name="T17">n</text:span><text:span text:style-name="T16">i</text:span><text:span text:style-name="T20">s</text:span><text:span text:style-name="T18">t</text:span><text:span text:style-name="T19">r</text:span><text:span text:style-name="T17">ação</text:span><text:span text:style-name="T206"> </text:span><text:span text:style-name="T17">do</text:span><text:span text:style-name="T206"> </text:span><text:span text:style-name="T17">Por</text:span><text:span text:style-name="T16">t</text:span><text:span text:style-name="T19">o</text:span><text:span text:style-name="T206"> </text:span><text:span text:style-name="T17">c</text:span><text:span text:style-name="T19">a</text:span><text:span text:style-name="T20">nce</text:span><text:span text:style-name="T16">l</text:span><text:span text:style-name="T17">ará</text:span><text:span text:style-name="T206"> </text:span><text:span text:style-name="T19">o</text:span><text:span text:style-name="T206"> </text:span><text:span text:style-name="T17">cer</text:span><text:span text:style-name="T16">ti</text:span><text:span text:style-name="T17">f</text:span><text:span text:style-name="T16">i</text:span><text:span text:style-name="T17">cado</text:span><text:span text:style-name="T206"> </text:span><text:span text:style-name="T17">d</text:span><text:span text:style-name="T19">o</text:span><text:span text:style-name="T206"> </text:span><text:span text:style-name="T17">o</text:span><text:span text:style-name="T19">p</text:span><text:span text:style-name="T20">erado</text:span><text:span text:style-name="T19">r</text:span><text:span text:style-name="T207"> </text:span><text:span text:style-name="T17">por</text:span><text:span text:style-name="T16">t</text:span><text:span text:style-name="T17">uár</text:span><text:span text:style-name="T16">i</text:span><text:span text:style-name="T19">o</text:span><text:span text:style-name="T206"> </text:span><text:span text:style-name="T17">qu</text:span><text:span text:style-name="T19">e</text:span><text:span text:style-name="T206"> </text:span><text:span text:style-name="T17">nã</text:span><text:span text:style-name="T19">o</text:span><text:span text:style-name="T16"> t</text:span><text:span text:style-name="T17">enh</text:span><text:span text:style-name="T19">a</text:span><text:span text:style-name="T186"> </text:span><text:span text:style-name="T19">r</text:span><text:span text:style-name="T17">ea</text:span><text:span text:style-name="T18">li</text:span><text:span text:style-name="T17">z</text:span><text:span text:style-name="T19">a</text:span><text:span text:style-name="T20">d</text:span><text:span text:style-name="T19">o</text:span><text:span text:style-name="T186"> </text:span><text:span text:style-name="T17">operaçã</text:span><text:span text:style-name="T19">o</text:span><text:span text:style-name="T186"> </text:span><text:span text:style-name="T17">por</text:span><text:span text:style-name="T18">t</text:span><text:span text:style-name="T19">uá</text:span><text:span text:style-name="T17">r</text:span><text:span text:style-name="T18">i</text:span><text:span text:style-name="T19">a</text:span><text:span text:style-name="T186"> </text:span><text:span text:style-name="T17">po</text:span><text:span text:style-name="T19">r</text:span><text:span text:style-name="T208"> </text:span><text:span text:style-name="T20">m</text:span><text:span text:style-name="T17">a</text:span><text:span text:style-name="T16">i</text:span><text:span text:style-name="T19">s</text:span><text:span text:style-name="T186"> </text:span><text:span text:style-name="T17">d</text:span><text:span text:style-name="T19">e</text:span><text:span text:style-name="T186"> </text:span><text:span text:style-name="T17">12</text:span><text:span text:style-name="T186"> </text:span><text:span text:style-name="T17">(doz</text:span><text:span text:style-name="T19">e)</text:span><text:span text:style-name="T186"> </text:span><text:span text:style-name="T17">mese</text:span><text:span text:style-name="T19">s</text:span><text:span text:style-name="T186"> </text:span><text:span text:style-name="T17">consecu</text:span><text:span text:style-name="T16">ti</text:span><text:span text:style-name="T17">vos</text:span><text:span text:style-name="T19">,</text:span><text:span text:style-name="T208"> </text:span><text:span text:style-name="T17">cu</text:span><text:span text:style-name="T16">j</text:span><text:span text:style-name="T19">a</text:span><text:span text:style-name="T186"> </text:span><text:span text:style-name="T17">ve</text:span><text:span text:style-name="T19">r</text:span><text:span text:style-name="T18">i</text:span><text:span text:style-name="T17">f</text:span><text:span text:style-name="T18">i</text:span><text:span text:style-name="T19">c</text:span><text:span text:style-name="T17">ação</text:span><text:span text:style-name="T186"> </text:span><text:span text:style-name="T17">ser</text:span><text:span text:style-name="T19">á</text:span><text:span text:style-name="T16"> </text:span><text:span text:style-name="T19">r</text:span><text:span text:style-name="T17">ea</text:span><text:span text:style-name="T16">li</text:span><text:span text:style-name="T17">zada</text:span><text:span text:style-name="T18"> </text:span><text:span text:style-name="T17">pe</text:span><text:span text:style-name="T16">l</text:span><text:span text:style-name="T19">a</text:span><text:span text:style-name="T18"> </text:span><text:span text:style-name="T17">aná</text:span><text:span text:style-name="T16">li</text:span><text:span text:style-name="T17">s</text:span><text:span text:style-name="T19">e</text:span><text:span text:style-name="T18"> </text:span><text:span text:style-name="T17">de</text:span><text:span text:style-name="T18"> </text:span><text:span text:style-name="T19">re</text:span><text:span text:style-name="T17">g</text:span><text:span text:style-name="T16">i</text:span><text:span text:style-name="T17">s</text:span><text:span text:style-name="T18">t</text:span><text:span text:style-name="T17">r</text:span><text:span text:style-name="T19">o</text:span><text:span text:style-name="T18"> </text:span><text:span text:style-name="T17">de</text:span><text:span text:style-name="T18"> </text:span><text:span text:style-name="T17">progra</text:span><text:span text:style-name="T20">m</text:span><text:span text:style-name="T17">a</text:span><text:span text:style-name="T19">ç</text:span><text:span text:style-name="T17">ão</text:span><text:span text:style-name="T18"> </text:span><text:span text:style-name="T17">de</text:span><text:span text:style-name="T18"> </text:span><text:span text:style-name="T17">ope</text:span><text:span text:style-name="T19">r</text:span><text:span text:style-name="T17">ações.</text:span></text:p>
      <text:p text:style-name="P36" loext:marker-style-name="T79"/>
      <text:p text:style-name="P35" loext:marker-style-name="T16"><text:span text:style-name="T51">5.</text:span><text:span text:style-name="T47">7</text:span><text:span text:style-name="T51">.</text:span><text:span text:style-name="T47">5</text:span><text:span text:style-name="T51">.</text:span><text:span text:style-name="T209"> </text:span><text:span text:style-name="T17">O</text:span><text:span text:style-name="T210"> </text:span><text:span text:style-name="T20">O</text:span><text:span text:style-name="T17">pe</text:span><text:span text:style-name="T19">r</text:span><text:span text:style-name="T17">ador</text:span><text:span text:style-name="T210"> </text:span><text:span text:style-name="T17">Po</text:span><text:span text:style-name="T19">r</text:span><text:span text:style-name="T18">t</text:span><text:span text:style-name="T19">u</text:span><text:span text:style-name="T20">ár</text:span><text:span text:style-name="T16">i</text:span><text:span text:style-name="T19">o</text:span><text:span text:style-name="T210"> </text:span><text:span text:style-name="T17">qu</text:span><text:span text:style-name="T19">e</text:span><text:span text:style-name="T210"> </text:span><text:span text:style-name="T18">t</text:span><text:span text:style-name="T16">i</text:span><text:span text:style-name="T19">v</text:span><text:span text:style-name="T17">er</text:span><text:span text:style-name="T210"> </text:span><text:span text:style-name="T17">su</text:span><text:span text:style-name="T19">a</text:span><text:span text:style-name="T211"> </text:span><text:span text:style-name="T17">qua</text:span><text:span text:style-name="T16">li</text:span><text:span text:style-name="T19">f</text:span><text:span text:style-name="T18">i</text:span><text:span text:style-name="T17">caçã</text:span><text:span text:style-name="T19">o</text:span><text:span text:style-name="T210"> </text:span><text:span text:style-name="T17">cance</text:span><text:span text:style-name="T16">l</text:span><text:span text:style-name="T20">ad</text:span><text:span text:style-name="T19">a</text:span><text:span text:style-name="T210"> </text:span><text:span text:style-name="T17">em</text:span><text:span text:style-name="T211"> </text:span><text:span text:style-name="T17">deco</text:span><text:span text:style-name="T19">r</text:span><text:span text:style-name="T17">rênc</text:span><text:span text:style-name="T16">i</text:span><text:span text:style-name="T19">a</text:span><text:span text:style-name="T211"> </text:span><text:span text:style-name="T17">d</text:span><text:span text:style-name="T19">e</text:span><text:span text:style-name="T16"> i</text:span><text:span text:style-name="T17">nf</text:span><text:span text:style-name="T19">r</text:span><text:span text:style-name="T18">i</text:span><text:span text:style-name="T19">n</text:span><text:span text:style-name="T17">gênc</text:span><text:span text:style-name="T18">i</text:span><text:span text:style-name="T17">a</text:span><text:span text:style-name="T19">s</text:span><text:span text:style-name="T75"> </text:span><text:span text:style-name="T17">cap</text:span><text:span text:style-name="T16">it</text:span><text:span text:style-name="T17">u</text:span><text:span text:style-name="T53">l</text:span><text:span text:style-name="T19">a</text:span><text:span text:style-name="T17">da</text:span><text:span text:style-name="T19">s</text:span><text:span text:style-name="T76"> </text:span><text:span text:style-name="T17">na</text:span><text:span text:style-name="T75"> </text:span><text:span text:style-name="T16">l</text:span><text:span text:style-name="T17">eg</text:span><text:span text:style-name="T16">i</text:span><text:span text:style-name="T17">s</text:span><text:span text:style-name="T16">l</text:span><text:span text:style-name="T17">ação</text:span><text:span text:style-name="T75"> </text:span><text:span text:style-name="T17">v</text:span><text:span text:style-name="T16">i</text:span><text:span text:style-name="T17">gen</text:span><text:span text:style-name="T16">t</text:span><text:span text:style-name="T19">e</text:span><text:span text:style-name="T52"> </text:span><text:span text:style-name="T19">so</text:span><text:span text:style-name="T17">men</text:span><text:span text:style-name="T53">t</text:span><text:span text:style-name="T19">e</text:span><text:span text:style-name="T75"> </text:span><text:span text:style-name="T17">poder</text:span><text:span text:style-name="T19">á</text:span><text:span text:style-name="T75"> </text:span><text:span text:style-name="T17">so</text:span><text:span text:style-name="T18">l</text:span><text:span text:style-name="T16">i</text:span><text:span text:style-name="T17">c</text:span><text:span text:style-name="T16">it</text:span><text:span text:style-name="T17">a</text:span><text:span text:style-name="T19">r</text:span><text:span text:style-name="T75"> </text:span><text:span text:style-name="T17">nova</text:span><text:span text:style-name="T75"> </text:span><text:span text:style-name="T17">pré-qua</text:span><text:span text:style-name="T18">l</text:span><text:span text:style-name="T16">i</text:span><text:span text:style-name="T19">f</text:span><text:span text:style-name="T18">i</text:span><text:span text:style-name="T19">c</text:span><text:span text:style-name="T17">açã</text:span><text:span text:style-name="T19">o</text:span><text:span text:style-name="T75"> </text:span><text:span text:style-name="T17">depo</text:span><text:span text:style-name="T16">i</text:span><text:span text:style-name="T19">s</text:span><text:span text:style-name="T75"> </text:span><text:span text:style-name="T17">de</text:span><text:span text:style-name="T16"> </text:span><text:span text:style-name="T19">r</text:span><text:span text:style-name="T17">egu</text:span><text:span text:style-name="T16">l</text:span><text:span text:style-name="T20">ar</text:span><text:span text:style-name="T16">i</text:span><text:span text:style-name="T17">z</text:span><text:span text:style-name="T19">a</text:span><text:span text:style-name="T20">d</text:span><text:span text:style-name="T19">a</text:span><text:span text:style-name="T77"> </text:span><text:span text:style-name="T19">a</text:span><text:span text:style-name="T77"> </text:span><text:span text:style-name="T19">s</text:span><text:span text:style-name="T16">it</text:span><text:span text:style-name="T17">uaçã</text:span><text:span text:style-name="T19">o</text:span><text:span text:style-name="T77"> </text:span><text:span text:style-name="T17">qu</text:span><text:span text:style-name="T19">e</text:span><text:span text:style-name="T78"> </text:span><text:span text:style-name="T17">de</text:span><text:span text:style-name="T19">u</text:span><text:span text:style-name="T78"> </text:span><text:span text:style-name="T17">caus</text:span><text:span text:style-name="T19">a</text:span><text:span text:style-name="T78"> </text:span><text:span text:style-name="T17">ao</text:span><text:span text:style-name="T78"> </text:span><text:span text:style-name="T17">cance</text:span><text:span text:style-name="T18">l</text:span><text:span text:style-name="T19">a</text:span><text:span text:style-name="T20">men</text:span><text:span text:style-name="T18">t</text:span><text:span text:style-name="T19">o</text:span><text:span text:style-name="T78"> </text:span><text:span text:style-name="T17">e</text:span><text:span text:style-name="T78"> </text:span><text:span text:style-name="T17">d</text:span><text:span text:style-name="T19">e</text:span><text:span text:style-name="T17">po</text:span><text:span text:style-name="T53">i</text:span><text:span text:style-name="T19">s</text:span><text:span text:style-name="T78"> </text:span><text:span text:style-name="T17">de</text:span><text:span text:style-name="T78"> </text:span><text:span text:style-name="T17">decorr</text:span><text:span text:style-name="T16">i</text:span><text:span text:style-name="T17">d</text:span><text:span text:style-name="T19">o</text:span><text:span text:style-name="T78"> </text:span><text:span text:style-name="T17">o</text:span><text:span text:style-name="T78"> </text:span><text:span text:style-name="T17">prazo</text:span><text:span text:style-name="T77"> </text:span><text:span text:style-name="T17">d</text:span><text:span text:style-name="T19">e</text:span><text:span text:style-name="T77"> </text:span><text:span text:style-name="T19">6</text:span><text:span text:style-name="T77"> </text:span><text:span text:style-name="T17">(se</text:span><text:span text:style-name="T16">i</text:span><text:span text:style-name="T17">s</text:span><text:span text:style-name="T19">)</text:span><text:span text:style-name="T77"> </text:span><text:span text:style-name="T17">mese</text:span><text:span text:style-name="T19">s</text:span><text:span text:style-name="T78"> </text:span><text:span text:style-name="T17">do</text:span><text:span text:style-name="T16"> </text:span><text:span text:style-name="T19">c</text:span><text:span text:style-name="T17">ance</text:span><text:span text:style-name="T16">l</text:span><text:span text:style-name="T17">amen</text:span><text:span text:style-name="T18">t</text:span><text:span text:style-name="T17">o.</text:span></text:p>
      <text:p text:style-name="P6" loext:marker-style-name="T9"/>
      <text:p text:style-name="P31" loext:marker-style-name="T9"/>
      <text:p text:style-name="P30" loext:marker-style-name="T45"><draw:custom-shape text:anchor-type="char" draw:z-index="4" draw:name="Shape8" draw:style-name="gr5" draw:text-style-name="P28" svg:width="7.1358in" svg:height="0.1921in" svg:x="0.5626in" svg:y="0.0055in"><text:p/><draw:enhanced-geometry svg:viewBox="0 0 6524539 175311" draw:type="0" draw:enhanced-path="M 0 0 L 0 175311 L 6524539 175311 L 6524539 0 L 0 0 N"/></draw:custom-shape><text:span text:style-name="T51">6.</text:span><text:span text:style-name="T45"> </text:span><text:span text:style-name="T46">PAPÉIS</text:span><text:span text:style-name="T48"> </text:span><text:span text:style-name="T46">E</text:span><text:span text:style-name="T48"> </text:span><text:span text:style-name="T46">RESPO</text:span><text:span text:style-name="T47">NSAB</text:span><text:span text:style-name="T51">I</text:span><text:span text:style-name="T46">LI</text:span><text:span text:style-name="T50">DA</text:span><text:span text:style-name="T46">DES</text:span></text:p>
      <text:p text:style-name="P6" loext:marker-style-name="T9"/>
      <text:p text:style-name="P31" loext:marker-style-name="T9"/>
      <text:p text:style-name="P46" loext:marker-style-name="T45"><text:span text:style-name="T51">6.</text:span><text:span text:style-name="T47">1</text:span><text:span text:style-name="T51">.</text:span><text:span text:style-name="T45"> </text:span><text:span text:style-name="T146">Incu</text:span><text:span text:style-name="T142">m</text:span><text:span text:style-name="T146">be</text:span><text:span text:style-name="T147"> </text:span><text:span text:style-name="T146">à</text:span><text:span text:style-name="T148"> </text:span><text:span text:style-name="T146">Superv</text:span><text:span text:style-name="T148">i</text:span><text:span text:style-name="T145">s</text:span><text:span text:style-name="T146">ão</text:span><text:span text:style-name="T148"> </text:span><text:span text:style-name="T146">d</text:span><text:span text:style-name="T145">e</text:span><text:span text:style-name="T148"> </text:span><text:span text:style-name="T142">Ge</text:span><text:span text:style-name="T145">st</text:span><text:span text:style-name="T142">ã</text:span><text:span text:style-name="T145">o</text:span><text:span text:style-name="T148"> </text:span><text:span text:style-name="T146">Comerc</text:span><text:span text:style-name="T147">i</text:span><text:span text:style-name="T142">a</text:span><text:span text:style-name="T147">l </text:span><text:span text:style-name="T146">da</text:span><text:span text:style-name="T148"> </text:span><text:span text:style-name="T146">O</text:span><text:span text:style-name="T145">p</text:span><text:span text:style-name="T142">eraçã</text:span><text:span text:style-name="T145">o</text:span><text:span text:style-name="T148"> </text:span><text:span text:style-name="T146">Portuár</text:span><text:span text:style-name="T147">i</text:span><text:span text:style-name="T145">a</text:span><text:span text:style-name="T148"> </text:span><text:span text:style-name="T145">-</text:span><text:span text:style-name="T148"> </text:span><text:span text:style-name="T146">S</text:span><text:span text:style-name="T142">U</text:span><text:span text:style-name="T146">G</text:span><text:span text:style-name="T164">C</text:span><text:span text:style-name="T146">O</text:span><text:span text:style-name="T145">P</text:span></text:p>
      <text:p text:style-name="P36" loext:marker-style-name="T79"/>
      <text:p text:style-name="P57" loext:marker-style-name="T16"><text:span text:style-name="T51">6.</text:span><text:span text:style-name="T46">1.1</text:span><text:span text:style-name="T200"> </text:span><text:span text:style-name="T17">Recebe</text:span><text:span text:style-name="T128">r</text:span><text:span text:style-name="T19">,</text:span><text:span text:style-name="T53"> </text:span><text:span text:style-name="T17">v</text:span><text:span text:style-name="T16">i</text:span><text:span text:style-name="T19">a</text:span><text:span text:style-name="T62"> </text:span><text:span text:style-name="T17">SEI,</text:span><text:span text:style-name="T53"> </text:span><text:span text:style-name="T17">o</text:span><text:span text:style-name="T62"> </text:span><text:span text:style-name="T17">requer</text:span><text:span text:style-name="T16">i</text:span><text:span text:style-name="T17">men</text:span><text:span text:style-name="T16">t</text:span><text:span text:style-name="T17">o</text:span><text:span text:style-name="T179"> </text:span><text:span text:style-name="T19">de</text:span><text:span text:style-name="T179"> </text:span><text:span text:style-name="T17">cer</text:span><text:span text:style-name="T16">ti</text:span><text:span text:style-name="T17">f</text:span><text:span text:style-name="T16">i</text:span><text:span text:style-name="T17">caçã</text:span><text:span text:style-name="T19">o</text:span><text:span text:style-name="T179"> </text:span><text:span text:style-name="T17">de</text:span><text:span text:style-name="T62"> </text:span><text:span text:style-name="T17">operado</text:span><text:span text:style-name="T19">r</text:span><text:span text:style-name="T62"> </text:span><text:span text:style-name="T17">por</text:span><text:span text:style-name="T16">t</text:span><text:span text:style-name="T17">uá</text:span><text:span text:style-name="T19">r</text:span><text:span text:style-name="T18">i</text:span><text:span text:style-name="T19">o</text:span><text:span text:style-name="T62"> </text:span><text:span text:style-name="T17">ou</text:span><text:span text:style-name="T179"> </text:span><text:span text:style-name="T19">o</text:span><text:span text:style-name="T62"> </text:span><text:span text:style-name="T17">ped</text:span><text:span text:style-name="T18">i</text:span><text:span text:style-name="T19">do</text:span><text:span text:style-name="T62"> </text:span><text:span text:style-name="T17">de</text:span><text:span text:style-name="T16"> </text:span><text:span text:style-name="T19">r</text:span><text:span text:style-name="T17">enovaçã</text:span><text:span text:style-name="T19">o</text:span><text:span text:style-name="T18"> </text:span><text:span text:style-name="T17">do</text:span><text:span text:style-name="T18"> </text:span><text:span text:style-name="T17">cer</text:span><text:span text:style-name="T16">t</text:span><text:span text:style-name="T18">i</text:span><text:span text:style-name="T19">f</text:span><text:span text:style-name="T16">i</text:span><text:span text:style-name="T17">cado</text:span><text:span text:style-name="T16">;</text:span></text:p>
      <text:p text:style-name="P36" loext:marker-style-name="T79"/>
      <text:p text:style-name="P59" loext:marker-style-name="T16"><text:span text:style-name="T51">6.</text:span><text:span text:style-name="T46">1.2</text:span><text:span text:style-name="T212"> </text:span><text:span text:style-name="T20">A</text:span><text:span text:style-name="T17">na</text:span><text:span text:style-name="T18">l</text:span><text:span text:style-name="T16">i</text:span><text:span text:style-name="T17">sar</text:span><text:span text:style-name="T140"> </text:span><text:span text:style-name="T17">os</text:span><text:span text:style-name="T140"> </text:span><text:span text:style-name="T17">docu</text:span><text:span text:style-name="T20">m</text:span><text:span text:style-name="T17">en</text:span><text:span text:style-name="T16">t</text:span><text:span text:style-name="T17">os</text:span><text:span text:style-name="T72"> </text:span><text:span text:style-name="T17">apresen</text:span><text:span text:style-name="T16">t</text:span><text:span text:style-name="T17">ado</text:span><text:span text:style-name="T19">s</text:span><text:span text:style-name="T140"> </text:span><text:span text:style-name="T17">pe</text:span><text:span text:style-name="T16">l</text:span><text:span text:style-name="T19">a</text:span><text:span text:style-name="T72"> </text:span><text:span text:style-name="T17">pessoa</text:span><text:span text:style-name="T72"> </text:span><text:span text:style-name="T16">j</text:span><text:span text:style-name="T17">ur</text:span><text:span text:style-name="T18">í</text:span><text:span text:style-name="T19">d</text:span><text:span text:style-name="T16">i</text:span><text:span text:style-name="T17">c</text:span><text:span text:style-name="T19">a</text:span><text:span text:style-name="T72"> </text:span><text:span text:style-name="T17">requeren</text:span><text:span text:style-name="T18">t</text:span><text:span text:style-name="T19">e</text:span><text:span text:style-name="T140"> </text:span><text:span text:style-name="T17">da</text:span><text:span text:style-name="T72"> </text:span><text:span text:style-name="T17">Cer</text:span><text:span text:style-name="T16">ti</text:span><text:span text:style-name="T17">f</text:span><text:span text:style-name="T16">i</text:span><text:span text:style-name="T20">caç</text:span><text:span text:style-name="T19">ão</text:span><text:span text:style-name="T16"> </text:span><text:span text:style-name="T19">de</text:span><text:span text:style-name="T18"> </text:span><text:span text:style-name="T17">Operado</text:span><text:span text:style-name="T19">r</text:span><text:span text:style-name="T18"> </text:span><text:span text:style-name="T19">P</text:span><text:span text:style-name="T17">or</text:span><text:span text:style-name="T16">t</text:span><text:span text:style-name="T17">uár</text:span><text:span text:style-name="T53">i</text:span><text:span text:style-name="T19">o,</text:span><text:span text:style-name="T16"> </text:span><text:span text:style-name="T17">no</text:span><text:span text:style-name="T19">s</text:span><text:span text:style-name="T18"> </text:span><text:span text:style-name="T17">prazo</text:span><text:span text:style-name="T19">s</text:span><text:span text:style-name="T16"> </text:span><text:span text:style-name="T17">p</text:span><text:span text:style-name="T19">r</text:span><text:span text:style-name="T20">ev</text:span><text:span text:style-name="T16">i</text:span><text:span text:style-name="T17">s</text:span><text:span text:style-name="T18">t</text:span><text:span text:style-name="T17">o</text:span><text:span text:style-name="T19">s</text:span><text:span text:style-name="T16"> </text:span><text:span text:style-name="T17">no</text:span><text:span text:style-name="T18"> </text:span><text:span text:style-name="T17">ar</text:span><text:span text:style-name="T16">ti</text:span><text:span text:style-name="T17">g</text:span><text:span text:style-name="T19">o</text:span><text:span text:style-name="T18"> </text:span><text:span text:style-name="T17">11</text:span><text:span text:style-name="T19">,</text:span><text:span text:style-name="T18"> </text:span><text:span text:style-name="T17">d</text:span><text:span text:style-name="T19">a</text:span><text:span text:style-name="T18"> </text:span><text:span text:style-name="T17">Po</text:span><text:span text:style-name="T19">r</text:span><text:span text:style-name="T53">t</text:span><text:span text:style-name="T19">ar</text:span><text:span text:style-name="T16">i</text:span><text:span text:style-name="T17">a</text:span><text:span text:style-name="T18"> </text:span><text:span text:style-name="T17">SE</text:span><text:span text:style-name="T19">P</text:span><text:span text:style-name="T18"> </text:span><text:span text:style-name="T17">nº</text:span><text:span text:style-name="T16"> </text:span><text:span text:style-name="T17">11</text:span><text:span text:style-name="T19">1</text:span><text:span text:style-name="T18"> </text:span><text:span text:style-name="T17">d</text:span><text:span text:style-name="T19">e</text:span><text:span text:style-name="T18"> </text:span><text:span text:style-name="T17">07</text:span><text:span text:style-name="T18"> </text:span><text:span text:style-name="T17">d</text:span><text:span text:style-name="T19">e</text:span><text:span text:style-name="T18"> </text:span><text:span text:style-name="T17">agos</text:span><text:span text:style-name="T16">t</text:span><text:span text:style-name="T19">o</text:span><text:span text:style-name="T18"> </text:span><text:span text:style-name="T17">de</text:span><text:span text:style-name="T18"> </text:span><text:span text:style-name="T17">2013</text:span><text:span text:style-name="T16">;</text:span></text:p>
      <text:p text:style-name="P36" loext:marker-style-name="T79"/>
      <text:p text:style-name="P66" loext:marker-style-name="T16"><text:span text:style-name="T51">6.</text:span><text:span text:style-name="T46">1.3</text:span><text:span text:style-name="T187"> </text:span><text:span text:style-name="T17">Preenche</text:span><text:span text:style-name="T19">r</text:span><text:span text:style-name="T213"> </text:span><text:span text:style-name="T17">L</text:span><text:span text:style-name="T16">i</text:span><text:span text:style-name="T17">s</text:span><text:span text:style-name="T16">t</text:span><text:span text:style-name="T17">a</text:span><text:span text:style-name="T205"> </text:span><text:span text:style-name="T19">de</text:span><text:span text:style-name="T205"> </text:span><text:span text:style-name="T17">Checage</text:span><text:span text:style-name="T19">m</text:span><text:span text:style-name="T205"> </text:span><text:span text:style-name="T19">d</text:span><text:span text:style-name="T17">o</text:span><text:span text:style-name="T19">s</text:span><text:span text:style-name="T205"> </text:span><text:span text:style-name="T19">d</text:span><text:span text:style-name="T20">ocum</text:span><text:span text:style-name="T19">e</text:span><text:span text:style-name="T20">n</text:span><text:span text:style-name="T16">t</text:span><text:span text:style-name="T20">o</text:span><text:span text:style-name="T19">s</text:span><text:span text:style-name="T213"> </text:span><text:span text:style-name="T17">de</text:span><text:span text:style-name="T213"> </text:span><text:span text:style-name="T17">ap</text:span><text:span text:style-name="T19">r</text:span><text:span text:style-name="T20">e</text:span><text:span text:style-name="T19">se</text:span><text:span text:style-name="T20">n</text:span><text:span text:style-name="T16">t</text:span><text:span text:style-name="T17">ação</text:span><text:span text:style-name="T205"> </text:span><text:span text:style-name="T17">obr</text:span><text:span text:style-name="T18">i</text:span><text:span text:style-name="T19">ga</text:span><text:span text:style-name="T16">t</text:span><text:span text:style-name="T17">ór</text:span><text:span text:style-name="T18">i</text:span><text:span text:style-name="T19">a</text:span><text:span text:style-name="T205"> </text:span><text:span text:style-name="T17">prev</text:span><text:span text:style-name="T16">i</text:span><text:span text:style-name="T19">s</text:span><text:span text:style-name="T16">t</text:span><text:span text:style-name="T20">o</text:span><text:span text:style-name="T19">s</text:span><text:span text:style-name="T16"> </text:span><text:span text:style-name="T19">na</text:span><text:span text:style-name="T18"> </text:span><text:span text:style-name="T17">Po</text:span><text:span text:style-name="T19">r</text:span><text:span text:style-name="T18">t</text:span><text:span text:style-name="T19">ar</text:span><text:span text:style-name="T53">i</text:span><text:span text:style-name="T19">a</text:span><text:span text:style-name="T18"> </text:span><text:span text:style-name="T17">SE</text:span><text:span text:style-name="T19">P</text:span><text:span text:style-name="T18"> </text:span><text:span text:style-name="T17">n</text:span><text:span text:style-name="T19">º</text:span><text:span text:style-name="T18"> </text:span><text:span text:style-name="T17">11</text:span><text:span text:style-name="T19">1</text:span><text:span text:style-name="T18"> </text:span><text:span text:style-name="T17">de</text:span><text:span text:style-name="T18"> </text:span><text:span text:style-name="T17">0</text:span><text:span text:style-name="T19">7</text:span><text:span text:style-name="T18"> </text:span><text:span text:style-name="T17">de</text:span><text:span text:style-name="T18"> </text:span><text:span text:style-name="T17">ago</text:span><text:span text:style-name="T19">s</text:span><text:span text:style-name="T16">t</text:span><text:span text:style-name="T17">o</text:span><text:span text:style-name="T18"> </text:span><text:span text:style-name="T17">de</text:span><text:span text:style-name="T18"> </text:span><text:span text:style-name="T17">2013</text:span><text:span text:style-name="T16">;</text:span></text:p>
      <text:p text:style-name="P36" loext:marker-style-name="T79"/>
      <text:p text:style-name="P67" loext:marker-style-name="T16"><text:span text:style-name="T97">6.</text:span><text:span text:style-name="T214">1.</text:span><text:span text:style-name="T51">4</text:span><text:span text:style-name="T48"> </text:span><text:span text:style-name="T202">V</text:span><text:span text:style-name="T19">er</text:span><text:span text:style-name="T18">i</text:span><text:span text:style-name="T17">f</text:span><text:span text:style-name="T16">i</text:span><text:span text:style-name="T17">c</text:span><text:span text:style-name="T19">ar</text:span><text:span text:style-name="T91"> </text:span><text:span text:style-name="T16">j</text:span><text:span text:style-name="T17">un</text:span><text:span text:style-name="T16">t</text:span><text:span text:style-name="T19">o</text:span><text:span text:style-name="T91"> </text:span><text:span text:style-name="T19">à</text:span><text:span text:style-name="T91"> </text:span><text:span text:style-name="T17">Sup</text:span><text:span text:style-name="T19">er</text:span><text:span text:style-name="T18">i</text:span><text:span text:style-name="T17">n</text:span><text:span text:style-name="T16">t</text:span><text:span text:style-name="T20">en</text:span><text:span text:style-name="T19">d</text:span><text:span text:style-name="T20">ênc</text:span><text:span text:style-name="T16">i</text:span><text:span text:style-name="T19">a</text:span><text:span text:style-name="T91"> </text:span><text:span text:style-name="T17">F</text:span><text:span text:style-name="T18">i</text:span><text:span text:style-name="T17">nance</text:span><text:span text:style-name="T18">i</text:span><text:span text:style-name="T19">ra</text:span><text:span text:style-name="T91"> </text:span><text:span text:style-name="T19">o</text:span><text:span text:style-name="T91"> </text:span><text:span text:style-name="T17">pa</text:span><text:span text:style-name="T19">g</text:span><text:span text:style-name="T20">amen</text:span><text:span text:style-name="T16">t</text:span><text:span text:style-name="T17">o</text:span><text:span text:style-name="T91"> </text:span><text:span text:style-name="T17">d</text:span><text:span text:style-name="T19">o</text:span><text:span text:style-name="T91"> </text:span><text:span text:style-name="T17">va</text:span><text:span text:style-name="T16">l</text:span><text:span text:style-name="T17">o</text:span><text:span text:style-name="T19">r</text:span><text:span text:style-name="T91"> </text:span><text:span text:style-name="T17">referen</text:span><text:span text:style-name="T18">t</text:span><text:span text:style-name="T19">e</text:span><text:span text:style-name="T91"> </text:span><text:span text:style-name="T17">a</text:span><text:span text:style-name="T19">o</text:span><text:span text:style-name="T16"> </text:span><text:span text:style-name="T19">f</text:span><text:span text:style-name="T17">ornec</text:span><text:span text:style-name="T16">i</text:span><text:span text:style-name="T20">men</text:span><text:span text:style-name="T16">t</text:span><text:span text:style-name="T17">o</text:span><text:span text:style-name="T18"> </text:span><text:span text:style-name="T17">do</text:span><text:span text:style-name="T18"> </text:span><text:span text:style-name="T17">Ce</text:span><text:span text:style-name="T19">r</text:span><text:span text:style-name="T18">t</text:span><text:span text:style-name="T16">i</text:span><text:span text:style-name="T19">f</text:span><text:span text:style-name="T53">i</text:span><text:span text:style-name="T19">c</text:span><text:span text:style-name="T17">ad</text:span><text:span text:style-name="T19">o</text:span><text:span text:style-name="T18"> </text:span><text:span text:style-name="T17">de</text:span><text:span text:style-name="T18"> </text:span><text:span text:style-name="T17">Operado</text:span><text:span text:style-name="T19">r</text:span><text:span text:style-name="T16"> </text:span><text:span text:style-name="T17">Por</text:span><text:span text:style-name="T16">t</text:span><text:span text:style-name="T17">uár</text:span><text:span text:style-name="T16">i</text:span><text:span text:style-name="T17">o</text:span><text:span text:style-name="T16"> </text:span><text:span text:style-name="T17">ou</text:span><text:span text:style-name="T18"> </text:span><text:span text:style-name="T17">su</text:span><text:span text:style-name="T19">a</text:span><text:span text:style-name="T16"> </text:span><text:span text:style-name="T17">re</text:span><text:span text:style-name="T19">n</text:span><text:span text:style-name="T17">ovação</text:span><text:span text:style-name="T18">;</text:span></text:p>
      <text:p text:style-name="P36" loext:marker-style-name="T79"/>
      <text:p text:style-name="P60" loext:marker-style-name="T16"><text:span text:style-name="T51">6.</text:span><text:span text:style-name="T46">1.5</text:span><text:span text:style-name="T215"> </text:span><text:span text:style-name="T17">E</text:span><text:span text:style-name="T20">m</text:span><text:span text:style-name="T18">i</text:span><text:span text:style-name="T16">ti</text:span><text:span text:style-name="T19">r</text:span><text:span text:style-name="T77"> </text:span><text:span text:style-name="T17">man</text:span><text:span text:style-name="T16">i</text:span><text:span text:style-name="T17">fes</text:span><text:span text:style-name="T16">t</text:span><text:span text:style-name="T17">ação</text:span><text:span text:style-name="T77"> </text:span><text:span text:style-name="T17">conc</text:span><text:span text:style-name="T18">l</text:span><text:span text:style-name="T19">us</text:span><text:span text:style-name="T18">i</text:span><text:span text:style-name="T17">v</text:span><text:span text:style-name="T19">a</text:span><text:span text:style-name="T113"> </text:span><text:span text:style-name="T17">ac</text:span><text:span text:style-name="T19">e</text:span><text:span text:style-name="T17">rca</text:span><text:span text:style-name="T113"> </text:span><text:span text:style-name="T17">d</text:span><text:span text:style-name="T19">a</text:span><text:span text:style-name="T113"> </text:span><text:span text:style-name="T17">po</text:span><text:span text:style-name="T19">ss</text:span><text:span text:style-name="T16">i</text:span><text:span text:style-name="T20">b</text:span><text:span text:style-name="T16">ili</text:span><text:span text:style-name="T17">dade</text:span><text:span text:style-name="T113"> </text:span><text:span text:style-name="T17">d</text:span><text:span text:style-name="T19">e</text:span><text:span text:style-name="T113"> </text:span><text:span text:style-name="T17">concessã</text:span><text:span text:style-name="T19">o</text:span><text:span text:style-name="T113"> </text:span><text:span text:style-name="T19">do</text:span><text:span text:style-name="T113"> </text:span><text:span text:style-name="T17">Ce</text:span><text:span text:style-name="T19">r</text:span><text:span text:style-name="T18">ti</text:span><text:span text:style-name="T19">f</text:span><text:span text:style-name="T18">i</text:span><text:span text:style-name="T19">c</text:span><text:span text:style-name="T20">ad</text:span><text:span text:style-name="T19">o</text:span><text:span text:style-name="T77"> </text:span><text:span text:style-name="T17">à</text:span><text:span text:style-name="T16"> </text:span><text:span text:style-name="T19">p</text:span><text:span text:style-name="T17">esso</text:span><text:span text:style-name="T19">a</text:span><text:span text:style-name="T16"> </text:span><text:span text:style-name="T18">j</text:span><text:span text:style-name="T17">u</text:span><text:span text:style-name="T19">r</text:span><text:span text:style-name="T16">í</text:span><text:span text:style-name="T20">d</text:span><text:span text:style-name="T16">i</text:span><text:span text:style-name="T17">c</text:span><text:span text:style-name="T19">a</text:span><text:span text:style-name="T18"> </text:span><text:span text:style-name="T19">r</text:span><text:span text:style-name="T17">equeren</text:span><text:span text:style-name="T16">t</text:span><text:span text:style-name="T17">e</text:span><text:span text:style-name="T16">;</text:span></text:p>
      <text:p text:style-name="P36" loext:marker-style-name="T79"/>
      <text:p text:style-name="P46" loext:marker-style-name="T16"><text:span text:style-name="T51">6.</text:span><text:span text:style-name="T47">1</text:span><text:span text:style-name="T51">.</text:span><text:span text:style-name="T47">6</text:span><text:span text:style-name="T19">.</text:span><text:span text:style-name="T16"> </text:span><text:span text:style-name="T17">Em</text:span><text:span text:style-name="T16">iti</text:span><text:span text:style-name="T19">r</text:span><text:span text:style-name="T18"> </text:span><text:span text:style-name="T19">o</text:span><text:span text:style-name="T18"> </text:span><text:span text:style-name="T17">Cer</text:span><text:span text:style-name="T16">ti</text:span><text:span text:style-name="T17">f</text:span><text:span text:style-name="T16">i</text:span><text:span text:style-name="T17">cado</text:span><text:span text:style-name="T19">,</text:span><text:span text:style-name="T16"> </text:span><text:span text:style-name="T17">qu</text:span><text:span text:style-name="T19">e</text:span><text:span text:style-name="T18"> </text:span><text:span text:style-name="T17">ser</text:span><text:span text:style-name="T19">á</text:span><text:span text:style-name="T18"> </text:span><text:span text:style-name="T19">su</text:span><text:span text:style-name="T17">bme</text:span><text:span text:style-name="T53">t</text:span><text:span text:style-name="T16">i</text:span><text:span text:style-name="T17">do</text:span><text:span text:style-name="T18"> </text:span><text:span text:style-name="T19">à</text:span><text:span text:style-name="T18"> </text:span><text:span text:style-name="T17">aprec</text:span><text:span text:style-name="T18">i</text:span><text:span text:style-name="T17">ação</text:span><text:span text:style-name="T18"> </text:span><text:span text:style-name="T17">da</text:span><text:span text:style-name="T18"> </text:span><text:span text:style-name="T17">D</text:span><text:span text:style-name="T16">i</text:span><text:span text:style-name="T19">r</text:span><text:span text:style-name="T17">e</text:span><text:span text:style-name="T18">t</text:span><text:span text:style-name="T17">or</text:span><text:span text:style-name="T16">i</text:span><text:span text:style-name="T19">a</text:span><text:span text:style-name="T18"> </text:span><text:span text:style-name="T17">Execu</text:span><text:span text:style-name="T16">ti</text:span><text:span text:style-name="T17">va</text:span><text:span text:style-name="T16">;</text:span></text:p>
      <text:p text:style-name="P36" loext:marker-style-name="T79"/>
      <text:p text:style-name="P32" loext:marker-style-name="T16"><text:span text:style-name="T51">6.</text:span><text:span text:style-name="T46">1.7</text:span><text:span text:style-name="T216"> </text:span><text:span text:style-name="T17">R</text:span><text:span text:style-name="T19">e</text:span><text:span text:style-name="T20">cebe</text:span><text:span text:style-name="T19">r</text:span><text:span text:style-name="T64"> </text:span><text:span text:style-name="T17">os</text:span><text:span text:style-name="T64"> </text:span><text:span text:style-name="T17">ped</text:span><text:span text:style-name="T16">i</text:span><text:span text:style-name="T17">dos</text:span><text:span text:style-name="T64"> </text:span><text:span text:style-name="T17">de</text:span><text:span text:style-name="T64"> </text:span><text:span text:style-name="T17">cance</text:span><text:span text:style-name="T18">l</text:span><text:span text:style-name="T19">a</text:span><text:span text:style-name="T20">men</text:span><text:span text:style-name="T18">t</text:span><text:span text:style-name="T19">o</text:span><text:span text:style-name="T64"> </text:span><text:span text:style-name="T17">de</text:span><text:span text:style-name="T64"> </text:span><text:span text:style-name="T17">Cer</text:span><text:span text:style-name="T16">ti</text:span><text:span text:style-name="T17">f</text:span><text:span text:style-name="T16">i</text:span><text:span text:style-name="T17">cado</text:span><text:span text:style-name="T73"> </text:span><text:span text:style-name="T17">pro</text:span><text:span text:style-name="T16">t</text:span><text:span text:style-name="T17">oco</text:span><text:span text:style-name="T16">li</text:span><text:span text:style-name="T17">zado</text:span><text:span text:style-name="T19">s</text:span><text:span text:style-name="T73"> </text:span><text:span text:style-name="T17">pe</text:span><text:span text:style-name="T16">l</text:span><text:span text:style-name="T19">o</text:span><text:span text:style-name="T73"> </text:span><text:span text:style-name="T17">ope</text:span><text:span text:style-name="T19">r</text:span><text:span text:style-name="T17">ado</text:span><text:span text:style-name="T19">r</text:span><text:span text:style-name="T73"> </text:span><text:span text:style-name="T17">o</text:span><text:span text:style-name="T19">u</text:span><text:span text:style-name="T16"> </text:span><text:span text:style-name="T19">p</text:span><text:span text:style-name="T17">o</text:span><text:span text:style-name="T19">r</text:span><text:span text:style-name="T103"> </text:span><text:span text:style-name="T16">t</text:span><text:span text:style-name="T17">erce</text:span><text:span text:style-name="T16">i</text:span><text:span text:style-name="T17">ro</text:span><text:span text:style-name="T19">s,</text:span><text:span text:style-name="T104"> </text:span><text:span text:style-name="T20">b</text:span><text:span text:style-name="T17">em</text:span><text:span text:style-name="T103"> </text:span><text:span text:style-name="T17">co</text:span><text:span text:style-name="T20">m</text:span><text:span text:style-name="T19">o</text:span><text:span text:style-name="T103"> </text:span><text:span text:style-name="T16">i</text:span><text:span text:style-name="T17">n</text:span><text:span text:style-name="T16">i</text:span><text:span text:style-name="T17">c</text:span><text:span text:style-name="T18">i</text:span><text:span text:style-name="T19">ar</text:span><text:span text:style-name="T103"> </text:span><text:span text:style-name="T19">o</text:span><text:span text:style-name="T103"> </text:span><text:span text:style-name="T17">pe</text:span><text:span text:style-name="T19">d</text:span><text:span text:style-name="T16">i</text:span><text:span text:style-name="T20">d</text:span><text:span text:style-name="T19">o</text:span><text:span text:style-name="T103"> </text:span><text:span text:style-name="T17">da</text:span><text:span text:style-name="T102"> </text:span><text:span text:style-name="T17">Au</text:span><text:span text:style-name="T16">t</text:span><text:span text:style-name="T17">or</text:span><text:span text:style-name="T16">i</text:span><text:span text:style-name="T20">dad</text:span><text:span text:style-name="T19">e</text:span><text:span text:style-name="T217"> </text:span><text:span text:style-name="T19">P</text:span><text:span text:style-name="T17">or</text:span><text:span text:style-name="T16">t</text:span><text:span text:style-name="T17">uár</text:span><text:span text:style-name="T18">i</text:span><text:span text:style-name="T19">a</text:span><text:span text:style-name="T103"> </text:span><text:span text:style-name="T17">d</text:span><text:span text:style-name="T19">e</text:span><text:span text:style-name="T217"> </text:span><text:span text:style-name="T19">c</text:span><text:span text:style-name="T17">ance</text:span><text:span text:style-name="T16">l</text:span><text:span text:style-name="T20">am</text:span><text:span text:style-name="T17">en</text:span><text:span text:style-name="T16">t</text:span><text:span text:style-name="T17">o</text:span><text:span text:style-name="T103"> </text:span><text:span text:style-name="T17">da</text:span><text:span text:style-name="T103"> </text:span><text:span text:style-name="T17">ce</text:span><text:span text:style-name="T19">r</text:span><text:span text:style-name="T16">ti</text:span><text:span text:style-name="T17">f</text:span><text:span text:style-name="T18">i</text:span><text:span text:style-name="T19">c</text:span><text:span text:style-name="T20">açã</text:span><text:span text:style-name="T19">o</text:span><text:span text:style-name="T103"> </text:span><text:span text:style-name="T17">do</text:span><text:span text:style-name="T16"> </text:span><text:span text:style-name="T19">o</text:span><text:span text:style-name="T17">perador</text:span><text:span text:style-name="T18"> </text:span><text:span text:style-name="T17">por</text:span><text:span text:style-name="T16">t</text:span><text:span text:style-name="T17">uár</text:span><text:span text:style-name="T16">i</text:span><text:span text:style-name="T17">o</text:span><text:span text:style-name="T16">;</text:span></text:p>
      <text:p text:style-name="P36" loext:marker-style-name="T79"/>
      <text:p text:style-name="P68" loext:marker-style-name="T16"><text:span text:style-name="T51">6.</text:span><text:span text:style-name="T46">1.8</text:span><text:span text:style-name="T218"> </text:span><text:span text:style-name="T17">Reme</text:span><text:span text:style-name="T18">t</text:span><text:span text:style-name="T17">er</text:span><text:span text:style-name="T78"> </text:span><text:span text:style-name="T17">o</text:span><text:span text:style-name="T19">s</text:span><text:span text:style-name="T78"> </text:span><text:span text:style-name="T17">a</text:span><text:span text:style-name="T19">u</text:span><text:span text:style-name="T18">t</text:span><text:span text:style-name="T17">os</text:span><text:span text:style-name="T78"> </text:span><text:span text:style-name="T17">à</text:span><text:span text:style-name="T175"> </text:span><text:span text:style-name="T17">AN</text:span><text:span text:style-name="T63">T</text:span><text:span text:style-name="T19">AQ</text:span><text:span text:style-name="T77"> </text:span><text:span text:style-name="T17">na</text:span><text:span text:style-name="T19">s</text:span><text:span text:style-name="T78"> </text:span><text:span text:style-name="T17">h</text:span><text:span text:style-name="T16">i</text:span><text:span text:style-name="T20">p</text:span><text:span text:style-name="T19">ó</text:span><text:span text:style-name="T16">t</text:span><text:span text:style-name="T20">ese</text:span><text:span text:style-name="T19">s</text:span><text:span text:style-name="T78"> </text:span><text:span text:style-name="T17">em</text:span><text:span text:style-name="T78"> </text:span><text:span text:style-name="T17">qu</text:span><text:span text:style-name="T19">e</text:span><text:span text:style-name="T77"> </text:span><text:span text:style-name="T19">o</text:span><text:span text:style-name="T78"> </text:span><text:span text:style-name="T17">ped</text:span><text:span text:style-name="T16">i</text:span><text:span text:style-name="T17">do</text:span><text:span text:style-name="T78"> </text:span><text:span text:style-name="T17">d</text:span><text:span text:style-name="T19">e</text:span><text:span text:style-name="T77"> </text:span><text:span text:style-name="T17">can</text:span><text:span text:style-name="T19">c</text:span><text:span text:style-name="T17">e</text:span><text:span text:style-name="T16">l</text:span><text:span text:style-name="T20">am</text:span><text:span text:style-name="T17">en</text:span><text:span text:style-name="T16">t</text:span><text:span text:style-name="T17">o</text:span><text:span text:style-name="T77"> </text:span><text:span text:style-name="T17">dev</text:span><text:span text:style-name="T19">a</text:span><text:span text:style-name="T78"> </text:span><text:span text:style-name="T17">se</text:span><text:span text:style-name="T19">r</text:span><text:span text:style-name="T16"> </text:span><text:span text:style-name="T19">a</text:span><text:span text:style-name="T17">prec</text:span><text:span text:style-name="T18">i</text:span><text:span text:style-name="T19">a</text:span><text:span text:style-name="T20">d</text:span><text:span text:style-name="T19">o</text:span><text:span text:style-name="T18"> </text:span><text:span text:style-name="T17">pe</text:span><text:span text:style-name="T16">l</text:span><text:span text:style-name="T19">o</text:span><text:span text:style-name="T18"> </text:span><text:span text:style-name="T17">órgã</text:span><text:span text:style-name="T19">o</text:span><text:span text:style-name="T18"> </text:span><text:span text:style-name="T19">re</text:span><text:span text:style-name="T17">gu</text:span><text:span text:style-name="T18">l</text:span><text:span text:style-name="T17">ador</text:span><text:span text:style-name="T16">;</text:span></text:p>
      <text:p text:style-name="P36" loext:marker-style-name="T79"/>
      <text:p text:style-name="P46" loext:marker-style-name="T16"><text:span text:style-name="T51">6.</text:span><text:span text:style-name="T46">1.9</text:span><text:span text:style-name="T48"> </text:span><text:span text:style-name="T20">C</text:span><text:span text:style-name="T17">o</text:span><text:span text:style-name="T20">m</text:span><text:span text:style-name="T17">un</text:span><text:span text:style-name="T18">i</text:span><text:span text:style-name="T17">ca</text:span><text:span text:style-name="T19">r</text:span><text:span text:style-name="T16"> </text:span><text:span text:style-name="T17">ao</text:span><text:span text:style-name="T18"> </text:span><text:span text:style-name="T17">so</text:span><text:span text:style-name="T16">li</text:span><text:span text:style-name="T17">c</text:span><text:span text:style-name="T16">it</text:span><text:span text:style-name="T17">an</text:span><text:span text:style-name="T18">t</text:span><text:span text:style-name="T19">e</text:span><text:span text:style-name="T18"> </text:span><text:span text:style-name="T19">a</text:span><text:span text:style-name="T18"> </text:span><text:span text:style-name="T17">dec</text:span><text:span text:style-name="T16">i</text:span><text:span text:style-name="T17">sã</text:span><text:span text:style-name="T19">o</text:span><text:span text:style-name="T18"> </text:span><text:span text:style-name="T17">q</text:span><text:span text:style-name="T19">u</text:span><text:span text:style-name="T17">an</text:span><text:span text:style-name="T53">t</text:span><text:span text:style-name="T19">o</text:span><text:span text:style-name="T18"> </text:span><text:span text:style-name="T17">a</text:span><text:span text:style-name="T19">o</text:span><text:span text:style-name="T18"> </text:span><text:span text:style-name="T17">ped</text:span><text:span text:style-name="T16">i</text:span><text:span text:style-name="T17">do</text:span><text:span text:style-name="T16">;</text:span></text:p>
      <text:p text:style-name="P41" loext:marker-style-name="T79"/>
      <text:p text:style-name="P35" loext:marker-style-name="T16"><text:span text:style-name="T51">6.</text:span><text:span text:style-name="T47">1</text:span><text:span text:style-name="T51">.</text:span><text:span text:style-name="T47">1</text:span><text:span text:style-name="T51">0</text:span><text:span text:style-name="T204"> </text:span><text:span text:style-name="T17">Pub</text:span><text:span text:style-name="T16">li</text:span><text:span text:style-name="T17">ca</text:span><text:span text:style-name="T19">r</text:span><text:span text:style-name="T219"> </text:span><text:span text:style-name="T17">e</text:span><text:span text:style-name="T220"> </text:span><text:span text:style-name="T17">man</text:span><text:span text:style-name="T16">t</text:span><text:span text:style-name="T17">er</text:span><text:span text:style-name="T220"> </text:span><text:span text:style-name="T17">a</text:span><text:span text:style-name="T18">t</text:span><text:span text:style-name="T19">ua</text:span><text:span text:style-name="T18">li</text:span><text:span text:style-name="T17">zad</text:span><text:span text:style-name="T19">a</text:span><text:span text:style-name="T220"> </text:span><text:span text:style-name="T17">no</text:span><text:span text:style-name="T220"> </text:span><text:span text:style-name="T17">s</text:span><text:span text:style-name="T16">it</text:span><text:span text:style-name="T19">e</text:span><text:span text:style-name="T220"> </text:span><text:span text:style-name="T17">d</text:span><text:span text:style-name="T19">a</text:span><text:span text:style-name="T221"> </text:span><text:span text:style-name="T19">P</text:span><text:span text:style-name="T17">or</text:span><text:span text:style-name="T16">t</text:span><text:span text:style-name="T17">osR</text:span><text:span text:style-name="T18">i</text:span><text:span text:style-name="T19">o</text:span><text:span text:style-name="T221"> </text:span><text:span text:style-name="T19">a</text:span><text:span text:style-name="T220"> </text:span><text:span text:style-name="T18">l</text:span><text:span text:style-name="T16">i</text:span><text:span text:style-name="T19">s</text:span><text:span text:style-name="T18">t</text:span><text:span text:style-name="T19">a</text:span><text:span text:style-name="T220"> </text:span><text:span text:style-name="T17">de</text:span><text:span text:style-name="T220"> </text:span><text:span text:style-name="T17">operadore</text:span><text:span text:style-name="T19">s</text:span><text:span text:style-name="T220"> </text:span><text:span text:style-name="T17">por</text:span><text:span text:style-name="T18">t</text:span><text:span text:style-name="T19">uár</text:span><text:span text:style-name="T18">i</text:span><text:span text:style-name="T17">o</text:span><text:span text:style-name="T19">s</text:span><text:span text:style-name="T16"> </text:span><text:span text:style-name="T19">h</text:span><text:span text:style-name="T17">ab</text:span><text:span text:style-name="T18">i</text:span><text:span text:style-name="T16">lit</text:span><text:span text:style-name="T17">ados</text:span><text:span text:style-name="T16"> </text:span><text:span text:style-name="T17">à</text:span><text:span text:style-name="T18"> </text:span><text:span text:style-name="T19">r</text:span><text:span text:style-name="T17">ea</text:span><text:span text:style-name="T16">li</text:span><text:span text:style-name="T20">zaçã</text:span><text:span text:style-name="T19">o</text:span><text:span text:style-name="T18"> </text:span><text:span text:style-name="T19">de</text:span><text:span text:style-name="T18"> </text:span><text:span text:style-name="T17">operação</text:span><text:span text:style-name="T18"> </text:span><text:span text:style-name="T17">por</text:span><text:span text:style-name="T16">t</text:span><text:span text:style-name="T17">uár</text:span><text:span text:style-name="T18">i</text:span><text:span text:style-name="T19">a</text:span><text:span text:style-name="T16">;</text:span></text:p>
      <text:p text:style-name="P36" loext:marker-style-name="T79"/>
      <text:p text:style-name="P46" loext:marker-style-name="T45"><text:span text:style-name="T51">6.2</text:span><text:span text:style-name="T48"> </text:span><text:span text:style-name="T145">In</text:span><text:span text:style-name="T146">cu</text:span><text:span text:style-name="T164">m</text:span><text:span text:style-name="T146">be</text:span><text:span text:style-name="T148"> </text:span><text:span text:style-name="T145">à</text:span><text:span text:style-name="T148"> </text:span><text:span text:style-name="T146">Gerênc</text:span><text:span text:style-name="T148">i</text:span><text:span text:style-name="T145">a</text:span><text:span text:style-name="T148"> </text:span><text:span text:style-name="T146">d</text:span><text:span text:style-name="T145">e</text:span><text:span text:style-name="T148"> </text:span><text:span text:style-name="T142">Ge</text:span><text:span text:style-name="T145">st</text:span><text:span text:style-name="T142">ã</text:span><text:span text:style-name="T145">o</text:span><text:span text:style-name="T148"> </text:span><text:span text:style-name="T146">d</text:span><text:span text:style-name="T145">e</text:span><text:span text:style-name="T148"> </text:span><text:span text:style-name="T142">N</text:span><text:span text:style-name="T146">egóc</text:span><text:span text:style-name="T147">i</text:span><text:span text:style-name="T146">os</text:span><text:span text:style-name="T147"> </text:span><text:span text:style-name="T146">-</text:span><text:span text:style-name="T147"> </text:span><text:span text:style-name="T142">GERGE</text:span><text:span text:style-name="T145">N</text:span></text:p>
      <text:p text:style-name="P36" loext:marker-style-name="T79"/>
      <text:p text:style-name="P46" loext:marker-style-name="T16"><text:span text:style-name="T51">6.</text:span><text:span text:style-name="T46">2.1</text:span><text:span text:style-name="T48"> </text:span><text:span text:style-name="T20">A</text:span><text:span text:style-name="T17">companha</text:span><text:span text:style-name="T19">r</text:span><text:span text:style-name="T18"> </text:span><text:span text:style-name="T19">a</text:span><text:span text:style-name="T18"> </text:span><text:span text:style-name="T16">t</text:span><text:span text:style-name="T17">ram</text:span><text:span text:style-name="T18">i</text:span><text:span text:style-name="T16">t</text:span><text:span text:style-name="T17">açã</text:span><text:span text:style-name="T19">o</text:span><text:span text:style-name="T18"> </text:span><text:span text:style-name="T17">do</text:span><text:span text:style-name="T18"> </text:span><text:span text:style-name="T17">reque</text:span><text:span text:style-name="T19">r</text:span><text:span text:style-name="T16">i</text:span><text:span text:style-name="T20">men</text:span><text:span text:style-name="T16">t</text:span><text:span text:style-name="T19">o</text:span><text:span text:style-name="T18"> </text:span><text:span text:style-name="T17">de</text:span><text:span text:style-name="T18"> </text:span><text:span text:style-name="T17">ce</text:span><text:span text:style-name="T19">r</text:span><text:span text:style-name="T18">t</text:span><text:span text:style-name="T16">i</text:span><text:span text:style-name="T17">f</text:span><text:span text:style-name="T18">i</text:span><text:span text:style-name="T19">c</text:span><text:span text:style-name="T20">açã</text:span><text:span text:style-name="T19">o</text:span><text:span text:style-name="T18"> </text:span><text:span text:style-name="T19">s</text:span><text:span text:style-name="T17">o</text:span><text:span text:style-name="T19">b</text:span><text:span text:style-name="T18"> </text:span><text:span text:style-name="T17">aná</text:span><text:span text:style-name="T16">li</text:span><text:span text:style-name="T17">se</text:span><text:span text:style-name="T16"> </text:span><text:span text:style-name="T17">da</text:span><text:span text:style-name="T18"> </text:span><text:span text:style-name="T17">S</text:span><text:span text:style-name="T20">U</text:span><text:span text:style-name="T17">GC</text:span><text:span text:style-name="T20">O</text:span><text:span text:style-name="T17">P</text:span><text:span text:style-name="T16">;</text:span></text:p>
      <text:p text:style-name="P36" loext:marker-style-name="T79"/>
      <text:p text:style-name="P45" loext:marker-style-name="T16"><text:span text:style-name="T51">6.</text:span><text:span text:style-name="T46">2.2</text:span><text:span text:style-name="T222"> </text:span><text:span text:style-name="T17">Ana</text:span><text:span text:style-name="T16">li</text:span><text:span text:style-name="T17">sa</text:span><text:span text:style-name="T19">r</text:span><text:span text:style-name="T72"> </text:span><text:span text:style-name="T19">e</text:span><text:span text:style-name="T72"> </text:span><text:span text:style-name="T17">enca</text:span><text:span text:style-name="T20">m</text:span><text:span text:style-name="T18">i</text:span><text:span text:style-name="T17">nha</text:span><text:span text:style-name="T19">r</text:span><text:span text:style-name="T72"> </text:span><text:span text:style-name="T17">à</text:span><text:span text:style-name="T72"> </text:span><text:span text:style-name="T19">S</text:span><text:span text:style-name="T20">U</text:span><text:span text:style-name="T19">P</text:span><text:span text:style-name="T20">GE</text:span><text:span text:style-name="T17">N</text:span><text:span text:style-name="T64"> </text:span><text:span text:style-name="T19">a</text:span><text:span text:style-name="T72"> </text:span><text:span text:style-name="T17">L</text:span><text:span text:style-name="T16">i</text:span><text:span text:style-name="T17">s</text:span><text:span text:style-name="T16">t</text:span><text:span text:style-name="T17">a</text:span><text:span text:style-name="T72"> </text:span><text:span text:style-name="T17">de</text:span><text:span text:style-name="T72"> </text:span><text:span text:style-name="T17">Checage</text:span><text:span text:style-name="T20">m</text:span><text:span text:style-name="T17">,</text:span><text:span text:style-name="T140"> </text:span><text:span text:style-name="T17">o</text:span><text:span text:style-name="T72"> </text:span><text:span text:style-name="T17">D</text:span><text:span text:style-name="T19">e</text:span><text:span text:style-name="T20">spach</text:span><text:span text:style-name="T19">o</text:span><text:span text:style-name="T72"> </text:span><text:span text:style-name="T17">conc</text:span><text:span text:style-name="T18">l</text:span><text:span text:style-name="T19">us</text:span><text:span text:style-name="T18">i</text:span><text:span text:style-name="T17">v</text:span><text:span text:style-name="T19">o</text:span><text:span text:style-name="T72"> </text:span><text:span text:style-name="T17">e</text:span><text:span text:style-name="T72"> </text:span><text:span text:style-name="T19">o</text:span><text:span text:style-name="T16"> </text:span><text:span text:style-name="T17">Ce</text:span><text:span text:style-name="T19">r</text:span><text:span text:style-name="T18">t</text:span><text:span text:style-name="T16">i</text:span><text:span text:style-name="T17">f</text:span><text:span text:style-name="T18">i</text:span><text:span text:style-name="T19">c</text:span><text:span text:style-name="T20">ado</text:span><text:span text:style-name="T19">,</text:span><text:span text:style-name="T16"> </text:span><text:span text:style-name="T17">qu</text:span><text:span text:style-name="T19">e</text:span><text:span text:style-name="T18"> </text:span><text:span text:style-name="T17">ser</text:span><text:span text:style-name="T19">á</text:span><text:span text:style-name="T18"> </text:span><text:span text:style-name="T17">subm</text:span><text:span text:style-name="T19">e</text:span><text:span text:style-name="T18">ti</text:span><text:span text:style-name="T17">do</text:span><text:span text:style-name="T16"> </text:span><text:span text:style-name="T17">à</text:span><text:span text:style-name="T18"> </text:span><text:span text:style-name="T17">D</text:span><text:span text:style-name="T16">i</text:span><text:span text:style-name="T19">r</text:span><text:span text:style-name="T17">e</text:span><text:span text:style-name="T18">t</text:span><text:span text:style-name="T17">or</text:span><text:span text:style-name="T16">i</text:span><text:span text:style-name="T19">a</text:span><text:span text:style-name="T18"> </text:span><text:span text:style-name="T17">Exec</text:span><text:span text:style-name="T19">u</text:span><text:span text:style-name="T16">ti</text:span><text:span text:style-name="T20">va</text:span><text:span text:style-name="T16">;</text:span></text:p>
      <text:p text:style-name="P36" loext:marker-style-name="T79"/>
      <text:p text:style-name="P69" loext:marker-style-name="T16"><text:span text:style-name="T51">6.</text:span><text:span text:style-name="T46">2.3</text:span><text:span text:style-name="T223"> </text:span><text:span text:style-name="T17">Ana</text:span><text:span text:style-name="T18">l</text:span><text:span text:style-name="T16">i</text:span><text:span text:style-name="T19">sar</text:span><text:span text:style-name="T53"> </text:span><text:span text:style-name="T17">e</text:span><text:span text:style-name="T53"> </text:span><text:span text:style-name="T17">encam</text:span><text:span text:style-name="T16">i</text:span><text:span text:style-name="T17">nhar</text:span><text:span text:style-name="T62"> </text:span><text:span text:style-name="T19">à</text:span><text:span text:style-name="T62"> </text:span><text:span text:style-name="T17">S</text:span><text:span text:style-name="T20">U</text:span><text:span text:style-name="T17">P</text:span><text:span text:style-name="T20">G</text:span><text:span text:style-name="T17">E</text:span><text:span text:style-name="T19">N</text:span><text:span text:style-name="T62"> </text:span><text:span text:style-name="T17">os</text:span><text:span text:style-name="T53"> </text:span><text:span text:style-name="T17">docu</text:span><text:span text:style-name="T20">m</text:span><text:span text:style-name="T17">en</text:span><text:span text:style-name="T18">t</text:span><text:span text:style-name="T17">o</text:span><text:span text:style-name="T19">s</text:span><text:span text:style-name="T53"> </text:span><text:span text:style-name="T17">qu</text:span><text:span text:style-name="T19">e</text:span><text:span text:style-name="T62"> </text:span><text:span text:style-name="T17">serã</text:span><text:span text:style-name="T19">o</text:span><text:span text:style-name="T62"> </text:span><text:span text:style-name="T17">re</text:span><text:span text:style-name="T20">m</text:span><text:span text:style-name="T17">e</text:span><text:span text:style-name="T16">ti</text:span><text:span text:style-name="T17">do</text:span><text:span text:style-name="T19">s</text:span><text:span text:style-name="T62"> </text:span><text:span text:style-name="T19">à</text:span><text:span text:style-name="T224"> </text:span><text:span text:style-name="T17">AN</text:span><text:span text:style-name="T63">T</text:span><text:span text:style-name="T19">AQ</text:span><text:span text:style-name="T17">,</text:span><text:span text:style-name="T53"> </text:span><text:span text:style-name="T17">nas</text:span><text:span text:style-name="T16"> </text:span><text:span text:style-name="T19">h</text:span><text:span text:style-name="T16">i</text:span><text:span text:style-name="T20">pó</text:span><text:span text:style-name="T18">t</text:span><text:span text:style-name="T19">es</text:span><text:span text:style-name="T20">e</text:span><text:span text:style-name="T19">s</text:span><text:span text:style-name="T18"> </text:span><text:span text:style-name="T17">em</text:span><text:span text:style-name="T18"> </text:span><text:span text:style-name="T17">qu</text:span><text:span text:style-name="T19">e</text:span><text:span text:style-name="T18"> </text:span><text:span text:style-name="T19">o</text:span><text:span text:style-name="T18"> </text:span><text:span text:style-name="T17">ped</text:span><text:span text:style-name="T16">i</text:span><text:span text:style-name="T17">do</text:span><text:span text:style-name="T18"> </text:span><text:span text:style-name="T19">de</text:span><text:span text:style-name="T18"> </text:span><text:span text:style-name="T17">cance</text:span><text:span text:style-name="T18">l</text:span><text:span text:style-name="T19">a</text:span><text:span text:style-name="T20">men</text:span><text:span text:style-name="T18">t</text:span><text:span text:style-name="T19">o</text:span><text:span text:style-name="T18"> </text:span><text:span text:style-name="T17">dev</text:span><text:span text:style-name="T19">a</text:span><text:span text:style-name="T18"> </text:span><text:span text:style-name="T19">s</text:span><text:span text:style-name="T17">e</text:span><text:span text:style-name="T19">r</text:span><text:span text:style-name="T18"> </text:span><text:span text:style-name="T17">aprec</text:span><text:span text:style-name="T16">i</text:span><text:span text:style-name="T17">ad</text:span><text:span text:style-name="T19">o</text:span><text:span text:style-name="T18"> </text:span><text:span text:style-name="T17">pe</text:span><text:span text:style-name="T16">l</text:span><text:span text:style-name="T19">o</text:span><text:span text:style-name="T18"> </text:span><text:span text:style-name="T17">órgã</text:span><text:span text:style-name="T19">o</text:span><text:span text:style-name="T18"> </text:span><text:span text:style-name="T17">regu</text:span><text:span text:style-name="T16">l</text:span><text:span text:style-name="T17">ador</text:span><text:span text:style-name="T19">.</text:span></text:p>
      <text:p text:style-name="P36" loext:marker-style-name="T79"/>
      <text:p text:style-name="P46" loext:marker-style-name="T45"><text:span text:style-name="T51">6.3</text:span><text:span text:style-name="T48"> </text:span><text:span text:style-name="T145">In</text:span><text:span text:style-name="T146">cu</text:span><text:span text:style-name="T164">m</text:span><text:span text:style-name="T146">be</text:span><text:span text:style-name="T148"> </text:span><text:span text:style-name="T145">à</text:span><text:span text:style-name="T148"> </text:span><text:span text:style-name="T146">Su</text:span><text:span text:style-name="T145">p</text:span><text:span text:style-name="T142">er</text:span><text:span text:style-name="T148">i</text:span><text:span text:style-name="T146">ntendênc</text:span><text:span text:style-name="T147">i</text:span><text:span text:style-name="T146">a</text:span><text:span text:style-name="T148"> </text:span><text:span text:style-name="T146">de</text:span><text:span text:style-name="T148"> </text:span><text:span text:style-name="T146">Gestã</text:span><text:span text:style-name="T145">o</text:span><text:span text:style-name="T148"> </text:span><text:span text:style-name="T146">de</text:span><text:span text:style-name="T148"> </text:span><text:span text:style-name="T146">Negóc</text:span><text:span text:style-name="T147">i</text:span><text:span text:style-name="T146">o</text:span><text:span text:style-name="T145">s</text:span><text:span text:style-name="T148"> </text:span><text:span text:style-name="T145">-</text:span><text:span text:style-name="T148"> </text:span><text:span text:style-name="T146">S</text:span><text:span text:style-name="T142">U</text:span><text:span text:style-name="T146">P</text:span><text:span text:style-name="T164">G</text:span><text:span text:style-name="T146">E</text:span><text:span text:style-name="T145">N</text:span></text:p>
      <text:p text:style-name="P36" loext:marker-style-name="T79"/>
      <text:p text:style-name="P46" loext:marker-style-name="T16"><text:span text:style-name="T51">6.</text:span><text:span text:style-name="T46">3.1</text:span><text:span text:style-name="T225"> </text:span><text:span text:style-name="T20">A</text:span><text:span text:style-name="T17">na</text:span><text:span text:style-name="T16">li</text:span><text:span text:style-name="T17">sa</text:span><text:span text:style-name="T19">r</text:span><text:span text:style-name="T132"> </text:span><text:span text:style-name="T19">e</text:span><text:span text:style-name="T132"> </text:span><text:span text:style-name="T17">aprova</text:span><text:span text:style-name="T19">r</text:span><text:span text:style-name="T132"> </text:span><text:span text:style-name="T19">o</text:span><text:span text:style-name="T132"> </text:span><text:span text:style-name="T17">Despach</text:span><text:span text:style-name="T19">o</text:span><text:span text:style-name="T132"> </text:span><text:span text:style-name="T17">conc</text:span><text:span text:style-name="T18">l</text:span><text:span text:style-name="T19">us</text:span><text:span text:style-name="T18">i</text:span><text:span text:style-name="T17">v</text:span><text:span text:style-name="T19">o</text:span><text:span text:style-name="T132"> </text:span><text:span text:style-name="T17">da</text:span><text:span text:style-name="T132"> </text:span><text:span text:style-name="T17">S</text:span><text:span text:style-name="T20">U</text:span><text:span text:style-name="T17">GC</text:span><text:span text:style-name="T56">O</text:span><text:span text:style-name="T19">P</text:span><text:span text:style-name="T196"> </text:span><text:span text:style-name="T19">a</text:span><text:span text:style-name="T17">cerc</text:span><text:span text:style-name="T19">a</text:span><text:span text:style-name="T132"> </text:span><text:span text:style-name="T17">d</text:span><text:span text:style-name="T19">o</text:span><text:span text:style-name="T132"> </text:span><text:span text:style-name="T17">ped</text:span><text:span text:style-name="T18">i</text:span><text:span text:style-name="T17">do</text:span><text:span text:style-name="T132"> </text:span><text:span text:style-name="T17">d</text:span><text:span text:style-name="T19">e</text:span></text:p>
      <text:p text:style-name="P70" loext:marker-style-name="T9"/>
      <text:p text:style-name="P39" loext:marker-style-name="T95"><text:span text:style-name="T95">Instrumento Normativo</text:span><text:span text:style-name="T96"> </text:span><text:span text:style-name="T95">- PORTOSRIO 11814955<text:tab/>SEI 50905.003872/2021-47 / pg.</text:span><text:span text:style-name="T96"> </text:span><text:span text:style-name="T95">4</text:span><text:bookmark-end text:name="_page_8_0"/></text:p>
      <text:p text:style-name="P71" loext:marker-style-name="T16"><text:bookmark-start text:name="_page_9_0"/><text:span text:style-name="T17">Ce</text:span><text:span text:style-name="T19">r</text:span><text:span text:style-name="T18">t</text:span><text:span text:style-name="T16">i</text:span><text:span text:style-name="T17">f</text:span><text:span text:style-name="T18">i</text:span><text:span text:style-name="T19">c</text:span><text:span text:style-name="T20">açã</text:span><text:span text:style-name="T19">o</text:span><text:span text:style-name="T18"> </text:span><text:span text:style-name="T17">d</text:span><text:span text:style-name="T19">e</text:span><text:span text:style-name="T18"> </text:span><text:span text:style-name="T20">O</text:span><text:span text:style-name="T17">perado</text:span><text:span text:style-name="T19">r</text:span><text:span text:style-name="T18"> </text:span><text:span text:style-name="T17">Por</text:span><text:span text:style-name="T16">t</text:span><text:span text:style-name="T17">uá</text:span><text:span text:style-name="T19">r</text:span><text:span text:style-name="T18">i</text:span><text:span text:style-name="T17">o</text:span><text:span text:style-name="T16">;</text:span></text:p>
      <text:p text:style-name="P41" loext:marker-style-name="T79"/>
      <text:p text:style-name="P72" loext:marker-style-name="T16"><text:span text:style-name="T51">6.</text:span><text:span text:style-name="T46">3.2</text:span><text:span text:style-name="T48"> </text:span><text:span text:style-name="T20">A</text:span><text:span text:style-name="T17">na</text:span><text:span text:style-name="T16">li</text:span><text:span text:style-name="T17">sa</text:span><text:span text:style-name="T19">r</text:span><text:span text:style-name="T18"> </text:span><text:span text:style-name="T19">e</text:span><text:span text:style-name="T18"> </text:span><text:span text:style-name="T17">aprovar</text:span><text:span text:style-name="T18"> </text:span><text:span text:style-name="T19">o</text:span><text:span text:style-name="T18"> </text:span><text:span text:style-name="T17">Cer</text:span><text:span text:style-name="T16">t</text:span><text:span text:style-name="T18">i</text:span><text:span text:style-name="T19">f</text:span><text:span text:style-name="T16">i</text:span><text:span text:style-name="T20">cad</text:span><text:span text:style-name="T19">o</text:span><text:span text:style-name="T18"> </text:span><text:span text:style-name="T17">e</text:span><text:span text:style-name="T20">m</text:span><text:span text:style-name="T18">i</text:span><text:span text:style-name="T16">ti</text:span><text:span text:style-name="T17">d</text:span><text:span text:style-name="T19">o</text:span><text:span text:style-name="T18"> </text:span><text:span text:style-name="T17">a</text:span><text:span text:style-name="T19">n</text:span><text:span text:style-name="T18">t</text:span><text:span text:style-name="T17">es</text:span><text:span text:style-name="T18"> </text:span><text:span text:style-name="T17">de</text:span><text:span text:style-name="T18"> </text:span><text:span text:style-name="T19">s</text:span><text:span text:style-name="T17">e</text:span><text:span text:style-name="T19">r</text:span><text:span text:style-name="T18"> </text:span><text:span text:style-name="T19">s</text:span><text:span text:style-name="T17">ubme</text:span><text:span text:style-name="T18">t</text:span><text:span text:style-name="T16">i</text:span><text:span text:style-name="T20">d</text:span><text:span text:style-name="T19">o</text:span><text:span text:style-name="T18"> </text:span><text:span text:style-name="T19">à</text:span><text:span text:style-name="T18"> </text:span><text:span text:style-name="T20">D</text:span><text:span text:style-name="T16">i</text:span><text:span text:style-name="T17">re</text:span><text:span text:style-name="T18">t</text:span><text:span text:style-name="T19">or</text:span><text:span text:style-name="T18">i</text:span><text:span text:style-name="T19">a</text:span><text:span text:style-name="T18"> </text:span><text:span text:style-name="T17">Ex</text:span><text:span text:style-name="T19">e</text:span><text:span text:style-name="T17">cu</text:span><text:span text:style-name="T18">ti</text:span><text:span text:style-name="T17">va</text:span><text:span text:style-name="T16">;</text:span></text:p>
      <text:p text:style-name="P36" loext:marker-style-name="T79"/>
      <text:p text:style-name="P73" loext:marker-style-name="T16"><text:span text:style-name="T51">6.</text:span><text:span text:style-name="T46">3.3</text:span><text:span text:style-name="T226"> </text:span><text:span text:style-name="T17">Encam</text:span><text:span text:style-name="T16">i</text:span><text:span text:style-name="T20">nh</text:span><text:span text:style-name="T19">ar</text:span><text:span text:style-name="T179"> </text:span><text:span text:style-name="T19">à</text:span><text:span text:style-name="T179"> </text:span><text:span text:style-name="T20">D</text:span><text:span text:style-name="T16">i</text:span><text:span text:style-name="T17">re</text:span><text:span text:style-name="T16">t</text:span><text:span text:style-name="T17">or</text:span><text:span text:style-name="T18">i</text:span><text:span text:style-name="T19">a</text:span><text:span text:style-name="T179"> </text:span><text:span text:style-name="T17">d</text:span><text:span text:style-name="T19">e</text:span><text:span text:style-name="T163"> </text:span><text:span text:style-name="T17">Negóc</text:span><text:span text:style-name="T18">i</text:span><text:span text:style-name="T19">os</text:span><text:span text:style-name="T179"> </text:span><text:span text:style-name="T19">e</text:span><text:span text:style-name="T163"> </text:span><text:span text:style-name="T19">S</text:span><text:span text:style-name="T17">us</text:span><text:span text:style-name="T16">t</text:span><text:span text:style-name="T17">en</text:span><text:span text:style-name="T18">t</text:span><text:span text:style-name="T17">ab</text:span><text:span text:style-name="T16">i</text:span><text:span text:style-name="T18">li</text:span><text:span text:style-name="T19">d</text:span><text:span text:style-name="T17">ad</text:span><text:span text:style-name="T19">e</text:span><text:span text:style-name="T179"> </text:span><text:span text:style-name="T17">L</text:span><text:span text:style-name="T18">i</text:span><text:span text:style-name="T19">s</text:span><text:span text:style-name="T16">t</text:span><text:span text:style-name="T17">a</text:span><text:span text:style-name="T179"> </text:span><text:span text:style-name="T17">de</text:span><text:span text:style-name="T179"> </text:span><text:span text:style-name="T17">Checage</text:span><text:span text:style-name="T20">m</text:span><text:span text:style-name="T17">,</text:span><text:span text:style-name="T62"> </text:span><text:span text:style-name="T20">D</text:span><text:span text:style-name="T17">espach</text:span><text:span text:style-name="T19">o</text:span><text:span text:style-name="T16"> </text:span><text:span text:style-name="T19">c</text:span><text:span text:style-name="T17">onc</text:span><text:span text:style-name="T16">l</text:span><text:span text:style-name="T17">us</text:span><text:span text:style-name="T18">i</text:span><text:span text:style-name="T17">v</text:span><text:span text:style-name="T19">o</text:span><text:span text:style-name="T18"> </text:span><text:span text:style-name="T17">e</text:span><text:span text:style-name="T18"> </text:span><text:span text:style-name="T17">Ce</text:span><text:span text:style-name="T19">r</text:span><text:span text:style-name="T18">t</text:span><text:span text:style-name="T16">i</text:span><text:span text:style-name="T17">f</text:span><text:span text:style-name="T18">i</text:span><text:span text:style-name="T19">c</text:span><text:span text:style-name="T20">ado</text:span><text:span text:style-name="T19">,</text:span><text:span text:style-name="T16"> </text:span><text:span text:style-name="T17">co</text:span><text:span text:style-name="T19">m</text:span><text:span text:style-name="T53"> </text:span><text:span text:style-name="T17">v</text:span><text:span text:style-name="T16">i</text:span><text:span text:style-name="T17">s</text:span><text:span text:style-name="T16">t</text:span><text:span text:style-name="T17">a</text:span><text:span text:style-name="T19">s</text:span><text:span text:style-name="T16"> </text:span><text:span text:style-name="T17">à</text:span><text:span text:style-name="T18"> </text:span><text:span text:style-name="T17">aprec</text:span><text:span text:style-name="T16">i</text:span><text:span text:style-name="T17">açã</text:span><text:span text:style-name="T19">o</text:span><text:span text:style-name="T18"> </text:span><text:span text:style-name="T17">e</text:span><text:span text:style-name="T19">,</text:span><text:span text:style-name="T18"> </text:span><text:span text:style-name="T19">se</text:span><text:span text:style-name="T18"> </text:span><text:span text:style-name="T17">fo</text:span><text:span text:style-name="T19">r</text:span><text:span text:style-name="T18"> </text:span><text:span text:style-name="T19">o</text:span><text:span text:style-name="T18"> </text:span><text:span text:style-name="T17">caso</text:span><text:span text:style-name="T19">,</text:span><text:span text:style-name="T16"> </text:span><text:span text:style-name="T17">ap</text:span><text:span text:style-name="T19">r</text:span><text:span text:style-name="T20">ovaçã</text:span><text:span text:style-name="T19">o</text:span><text:span text:style-name="T18"> </text:span><text:span text:style-name="T17">da</text:span><text:span text:style-name="T18"> </text:span><text:span text:style-name="T17">D</text:span><text:span text:style-name="T18">i</text:span><text:span text:style-name="T19">r</text:span><text:span text:style-name="T17">e</text:span><text:span text:style-name="T16">t</text:span><text:span text:style-name="T17">or</text:span><text:span text:style-name="T16">i</text:span><text:span text:style-name="T19">a</text:span><text:span text:style-name="T18"> </text:span><text:span text:style-name="T17">Execu</text:span><text:span text:style-name="T16">ti</text:span><text:span text:style-name="T17">va</text:span><text:span text:style-name="T19">.</text:span></text:p>
      <text:p text:style-name="P36" loext:marker-style-name="T79"/>
      <text:p text:style-name="P72" loext:marker-style-name="T45"><text:span text:style-name="T51">6.</text:span><text:span text:style-name="T47">4</text:span><text:span text:style-name="T147"> </text:span><text:span text:style-name="T145">In</text:span><text:span text:style-name="T146">cu</text:span><text:span text:style-name="T164">m</text:span><text:span text:style-name="T146">be</text:span><text:span text:style-name="T148"> </text:span><text:span text:style-name="T145">à</text:span><text:span text:style-name="T148"> </text:span><text:span text:style-name="T142">DIRNE</text:span><text:span text:style-name="T145">S</text:span></text:p>
      <text:p text:style-name="P36" loext:marker-style-name="T79"/>
      <text:p text:style-name="P74" loext:marker-style-name="T16"><text:span text:style-name="T51">6.</text:span><text:span text:style-name="T46">4.1</text:span><text:span text:style-name="T227"> </text:span><text:span text:style-name="T128">A</text:span><text:span text:style-name="T19">va</text:span><text:span text:style-name="T16">l</text:span><text:span text:style-name="T18">i</text:span><text:span text:style-name="T19">ar</text:span><text:span text:style-name="T228"> </text:span><text:span text:style-name="T19">o</text:span><text:span text:style-name="T185"> </text:span><text:span text:style-name="T17">proced</text:span><text:span text:style-name="T16">i</text:span><text:span text:style-name="T17">men</text:span><text:span text:style-name="T18">t</text:span><text:span text:style-name="T19">o</text:span><text:span text:style-name="T228"> </text:span><text:span text:style-name="T17">qu</text:span><text:span text:style-name="T19">e</text:span><text:span text:style-name="T228"> </text:span><text:span text:style-name="T17">cu</text:span><text:span text:style-name="T16">l</text:span><text:span text:style-name="T20">m</text:span><text:span text:style-name="T16">i</text:span><text:span text:style-name="T20">no</text:span><text:span text:style-name="T19">u</text:span><text:span text:style-name="T228"> </text:span><text:span text:style-name="T17">na</text:span><text:span text:style-name="T228"> </text:span><text:span text:style-name="T17">e</text:span><text:span text:style-name="T20">m</text:span><text:span text:style-name="T18">i</text:span><text:span text:style-name="T19">s</text:span><text:span text:style-name="T17">sã</text:span><text:span text:style-name="T19">o</text:span><text:span text:style-name="T228"> </text:span><text:span text:style-name="T17">do</text:span><text:span text:style-name="T228"> </text:span><text:span text:style-name="T17">Cer</text:span><text:span text:style-name="T16">t</text:span><text:span text:style-name="T18">i</text:span><text:span text:style-name="T17">f</text:span><text:span text:style-name="T16">i</text:span><text:span text:style-name="T17">c</text:span><text:span text:style-name="T19">a</text:span><text:span text:style-name="T20">d</text:span><text:span text:style-name="T19">o</text:span><text:span text:style-name="T185"> </text:span><text:span text:style-name="T17">d</text:span><text:span text:style-name="T19">e</text:span><text:span text:style-name="T185"> </text:span><text:span text:style-name="T17">Operado</text:span><text:span text:style-name="T19">r</text:span><text:span text:style-name="T16"> </text:span><text:span text:style-name="T19">P</text:span><text:span text:style-name="T17">or</text:span><text:span text:style-name="T16">t</text:span><text:span text:style-name="T17">uár</text:span><text:span text:style-name="T16">i</text:span><text:span text:style-name="T17">o</text:span><text:span text:style-name="T16">;</text:span></text:p>
      <text:p text:style-name="P36" loext:marker-style-name="T79"/>
      <text:p text:style-name="P75" loext:marker-style-name="T16"><text:span text:style-name="T51">6.</text:span><text:span text:style-name="T46">4.2</text:span><text:span text:style-name="T174"> </text:span><text:span text:style-name="T17">Enca</text:span><text:span text:style-name="T20">m</text:span><text:span text:style-name="T18">i</text:span><text:span text:style-name="T19">n</text:span><text:span text:style-name="T17">har</text:span><text:span text:style-name="T61"> </text:span><text:span text:style-name="T17">o</text:span><text:span text:style-name="T61"> </text:span><text:span text:style-name="T17">fe</text:span><text:span text:style-name="T18">i</text:span><text:span text:style-name="T16">t</text:span><text:span text:style-name="T19">o</text:span><text:span text:style-name="T61"> </text:span><text:span text:style-name="T17">à</text:span><text:span text:style-name="T61"> </text:span><text:span text:style-name="T17">D</text:span><text:span text:style-name="T16">i</text:span><text:span text:style-name="T17">re</text:span><text:span text:style-name="T16">t</text:span><text:span text:style-name="T17">or</text:span><text:span text:style-name="T18">i</text:span><text:span text:style-name="T19">a</text:span><text:span text:style-name="T60"> </text:span><text:span text:style-name="T17">Execu</text:span><text:span text:style-name="T18">t</text:span><text:span text:style-name="T16">i</text:span><text:span text:style-name="T17">va</text:span><text:span text:style-name="T19">,</text:span><text:span text:style-name="T61"> </text:span><text:span text:style-name="T17">para</text:span><text:span text:style-name="T60"> </text:span><text:span text:style-name="T19">a</text:span><text:span text:style-name="T17">ná</text:span><text:span text:style-name="T18">li</text:span><text:span text:style-name="T19">se</text:span><text:span text:style-name="T61"> </text:span><text:span text:style-name="T17">e</text:span><text:span text:style-name="T61"> </text:span><text:span text:style-name="T17">aprovação</text:span><text:span text:style-name="T19">,</text:span><text:span text:style-name="T60"> </text:span><text:span text:style-name="T19">se</text:span><text:span text:style-name="T60"> </text:span><text:span text:style-name="T19">f</text:span><text:span text:style-name="T17">o</text:span><text:span text:style-name="T19">r</text:span><text:span text:style-name="T61"> </text:span><text:span text:style-name="T19">o</text:span><text:span text:style-name="T60"> </text:span><text:span text:style-name="T17">ca</text:span><text:span text:style-name="T19">s</text:span><text:span text:style-name="T20">o</text:span><text:span text:style-name="T19">,</text:span><text:span text:style-name="T61"> </text:span><text:span text:style-name="T17">do</text:span><text:span text:style-name="T16"> </text:span><text:span text:style-name="T17">Ce</text:span><text:span text:style-name="T19">r</text:span><text:span text:style-name="T18">t</text:span><text:span text:style-name="T16">i</text:span><text:span text:style-name="T19">f</text:span><text:span text:style-name="T53">i</text:span><text:span text:style-name="T19">c</text:span><text:span text:style-name="T17">ad</text:span><text:span text:style-name="T19">o</text:span><text:span text:style-name="T18"> </text:span><text:span text:style-name="T17">de</text:span><text:span text:style-name="T18"> </text:span><text:span text:style-name="T17">Operado</text:span><text:span text:style-name="T19">r</text:span><text:span text:style-name="T16"> </text:span><text:span text:style-name="T17">Por</text:span><text:span text:style-name="T16">t</text:span><text:span text:style-name="T17">uár</text:span><text:span text:style-name="T16">i</text:span><text:span text:style-name="T17">o</text:span><text:span text:style-name="T16">;</text:span></text:p>
      <text:p text:style-name="P36" loext:marker-style-name="T79"/>
      <text:p text:style-name="P76" loext:marker-style-name="T16"><text:span text:style-name="T51">6.</text:span><text:span text:style-name="T46">4.3</text:span><text:span text:style-name="T229"> </text:span><text:span text:style-name="T17">So</text:span><text:span text:style-name="T16">li</text:span><text:span text:style-name="T17">c</text:span><text:span text:style-name="T18">it</text:span><text:span text:style-name="T19">a</text:span><text:span text:style-name="T128">r</text:span><text:span text:style-name="T19">,</text:span><text:span text:style-name="T230"> </text:span><text:span text:style-name="T17">a</text:span><text:span text:style-name="T210"> </text:span><text:span text:style-name="T17">qua</text:span><text:span text:style-name="T18">l</text:span><text:span text:style-name="T17">que</text:span><text:span text:style-name="T19">r</text:span><text:span text:style-name="T211"> </text:span><text:span text:style-name="T16">t</text:span><text:span text:style-name="T17">empo</text:span><text:span text:style-name="T19">,</text:span><text:span text:style-name="T210"> </text:span><text:span text:style-name="T18">i</text:span><text:span text:style-name="T19">nf</text:span><text:span text:style-name="T20">o</text:span><text:span text:style-name="T19">r</text:span><text:span text:style-name="T20">maçõe</text:span><text:span text:style-name="T19">s</text:span><text:span text:style-name="T210"> </text:span><text:span text:style-name="T17">e</text:span><text:span text:style-name="T16">/</text:span><text:span text:style-name="T17">o</text:span><text:span text:style-name="T19">u</text:span><text:span text:style-name="T211"> </text:span><text:span text:style-name="T17">docu</text:span><text:span text:style-name="T20">m</text:span><text:span text:style-name="T17">en</text:span><text:span text:style-name="T16">t</text:span><text:span text:style-name="T20">açõe</text:span><text:span text:style-name="T19">s</text:span><text:span text:style-name="T211"> </text:span><text:span text:style-name="T17">sup</text:span><text:span text:style-name="T16">l</text:span><text:span text:style-name="T20">emen</text:span><text:span text:style-name="T18">t</text:span><text:span text:style-name="T19">ares</text:span><text:span text:style-name="T211"> </text:span><text:span text:style-name="T17">de</text:span><text:span text:style-name="T16"> </text:span><text:span text:style-name="T19">q</text:span><text:span text:style-name="T17">ua</text:span><text:span text:style-name="T18">i</text:span><text:span text:style-name="T19">s</text:span><text:span text:style-name="T20">que</text:span><text:span text:style-name="T19">r</text:span><text:span text:style-name="T18"> </text:span><text:span text:style-name="T17">se</text:span><text:span text:style-name="T16">t</text:span><text:span text:style-name="T17">ore</text:span><text:span text:style-name="T19">s</text:span><text:span text:style-name="T16"> </text:span><text:span text:style-name="T18">i</text:span><text:span text:style-name="T17">n</text:span><text:span text:style-name="T16">t</text:span><text:span text:style-name="T17">erno</text:span><text:span text:style-name="T19">s</text:span><text:span text:style-name="T16"> </text:span><text:span text:style-name="T17">envo</text:span><text:span text:style-name="T18">l</text:span><text:span text:style-name="T19">v</text:span><text:span text:style-name="T18">i</text:span><text:span text:style-name="T17">do</text:span><text:span text:style-name="T19">s</text:span><text:span text:style-name="T16"> </text:span><text:span text:style-name="T17">no</text:span><text:span text:style-name="T18"> </text:span><text:span text:style-name="T17">proce</text:span><text:span text:style-name="T19">sso</text:span><text:span text:style-name="T18"> </text:span><text:span text:style-name="T17">d</text:span><text:span text:style-name="T19">e</text:span><text:span text:style-name="T18"> </text:span><text:span text:style-name="T17">em</text:span><text:span text:style-name="T18">i</text:span><text:span text:style-name="T19">ss</text:span><text:span text:style-name="T20">ã</text:span><text:span text:style-name="T19">o</text:span><text:span text:style-name="T18"> </text:span><text:span text:style-name="T17">do</text:span><text:span text:style-name="T18"> </text:span><text:span text:style-name="T17">Ce</text:span><text:span text:style-name="T19">r</text:span><text:span text:style-name="T18">t</text:span><text:span text:style-name="T16">i</text:span><text:span text:style-name="T19">f</text:span><text:span text:style-name="T18">i</text:span><text:span text:style-name="T17">cado</text:span><text:span text:style-name="T16">;</text:span></text:p>
      <text:p text:style-name="P36" loext:marker-style-name="T79"/>
      <text:p text:style-name="P77" loext:marker-style-name="T45"><text:span text:style-name="T51">6.</text:span><text:span text:style-name="T46">4.4</text:span><text:span text:style-name="T48"> </text:span><text:span text:style-name="T20">A</text:span><text:span text:style-name="T17">ss</text:span><text:span text:style-name="T16">i</text:span><text:span text:style-name="T17">na</text:span><text:span text:style-name="T19">r</text:span><text:span text:style-name="T18"> </text:span><text:span text:style-name="T19">o</text:span><text:span text:style-name="T18"> </text:span><text:span text:style-name="T17">C</text:span><text:span text:style-name="T19">er</text:span><text:span text:style-name="T18">ti</text:span><text:span text:style-name="T19">f</text:span><text:span text:style-name="T18">i</text:span><text:span text:style-name="T17">cado</text:span><text:span text:style-name="T18"> </text:span><text:span text:style-name="T17">d</text:span><text:span text:style-name="T19">e</text:span><text:span text:style-name="T18"> </text:span><text:span text:style-name="T20">O</text:span><text:span text:style-name="T17">pera</text:span><text:span text:style-name="T19">d</text:span><text:span text:style-name="T17">or</text:span><text:span text:style-name="T18"> </text:span><text:span text:style-name="T17">Por</text:span><text:span text:style-name="T16">t</text:span><text:span text:style-name="T17">uá</text:span><text:span text:style-name="T19">r</text:span><text:span text:style-name="T53">i</text:span><text:span text:style-name="T19">o.</text:span><text:span text:style-name="T16"> </text:span><text:span text:style-name="T51">6.5</text:span><text:span text:style-name="T48"> </text:span><text:span text:style-name="T145">In</text:span><text:span text:style-name="T146">cu</text:span><text:span text:style-name="T164">m</text:span><text:span text:style-name="T146">be</text:span><text:span text:style-name="T148"> </text:span><text:span text:style-name="T145">à</text:span><text:span text:style-name="T148"> </text:span><text:span text:style-name="T146">S</text:span><text:span text:style-name="T164">U</text:span><text:span text:style-name="T146">PGAB</text:span></text:p>
      <text:p text:style-name="P72" loext:marker-style-name="T16"><text:span text:style-name="T51">6.</text:span><text:span text:style-name="T46">5.1</text:span><text:span text:style-name="T48"> </text:span><text:span text:style-name="T20">R</text:span><text:span text:style-name="T17">es</text:span><text:span text:style-name="T18">t</text:span><text:span text:style-name="T16">it</text:span><text:span text:style-name="T17">u</text:span><text:span text:style-name="T16">i</text:span><text:span text:style-name="T19">r</text:span><text:span text:style-name="T18"> </text:span><text:span text:style-name="T17">o</text:span><text:span text:style-name="T19">s</text:span><text:span text:style-name="T18"> </text:span><text:span text:style-name="T17">au</text:span><text:span text:style-name="T16">t</text:span><text:span text:style-name="T17">o</text:span><text:span text:style-name="T19">s</text:span><text:span text:style-name="T18"> </text:span><text:span text:style-name="T19">à</text:span><text:span text:style-name="T18"> </text:span><text:span text:style-name="T20">G</text:span><text:span text:style-name="T17">ER</text:span><text:span text:style-name="T56">G</text:span><text:span text:style-name="T17">EN</text:span><text:span text:style-name="T18">/</text:span><text:span text:style-name="T17">SU</text:span><text:span text:style-name="T56">G</text:span><text:span text:style-name="T17">CO</text:span><text:span text:style-name="T19">P</text:span><text:span text:style-name="T18"> </text:span><text:span text:style-name="T17">apó</text:span><text:span text:style-name="T19">s</text:span><text:span text:style-name="T18"> </text:span><text:span text:style-name="T19">a</text:span><text:span text:style-name="T18"> </text:span><text:span text:style-name="T17">ass</text:span><text:span text:style-name="T16">i</text:span><text:span text:style-name="T17">na</text:span><text:span text:style-name="T16">t</text:span><text:span text:style-name="T17">ur</text:span><text:span text:style-name="T19">a</text:span><text:span text:style-name="T18"> </text:span><text:span text:style-name="T17">do</text:span><text:span text:style-name="T18"> </text:span><text:span text:style-name="T17">Ce</text:span><text:span text:style-name="T19">r</text:span><text:span text:style-name="T18">t</text:span><text:span text:style-name="T16">i</text:span><text:span text:style-name="T17">f</text:span><text:span text:style-name="T18">i</text:span><text:span text:style-name="T19">c</text:span><text:span text:style-name="T20">ado</text:span><text:span text:style-name="T19">.</text:span></text:p>
      <text:p text:style-name="P6" loext:marker-style-name="T9"/>
      <text:p text:style-name="P78" loext:marker-style-name="T9"/>
      <text:p text:style-name="P79" loext:marker-style-name="T45"><draw:custom-shape text:anchor-type="char" draw:z-index="3" draw:name="Shape9" draw:style-name="gr5" draw:text-style-name="P28" svg:width="7.1358in" svg:height="0.1921in" svg:x="0.5626in" svg:y="0.0063in"><text:p/><draw:enhanced-geometry svg:viewBox="0 0 6524539 175309" draw:type="0" draw:enhanced-path="M 0 0 L 0 175309 L 6524539 175309 L 6524539 0 L 0 0 N"/></draw:custom-shape><text:span text:style-name="T51">7.</text:span><text:span text:style-name="T45"> </text:span><text:span text:style-name="T47">DOCUMENT</text:span><text:span text:style-name="T50">O</text:span><text:span text:style-name="T51">S</text:span><text:span text:style-name="T48"> </text:span><text:span text:style-name="T46">DE</text:span><text:span text:style-name="T48"> </text:span><text:span text:style-name="T47">R</text:span><text:span text:style-name="T46">EFERÊ</text:span><text:span text:style-name="T47">NCI</text:span><text:span text:style-name="T51">A</text:span></text:p>
      <text:p text:style-name="P6" loext:marker-style-name="T9"/>
      <text:p text:style-name="P33" loext:marker-style-name="T9"/>
      <text:p text:style-name="P80" loext:marker-style-name="T155"><text:a xlink:type="simple" xlink:href="http://www.portosrio.gov.br/sites/default/files/inline-files/lei-12815-5-junho-2013-776175-normaatualizada-pl.pdf" text:style-name="ListLabel_20_142" text:visited-style-name="ListLabel_20_142"><text:span text:style-name="T51">7</text:span><text:span text:style-name="T231"> </text:span><text:span text:style-name="T51">.</text:span><text:span text:style-name="T223"> </text:span><text:span text:style-name="T51">1</text:span><text:span text:style-name="T231"> </text:span><text:span text:style-name="T51">.</text:span><text:span text:style-name="T45"> </text:span><text:span text:style-name="T156">L</text:span><text:span text:style-name="T157">e</text:span><text:span text:style-name="T158">i</text:span><text:span text:style-name="T232"> </text:span><text:span text:style-name="T157">nº</text:span><text:span text:style-name="T232"> </text:span><text:span text:style-name="T157">12.81</text:span><text:span text:style-name="T156">5</text:span><text:span text:style-name="T233"> </text:span><text:span text:style-name="T157">d</text:span><text:span text:style-name="T156">e</text:span><text:span text:style-name="T233"> </text:span><text:span text:style-name="T157">05</text:span><text:span text:style-name="T233"> </text:span><text:span text:style-name="T157">d</text:span><text:span text:style-name="T156">e</text:span><text:span text:style-name="T233"> </text:span><text:span text:style-name="T159">j</text:span><text:span text:style-name="T156">u</text:span><text:span text:style-name="T157">nh</text:span><text:span text:style-name="T156">o</text:span><text:span text:style-name="T234"> </text:span><text:span text:style-name="T156">de</text:span><text:span text:style-name="T233"> </text:span><text:span text:style-name="T157">201</text:span><text:span text:style-name="T156">3</text:span><text:span text:style-name="T233"> </text:span><text:span text:style-name="T159">l</text:span><text:span text:style-name="T156">e</text:span><text:span text:style-name="T159">i</text:span><text:span text:style-name="T156">-</text:span><text:span text:style-name="T160">1281</text:span><text:span text:style-name="T156">5-5-</text:span><text:span text:style-name="T158">j</text:span><text:span text:style-name="T160">unho</text:span><text:span text:style-name="T156">-</text:span><text:span text:style-name="T160">2013-77</text:span><text:span text:style-name="T156">6</text:span><text:span text:style-name="T157">175-</text:span></text:a><text:a xlink:type="simple" xlink:href="http://www.portosrio.gov.br/sites/default/files/inline-files/lei-12815-5-junho-2013-776175-normaatualizada-pl.pdf" text:style-name="ListLabel_20_165" text:visited-style-name="ListLabel_20_165"><text:span text:style-name="T156">n</text:span><text:span text:style-name="T157">ormaa</text:span><text:span text:style-name="T159">t</text:span><text:span text:style-name="T156">u</text:span><text:span text:style-name="T160">a</text:span><text:span text:style-name="T158">li</text:span><text:span text:style-name="T157">zada</text:span><text:span text:style-name="T156">-</text:span><text:span text:style-name="T159"> </text:span><text:span text:style-name="T157">p</text:span><text:span text:style-name="T158">l</text:span><text:span text:style-name="T157">.pd</text:span><text:span text:style-name="T156">f</text:span><text:span text:style-name="T159"> </text:span><text:span text:style-name="T157">(por</text:span><text:span text:style-name="T158">t</text:span><text:span text:style-name="T157">osr</text:span><text:span text:style-name="T159">i</text:span><text:span text:style-name="T157">o.gov</text:span><text:span text:style-name="T156">.br)</text:span></text:a></text:p>
      <text:p text:style-name="P36" loext:marker-style-name="T79"/>
      <text:p text:style-name="P72" loext:marker-style-name="T155"><text:a xlink:type="simple" xlink:href="http://www.portosrio.gov.br/sites/default/files/inline-files/portaria_sep_111_07082013.pdf" text:style-name="ListLabel_20_219" text:visited-style-name="ListLabel_20_219"><text:span text:style-name="T51">7.</text:span><text:span text:style-name="T47">2</text:span><text:span text:style-name="T51">.</text:span><text:span text:style-name="T235"> </text:span><text:span text:style-name="T157">Po</text:span><text:span text:style-name="T156">r</text:span><text:span text:style-name="T159">t</text:span><text:span text:style-name="T156">a</text:span><text:span text:style-name="T160">r</text:span><text:span text:style-name="T158">i</text:span><text:span text:style-name="T156">a</text:span><text:span text:style-name="T236"> </text:span><text:span text:style-name="T156">S</text:span><text:span text:style-name="T160">E</text:span><text:span text:style-name="T156">P</text:span><text:span text:style-name="T237"> </text:span><text:span text:style-name="T157">nº</text:span><text:span text:style-name="T238"> </text:span><text:span text:style-name="T239">1</text:span><text:span text:style-name="T240">1</text:span><text:span text:style-name="T156">1</text:span><text:span text:style-name="T238"> </text:span><text:span text:style-name="T157">de</text:span><text:span text:style-name="T238"> </text:span><text:span text:style-name="T157">07</text:span><text:span text:style-name="T238"> </text:span><text:span text:style-name="T157">de</text:span><text:span text:style-name="T238"> </text:span><text:span text:style-name="T157">agos</text:span><text:span text:style-name="T158">t</text:span><text:span text:style-name="T156">o</text:span><text:span text:style-name="T236"> </text:span><text:span text:style-name="T157">de</text:span><text:span text:style-name="T238"> </text:span><text:span text:style-name="T157">201</text:span><text:span text:style-name="T156">3</text:span><text:span text:style-name="T236"> </text:span><text:span text:style-name="T157">por</text:span><text:span text:style-name="T159">t</text:span><text:span text:style-name="T156">ar</text:span><text:span text:style-name="T159">i</text:span><text:span text:style-name="T157">a_sep_</text:span><text:span text:style-name="T241">1</text:span><text:span text:style-name="T240">1</text:span><text:span text:style-name="T156">1</text:span><text:span text:style-name="T157">_07082013.pd</text:span><text:span text:style-name="T156">f</text:span><text:span text:style-name="T242"> </text:span></text:a></text:p>
      <text:p text:style-name="P79" loext:marker-style-name="T155"><text:a xlink:type="simple" xlink:href="http://www.portosrio.gov.br/sites/default/files/inline-files/portaria_sep_111_07082013.pdf" text:style-name="ListLabel_20_229" text:visited-style-name="ListLabel_20_229"><text:span text:style-name="T156">(</text:span><text:span text:style-name="T157">p</text:span><text:span text:style-name="T156">or</text:span><text:span text:style-name="T158">t</text:span><text:span text:style-name="T160">osr</text:span><text:span text:style-name="T158">i</text:span><text:span text:style-name="T157">o</text:span><text:span text:style-name="T156">.</text:span><text:span text:style-name="T160">gov.br</text:span><text:span text:style-name="T156">)</text:span></text:a></text:p>
      <text:p text:style-name="P36" loext:marker-style-name="T79"/>
      <text:p text:style-name="P81" loext:marker-style-name="T155"><text:a xlink:type="simple" xlink:href="https://sophia.antaq.gov.br/Terminal/Acervo/Detalhe/31169?returnUrl=/Terminal/Home/Index&amp;guid=1654473602652" text:style-name="ListLabel_20_280" text:visited-style-name="ListLabel_20_280"><text:span text:style-name="T51">7.</text:span><text:span text:style-name="T47">3</text:span><text:span text:style-name="T51">.</text:span><text:span text:style-name="T243"> </text:span><text:span text:style-name="T17">Reso</text:span><text:span text:style-name="T18">l</text:span><text:span text:style-name="T17">uçã</text:span><text:span text:style-name="T19">o</text:span><text:span text:style-name="T64"> </text:span><text:span text:style-name="T17">n</text:span><text:span text:style-name="T19">º</text:span><text:span text:style-name="T72"> </text:span><text:span text:style-name="T17">75</text:span><text:span text:style-name="T78"> </text:span><text:span text:style-name="T17">AN</text:span><text:span text:style-name="T63">T</text:span><text:span text:style-name="T17">A</text:span><text:span text:style-name="T19">Q</text:span><text:span text:style-name="T219"> </text:span><text:span text:style-name="T157">h</text:span><text:span text:style-name="T158">tt</text:span><text:span text:style-name="T157">ps</text:span><text:span text:style-name="T158">:</text:span><text:span text:style-name="T159">/</text:span><text:span text:style-name="T158">/</text:span><text:span text:style-name="T157">soph</text:span><text:span text:style-name="T158">i</text:span><text:span text:style-name="T157">a.an</text:span><text:span text:style-name="T158">t</text:span><text:span text:style-name="T157">aq.gov.br</text:span><text:span text:style-name="T159">/</text:span><text:span text:style-name="T157">Term</text:span><text:span text:style-name="T158">i</text:span><text:span text:style-name="T157">na</text:span><text:span text:style-name="T159">l</text:span><text:span text:style-name="T158">/</text:span><text:span text:style-name="T157">Acervo</text:span><text:span text:style-name="T159">/</text:span><text:span text:style-name="T160">D</text:span><text:span text:style-name="T157">e</text:span><text:span text:style-name="T159">t</text:span><text:span text:style-name="T156">a</text:span><text:span text:style-name="T158">l</text:span><text:span text:style-name="T160">he</text:span><text:span text:style-name="T159">/</text:span><text:span text:style-name="T156">3</text:span><text:span text:style-name="T157">1169</text:span><text:span text:style-name="T156">?</text:span></text:a><text:span text:style-name="T155"> </text:span><text:a xlink:type="simple" xlink:href="https://sophia.antaq.gov.br/Terminal/Acervo/Detalhe/31169?returnUrl=/Terminal/Home/Index&amp;guid=1654473602652" text:style-name="ListLabel_20_301" text:visited-style-name="ListLabel_20_301"><text:span text:style-name="T156">r</text:span><text:span text:style-name="T157">e</text:span><text:span text:style-name="T158">t</text:span><text:span text:style-name="T157">urnUr</text:span><text:span text:style-name="T159">l</text:span><text:span text:style-name="T157">=</text:span><text:span text:style-name="T158">/</text:span><text:span text:style-name="T160">Term</text:span><text:span text:style-name="T158">i</text:span><text:span text:style-name="T157">na</text:span><text:span text:style-name="T159">l</text:span><text:span text:style-name="T158">/</text:span><text:span text:style-name="T160">Hom</text:span><text:span text:style-name="T157">e</text:span><text:span text:style-name="T158">/</text:span><text:span text:style-name="T160">Index&amp;gu</text:span><text:span text:style-name="T158">i</text:span><text:span text:style-name="T157">d=165447360265</text:span><text:span text:style-name="T156">2</text:span></text:a></text:p>
      <text:p text:style-name="P6" loext:marker-style-name="T9"/>
      <text:p text:style-name="P6" loext:marker-style-name="T9"/>
      <text:p text:style-name="P29" loext:marker-style-name="T9"/>
      <text:p text:style-name="P79" loext:marker-style-name="T45"><draw:custom-shape text:anchor-type="char" draw:z-index="6" draw:name="Shape10" draw:style-name="gr5" draw:text-style-name="P28" svg:width="7.1358in" svg:height="0.1921in" svg:x="0.5626in" svg:y="0.0063in"><text:p/><draw:enhanced-geometry svg:viewBox="0 0 6524539 175309" draw:type="0" draw:enhanced-path="M 0 0 L 0 175309 L 6524539 175309 L 6524539 0 L 0 0 N"/></draw:custom-shape><text:span text:style-name="T51">8.</text:span><text:span text:style-name="T45"> </text:span><text:span text:style-name="T47">NOTA</text:span><text:span text:style-name="T51">S</text:span><text:span text:style-name="T48"> </text:span><text:span text:style-name="T46">EXPLIC</text:span><text:span text:style-name="T50">A</text:span><text:span text:style-name="T46">TIVAS</text:span></text:p>
      <text:p text:style-name="P6" loext:marker-style-name="T9"/>
      <text:p text:style-name="P31" loext:marker-style-name="T9"/>
      <text:p text:style-name="P82" loext:marker-style-name="T16"><text:span text:style-name="T51">8.</text:span><text:span text:style-name="T47">1</text:span><text:span text:style-name="T19">.</text:span><text:span text:style-name="T64"> </text:span><text:span text:style-name="T17">Es</text:span><text:span text:style-name="T16">t</text:span><text:span text:style-name="T19">a</text:span><text:span text:style-name="T64"> </text:span><text:span text:style-name="T17">Ins</text:span><text:span text:style-name="T16">t</text:span><text:span text:style-name="T17">ruçã</text:span><text:span text:style-name="T19">o</text:span><text:span text:style-name="T73"> </text:span><text:span text:style-name="T17">No</text:span><text:span text:style-name="T19">r</text:span><text:span text:style-name="T20">m</text:span><text:span text:style-name="T17">a</text:span><text:span text:style-name="T18">ti</text:span><text:span text:style-name="T17">v</text:span><text:span text:style-name="T19">a</text:span><text:span text:style-name="T73"> </text:span><text:span text:style-name="T17">fo</text:span><text:span text:style-name="T16">i</text:span><text:span text:style-name="T64"> </text:span><text:span text:style-name="T19">a</text:span><text:span text:style-name="T17">provad</text:span><text:span text:style-name="T19">a</text:span><text:span text:style-name="T73"> </text:span><text:span text:style-name="T17">pe</text:span><text:span text:style-name="T16">l</text:span><text:span text:style-name="T19">a</text:span><text:span text:style-name="T64"> </text:span><text:span text:style-name="T20">D</text:span><text:span text:style-name="T16">i</text:span><text:span text:style-name="T17">re</text:span><text:span text:style-name="T16">t</text:span><text:span text:style-name="T17">or</text:span><text:span text:style-name="T16">i</text:span><text:span text:style-name="T19">a</text:span><text:span text:style-name="T64"> </text:span><text:span text:style-name="T17">Execu</text:span><text:span text:style-name="T16">ti</text:span><text:span text:style-name="T17">v</text:span><text:span text:style-name="T19">a</text:span><text:span text:style-name="T73"> </text:span><text:span text:style-name="T17">da</text:span><text:span text:style-name="T64"> </text:span><text:span text:style-name="T17">Compa</text:span><text:span text:style-name="T19">n</text:span><text:span text:style-name="T20">h</text:span><text:span text:style-name="T16">i</text:span><text:span text:style-name="T17">a</text:span><text:span text:style-name="T73"> </text:span><text:span text:style-name="T17">Doca</text:span><text:span text:style-name="T19">s</text:span><text:span text:style-name="T16"> </text:span><text:span text:style-name="T19">do</text:span><text:span text:style-name="T18"> </text:span><text:span text:style-name="T17">R</text:span><text:span text:style-name="T16">i</text:span><text:span text:style-name="T19">o</text:span><text:span text:style-name="T18"> </text:span><text:span text:style-name="T17">de</text:span><text:span text:style-name="T18"> </text:span><text:span text:style-name="T19">Ja</text:span><text:span text:style-name="T17">ne</text:span><text:span text:style-name="T53">i</text:span><text:span text:style-name="T19">r</text:span><text:span text:style-name="T17">o,</text:span><text:span text:style-name="T16"> </text:span><text:span text:style-name="T17">em</text:span><text:span text:style-name="T18"> </text:span><text:span text:style-name="T17">su</text:span><text:span text:style-name="T19">a</text:span><text:span text:style-name="T18"> </text:span><text:span text:style-name="T17">2842</text:span><text:span text:style-name="T16">° </text:span><text:span text:style-name="T17">reun</text:span><text:span text:style-name="T18">i</text:span><text:span text:style-name="T19">ão</text:span><text:span text:style-name="T18"> </text:span><text:span text:style-name="T17">ord</text:span><text:span text:style-name="T18">i</text:span><text:span text:style-name="T19">n</text:span><text:span text:style-name="T17">ár</text:span><text:span text:style-name="T16">i</text:span><text:span text:style-name="T17">a</text:span><text:span text:style-name="T19">,</text:span><text:span text:style-name="T18"> </text:span><text:span text:style-name="T19">r</text:span><text:span text:style-name="T17">ea</text:span><text:span text:style-name="T16">li</text:span><text:span text:style-name="T17">zada</text:span><text:span text:style-name="T18"> </text:span><text:span text:style-name="T17">em</text:span><text:span text:style-name="T53"> </text:span><text:span text:style-name="T17">07</text:span><text:span text:style-name="T16">/</text:span><text:span text:style-name="T17">08</text:span><text:span text:style-name="T16">/</text:span><text:span text:style-name="T17">2026.</text:span></text:p>
      <text:p text:style-name="P6" loext:marker-style-name="T9"/>
      <text:p text:style-name="P31" loext:marker-style-name="T9"/>
      <text:p text:style-name="P83" loext:marker-style-name="T45"><draw:custom-shape text:anchor-type="char" draw:z-index="8" draw:name="Shape11" draw:style-name="gr5" draw:text-style-name="P28" svg:width="7.1358in" svg:height="0.1921in" svg:x="0.5626in" svg:y="0.0063in"><text:p/><draw:enhanced-geometry svg:viewBox="0 0 6524539 175310" draw:type="0" draw:enhanced-path="M 0 0 L 0 175310 L 6524539 175310 L 6524539 0 L 0 0 N"/></draw:custom-shape><text:span text:style-name="T46">A</text:span><text:span text:style-name="T47">N</text:span><text:span text:style-name="T46">EX</text:span><text:span text:style-name="T50">O</text:span><text:span text:style-name="T51">S</text:span></text:p>
      <text:p text:style-name="P6" loext:marker-style-name="T9"/>
      <text:p text:style-name="P33" loext:marker-style-name="T9"/>
      <text:p text:style-name="P84" loext:marker-style-name="T155"><text:span text:style-name="T17">Re</text:span><text:span text:style-name="T19">q</text:span><text:span text:style-name="T17">uer</text:span><text:span text:style-name="T18">i</text:span><text:span text:style-name="T17">men</text:span><text:span text:style-name="T16">t</text:span><text:span text:style-name="T17">o</text:span><text:span text:style-name="T18"> </text:span><text:span text:style-name="T17">de</text:span><text:span text:style-name="T18"> </text:span><text:span text:style-name="T19">q</text:span><text:span text:style-name="T17">ua</text:span><text:span text:style-name="T18">l</text:span><text:span text:style-name="T16">i</text:span><text:span text:style-name="T17">f</text:span><text:span text:style-name="T18">i</text:span><text:span text:style-name="T19">c</text:span><text:span text:style-name="T20">açã</text:span><text:span text:style-name="T19">o</text:span><text:span text:style-name="T18"> </text:span><text:span text:style-name="T19">e</text:span><text:span text:style-name="T18"> </text:span><text:span text:style-name="T17">dec</text:span><text:span text:style-name="T16">l</text:span><text:span text:style-name="T17">araçã</text:span><text:span text:style-name="T19">o</text:span><text:span text:style-name="T18"> </text:span><text:span text:style-name="T17">de</text:span><text:span text:style-name="T16"> </text:span><text:span text:style-name="T17">re</text:span><text:span text:style-name="T19">sp</text:span><text:span text:style-name="T17">onsab</text:span><text:span text:style-name="T18">ili</text:span><text:span text:style-name="T17">dad</text:span><text:span text:style-name="T19">e</text:span><text:span text:style-name="T18"> </text:span><text:span text:style-name="T19">-</text:span><text:span text:style-name="T18"> </text:span><text:a xlink:type="simple" xlink:href="https://www.portosrio.gov.br/sites/default/files/2022-10/requerimento_qualificacao_certificacao_operador_portuario-porto-de-angra-dos-reis.pdf" text:style-name="ListLabel_20_318" text:visited-style-name="ListLabel_20_318"><text:span text:style-name="T156">P</text:span><text:span text:style-name="T157">or</text:span><text:span text:style-name="T158">t</text:span><text:span text:style-name="T156">o</text:span><text:span text:style-name="T159"> </text:span><text:span text:style-name="T157">de</text:span><text:span text:style-name="T159"> </text:span><text:span text:style-name="T157">Angr</text:span><text:span text:style-name="T156">a</text:span><text:span text:style-name="T159"> </text:span><text:span text:style-name="T157">do</text:span><text:span text:style-name="T156">s</text:span><text:span text:style-name="T158"> </text:span><text:span text:style-name="T157">Re</text:span><text:span text:style-name="T159">i</text:span><text:span text:style-name="T156">s</text:span></text:a><text:span text:style-name="T155"> </text:span><text:span text:style-name="T17">Re</text:span><text:span text:style-name="T19">q</text:span><text:span text:style-name="T17">uer</text:span><text:span text:style-name="T18">i</text:span><text:span text:style-name="T17">men</text:span><text:span text:style-name="T16">t</text:span><text:span text:style-name="T17">o</text:span><text:span text:style-name="T18"> </text:span><text:span text:style-name="T17">de</text:span><text:span text:style-name="T18"> </text:span><text:span text:style-name="T19">q</text:span><text:span text:style-name="T17">ua</text:span><text:span text:style-name="T18">l</text:span><text:span text:style-name="T16">i</text:span><text:span text:style-name="T17">f</text:span><text:span text:style-name="T18">i</text:span><text:span text:style-name="T19">c</text:span><text:span text:style-name="T20">açã</text:span><text:span text:style-name="T19">o</text:span><text:span text:style-name="T18"> </text:span><text:span text:style-name="T19">e</text:span><text:span text:style-name="T18"> </text:span><text:span text:style-name="T17">dec</text:span><text:span text:style-name="T16">l</text:span><text:span text:style-name="T17">araçã</text:span><text:span text:style-name="T19">o</text:span><text:span text:style-name="T18"> </text:span><text:span text:style-name="T17">de</text:span><text:span text:style-name="T16"> </text:span><text:span text:style-name="T17">re</text:span><text:span text:style-name="T19">sp</text:span><text:span text:style-name="T17">onsab</text:span><text:span text:style-name="T18">ili</text:span><text:span text:style-name="T17">dad</text:span><text:span text:style-name="T19">e</text:span><text:span text:style-name="T18"> </text:span><text:span text:style-name="T19">-</text:span><text:span text:style-name="T18"> </text:span><text:a xlink:type="simple" xlink:href="https://www.portosrio.gov.br/sites/default/files/2022-10/requerimento_qualificacao_certificacao_operador_portuario-porto-de-itaguai.pdf" text:style-name="ListLabel_20_331" text:visited-style-name="ListLabel_20_331"><text:span text:style-name="T156">P</text:span><text:span text:style-name="T157">or</text:span><text:span text:style-name="T158">t</text:span><text:span text:style-name="T156">o</text:span><text:span text:style-name="T159"> </text:span><text:span text:style-name="T157">de</text:span><text:span text:style-name="T159"> </text:span><text:span text:style-name="T156">I</text:span><text:span text:style-name="T159">t</text:span><text:span text:style-name="T156">a</text:span><text:span text:style-name="T160">gua</text:span><text:span text:style-name="T158">í</text:span></text:a><text:span text:style-name="T155"> </text:span><text:span text:style-name="T17">Re</text:span><text:span text:style-name="T19">q</text:span><text:span text:style-name="T17">uer</text:span><text:span text:style-name="T18">i</text:span><text:span text:style-name="T17">men</text:span><text:span text:style-name="T16">t</text:span><text:span text:style-name="T17">o</text:span><text:span text:style-name="T18"> </text:span><text:span text:style-name="T17">de</text:span><text:span text:style-name="T18"> </text:span><text:span text:style-name="T19">q</text:span><text:span text:style-name="T17">ua</text:span><text:span text:style-name="T18">l</text:span><text:span text:style-name="T16">i</text:span><text:span text:style-name="T17">f</text:span><text:span text:style-name="T18">i</text:span><text:span text:style-name="T19">c</text:span><text:span text:style-name="T20">açã</text:span><text:span text:style-name="T19">o</text:span><text:span text:style-name="T18"> </text:span><text:span text:style-name="T19">e</text:span><text:span text:style-name="T18"> </text:span><text:span text:style-name="T17">dec</text:span><text:span text:style-name="T16">l</text:span><text:span text:style-name="T17">araçã</text:span><text:span text:style-name="T19">o</text:span><text:span text:style-name="T18"> </text:span><text:span text:style-name="T17">de</text:span><text:span text:style-name="T16"> </text:span><text:span text:style-name="T17">re</text:span><text:span text:style-name="T19">sp</text:span><text:span text:style-name="T17">onsab</text:span><text:span text:style-name="T18">ili</text:span><text:span text:style-name="T17">dad</text:span><text:span text:style-name="T19">e</text:span><text:span text:style-name="T18"> </text:span><text:span text:style-name="T19">-</text:span><text:span text:style-name="T18"> </text:span><text:a xlink:type="simple" xlink:href="https://www.portosrio.gov.br/sites/default/files/2022-10/requerimento_qualificacao_certificacao_operador_portuario-porto-de-niteroi.pdf" text:style-name="ListLabel_20_346" text:visited-style-name="ListLabel_20_346"><text:span text:style-name="T156">P</text:span><text:span text:style-name="T157">or</text:span><text:span text:style-name="T158">t</text:span><text:span text:style-name="T156">o</text:span><text:span text:style-name="T159"> </text:span><text:span text:style-name="T157">de</text:span><text:span text:style-name="T159"> </text:span><text:span text:style-name="T157">N</text:span><text:span text:style-name="T159">i</text:span><text:span text:style-name="T158">t</text:span><text:span text:style-name="T156">e</text:span><text:span text:style-name="T157">ró</text:span><text:span text:style-name="T158">i</text:span></text:a><text:span text:style-name="T155"> </text:span><text:span text:style-name="T17">Re</text:span><text:span text:style-name="T19">q</text:span><text:span text:style-name="T17">uer</text:span><text:span text:style-name="T18">i</text:span><text:span text:style-name="T17">men</text:span><text:span text:style-name="T16">t</text:span><text:span text:style-name="T17">o</text:span><text:span text:style-name="T18"> </text:span><text:span text:style-name="T17">de</text:span><text:span text:style-name="T18"> </text:span><text:span text:style-name="T19">q</text:span><text:span text:style-name="T17">ua</text:span><text:span text:style-name="T18">l</text:span><text:span text:style-name="T16">i</text:span><text:span text:style-name="T17">f</text:span><text:span text:style-name="T18">i</text:span><text:span text:style-name="T19">c</text:span><text:span text:style-name="T20">açã</text:span><text:span text:style-name="T19">o</text:span><text:span text:style-name="T18"> </text:span><text:span text:style-name="T19">e</text:span><text:span text:style-name="T18"> </text:span><text:span text:style-name="T17">dec</text:span><text:span text:style-name="T16">l</text:span><text:span text:style-name="T17">araçã</text:span><text:span text:style-name="T19">o</text:span><text:span text:style-name="T18"> </text:span><text:span text:style-name="T17">de</text:span><text:span text:style-name="T16"> </text:span><text:span text:style-name="T17">re</text:span><text:span text:style-name="T19">sp</text:span><text:span text:style-name="T17">onsab</text:span><text:span text:style-name="T18">ili</text:span><text:span text:style-name="T17">dad</text:span><text:span text:style-name="T19">e</text:span><text:span text:style-name="T18"> </text:span><text:span text:style-name="T19">-</text:span><text:span text:style-name="T18"> </text:span><text:a xlink:type="simple" xlink:href="https://www.portosrio.gov.br/sites/default/files/2022-10/requerimento_qualificacao_certificacao_operador_portuario-porto-do-rio-de-janeiro.pdf" text:style-name="ListLabel_20_365" text:visited-style-name="ListLabel_20_365"><text:span text:style-name="T156">P</text:span><text:span text:style-name="T157">or</text:span><text:span text:style-name="T158">t</text:span><text:span text:style-name="T156">o</text:span><text:span text:style-name="T159"> </text:span><text:span text:style-name="T157">do</text:span><text:span text:style-name="T159"> </text:span><text:span text:style-name="T157">R</text:span><text:span text:style-name="T159">i</text:span><text:span text:style-name="T156">o</text:span><text:span text:style-name="T159"> </text:span><text:span text:style-name="T157">d</text:span><text:span text:style-name="T156">e</text:span><text:span text:style-name="T159"> </text:span><text:span text:style-name="T157">Jane</text:span><text:span text:style-name="T158">i</text:span><text:span text:style-name="T157">r</text:span><text:span text:style-name="T156">o</text:span></text:a></text:p>
      <text:p text:style-name="P82" loext:marker-style-name="T16"><draw:g text:anchor-type="char" draw:z-index="0" draw:name="Shape12" draw:style-name="gr6"><draw:frame draw:style-name="gr7" draw:text-style-name="P85" svg:width="1.3925in" svg:height="0.3087in" svg:x="6.372in" svg:y="1.2311in"><draw:image xlink:href="Pictures/10000001000000860000001DDC73F986.png" xlink:type="simple" xlink:show="embed" xlink:actuate="onLoad" draw:mime-type="image/png"><text:p/></draw:image></draw:frame><draw:custom-shape draw:style-name="gr8" draw:text-style-name="P86" svg:width="7.2689in" svg:height="0in" svg:x="0.4957in" svg:y="1.1937in"><text:p/><draw:enhanced-geometry svg:viewBox="0 0 6646492 0" draw:type="0" draw:enhanced-path="M 0 0 L 6646492 0 N"/></draw:custom-shape><draw:custom-shape draw:style-name="gr8" draw:text-style-name="P86" svg:width="7.2689in" svg:height="0in" svg:x="0.4957in" svg:y="1.2102in"><text:p/><draw:enhanced-geometry svg:viewBox="0 0 6646492 0" draw:type="0" draw:enhanced-path="M 0 0 L 6646492 0 N"/></draw:custom-shape><draw:frame draw:style-name="gr7" draw:text-style-name="P85" svg:width="2.6094in" svg:height="0.3087in" svg:x="0.4957in" svg:y="1.2311in"><draw:image xlink:href="Pictures/10000001000000FB0000001D73D9CC01.png" xlink:type="simple" xlink:show="embed" xlink:actuate="onLoad" draw:mime-type="image/png"><text:p/></draw:image></draw:frame></draw:g><draw:frame draw:style-name="fr2" draw:name="Image2" text:anchor-type="char" svg:x="0.4957in" svg:y="1.1937in" svg:width="2.6091in" svg:height="0.3083in" draw:z-index="13"><draw:image xlink:href="Pictures/10000001000000FB0000001D73D9CC01.png" xlink:type="simple" xlink:show="embed" xlink:actuate="onLoad" draw:mime-type="image/png"/></draw:frame><draw:frame draw:style-name="fr2" draw:name="Image3" text:anchor-type="char" svg:x="0.4957in" svg:y="1.1937in" svg:width="1.3925in" svg:height="0.3083in" draw:z-index="14"><draw:image xlink:href="Pictures/10000001000000860000001DDC73F986.png" xlink:type="simple" xlink:show="embed" xlink:actuate="onLoad" draw:mime-type="image/png"/></draw:frame><text:span text:style-name="T17">Re</text:span><text:span text:style-name="T19">q</text:span><text:span text:style-name="T17">uer</text:span><text:span text:style-name="T18">i</text:span><text:span text:style-name="T17">men</text:span><text:span text:style-name="T16">t</text:span><text:span text:style-name="T17">o</text:span><text:span text:style-name="T244"> </text:span><text:span text:style-name="T17">d</text:span><text:span text:style-name="T19">e</text:span><text:span text:style-name="T244"> </text:span><text:span text:style-name="T17">qua</text:span><text:span text:style-name="T18">l</text:span><text:span text:style-name="T16">i</text:span><text:span text:style-name="T19">f</text:span><text:span text:style-name="T18">i</text:span><text:span text:style-name="T19">c</text:span><text:span text:style-name="T20">açã</text:span><text:span text:style-name="T19">o</text:span><text:span text:style-name="T245"> </text:span><text:span text:style-name="T17">e</text:span><text:span text:style-name="T245"> </text:span><text:span text:style-name="T17">d</text:span><text:span text:style-name="T19">e</text:span><text:span text:style-name="T20">c</text:span><text:span text:style-name="T16">l</text:span><text:span text:style-name="T20">ara</text:span><text:span text:style-name="T19">ç</text:span><text:span text:style-name="T17">ão</text:span><text:span text:style-name="T244"> </text:span><text:span text:style-name="T17">de</text:span><text:span text:style-name="T245"> </text:span><text:span text:style-name="T17">respo</text:span><text:span text:style-name="T19">n</text:span><text:span text:style-name="T17">sab</text:span><text:span text:style-name="T18">i</text:span><text:span text:style-name="T16">li</text:span><text:span text:style-name="T20">dad</text:span><text:span text:style-name="T19">e</text:span><text:span text:style-name="T245"> </text:span><text:span text:style-name="T19">-</text:span><text:span text:style-name="T244"> </text:span><text:span text:style-name="T19">P</text:span><text:span text:style-name="T17">or</text:span><text:span text:style-name="T16">t</text:span><text:span text:style-name="T19">o</text:span><text:span text:style-name="T244"> </text:span><text:span text:style-name="T17">d</text:span><text:span text:style-name="T19">o</text:span><text:span text:style-name="T244"> </text:span><text:span text:style-name="T17">Fo</text:span><text:span text:style-name="T19">r</text:span><text:span text:style-name="T20">n</text:span><text:span text:style-name="T19">o</text:span><text:span text:style-name="T16"> </text:span><text:span text:style-name="T246">(</text:span><text:span text:style-name="T17">11208051</text:span><text:span text:style-name="T19">)</text:span></text:p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87" loext:marker-style-name="T9"/>
      <text:section text:style-name="Sect4" text:name="Section5">
        <text:p text:style-name="P30" loext:marker-style-name="T247"><text:span text:style-name="T248">R</text:span><text:span text:style-name="T249">ef</text:span><text:span text:style-name="T248">erênc</text:span><text:span text:style-name="T250">i</text:span><text:span text:style-name="T248">a</text:span><text:span text:style-name="T249">:</text:span><text:span text:style-name="T250"> </text:span><text:span text:style-name="T251">Pr</text:span><text:span text:style-name="T252">oce</text:span><text:span text:style-name="T251">sso</text:span><text:span text:style-name="T253"> </text:span><text:span text:style-name="T252">n</text:span><text:span text:style-name="T251">º</text:span><text:span text:style-name="T247"> </text:span><text:span text:style-name="T252">50905</text:span><text:span text:style-name="T251">.0</text:span><text:span text:style-name="T252">03872</text:span><text:span text:style-name="T247">/</text:span><text:span text:style-name="T252">2021</text:span><text:span text:style-name="T251">-</text:span><text:span text:style-name="T252">4</text:span><text:span text:style-name="T251">7</text:span></text:p>
        <text:p text:style-name="P6" loext:marker-style-name="T9"/>
        <text:p text:style-name="P88" loext:marker-style-name="T254"/>
        <text:p text:style-name="P89" loext:marker-style-name="T95"><text:span text:style-name="T95">Instrumento Normativo</text:span><text:span text:style-name="T96"> </text:span><text:span text:style-name="T95">- PORTOSRIO 11814955</text:span></text:p>
        <text:p text:style-name="P90" loext:marker-style-name="T247"><text:span text:style-name="T251">S</text:span><text:span text:style-name="T252">E</text:span><text:span text:style-name="T251">I</text:span><text:span text:style-name="T247"> </text:span><text:span text:style-name="T252">n</text:span><text:span text:style-name="T251">º</text:span><text:span text:style-name="T247"> </text:span><text:span text:style-name="T252">1181495</text:span><text:span text:style-name="T251">5</text:span></text:p>
        <text:p text:style-name="P6" loext:marker-style-name="T9"/>
        <text:p text:style-name="P88" loext:marker-style-name="T254"/>
        <text:p text:style-name="P30" loext:marker-style-name="T95"><text:span text:style-name="T95">SEI 50905.003872/2021-47 / pg.</text:span><text:span text:style-name="T96"> </text:span><text:span text:style-name="T95">5</text:span><text:bookmark-end text:name="_page_9_0"/></text:p>
      </text:section>
      <text:p text:style-name="P91" loext:marker-style-name="T247"><text:bookmark-start text:name="_page_10_0"/><text:span text:style-name="T251">R</text:span><text:span text:style-name="T252">u</text:span><text:span text:style-name="T251">a</text:span><text:span text:style-name="T253"> </text:span><text:span text:style-name="T252">Do</text:span><text:span text:style-name="T251">m</text:span><text:span text:style-name="T247"> </text:span><text:span text:style-name="T255">G</text:span><text:span text:style-name="T251">er</text:span><text:span text:style-name="T252">ardo</text:span><text:span text:style-name="T253"> </text:span><text:span text:style-name="T251">35</text:span><text:span text:style-name="T247"> </text:span><text:span text:style-name="T251">-</text:span><text:span text:style-name="T253"> </text:span><text:span text:style-name="T252">10</text:span><text:span text:style-name="T251">º</text:span><text:span text:style-name="T247"> </text:span><text:span text:style-name="T252">anda</text:span><text:span text:style-name="T251">r,</text:span><text:span text:style-name="T247"> </text:span><text:span text:style-name="T252">Ed</text:span><text:span text:style-name="T247">i</text:span><text:span text:style-name="T251">f</text:span><text:span text:style-name="T253">í</text:span><text:span text:style-name="T251">c</text:span><text:span text:style-name="T247">i</text:span><text:span text:style-name="T251">o</text:span><text:span text:style-name="T253"> </text:span><text:span text:style-name="T251">S</text:span><text:span text:style-name="T252">ed</text:span><text:span text:style-name="T251">e</text:span><text:span text:style-name="T247"> </text:span><text:span text:style-name="T251">-</text:span><text:span text:style-name="T247"> </text:span><text:span text:style-name="T252">Ba</text:span><text:span text:style-name="T247">i</text:span><text:span text:style-name="T252">r</text:span><text:span text:style-name="T251">ro</text:span><text:span text:style-name="T253"> </text:span><text:span text:style-name="T252">Cen</text:span><text:span text:style-name="T247">t</text:span><text:span text:style-name="T252">r</text:span><text:span text:style-name="T251">o</text:span><text:span text:style-name="T247"> </text:span><text:span text:style-name="T251">R</text:span><text:span text:style-name="T247">i</text:span><text:span text:style-name="T252">o</text:span><text:span text:style-name="T253"> </text:span><text:span text:style-name="T252">d</text:span><text:span text:style-name="T251">e</text:span><text:span text:style-name="T253"> </text:span><text:span text:style-name="T251">J</text:span><text:span text:style-name="T252">ane</text:span><text:span text:style-name="T247">i</text:span><text:span text:style-name="T255">r</text:span><text:span text:style-name="T251">o</text:span><text:span text:style-name="T247">/</text:span><text:span text:style-name="T251">RJ,</text:span><text:span text:style-name="T247"> </text:span><text:span text:style-name="T252">CE</text:span><text:span text:style-name="T251">P</text:span><text:span text:style-name="T253"> </text:span><text:span text:style-name="T251">2</text:span><text:span text:style-name="T252">0090-</text:span><text:span text:style-name="T251">905</text:span></text:p>
      <text:p text:style-name="P30" loext:marker-style-name="T247"><text:span text:style-name="T251">Te</text:span><text:span text:style-name="T247">l</text:span><text:span text:style-name="T252">efone</text:span><text:span text:style-name="T247">:</text:span><text:span text:style-name="T256"> </text:span><text:span text:style-name="T251">-</text:span><text:span text:style-name="T247"> </text:span><text:span text:style-name="T251">w</text:span><text:span text:style-name="T252">ww.p</text:span><text:span text:style-name="T251">or</text:span><text:span text:style-name="T247">t</text:span><text:span text:style-name="T255">os</text:span><text:span text:style-name="T251">r</text:span><text:span text:style-name="T247">i</text:span><text:span text:style-name="T252">o.</text:span><text:span text:style-name="T251">gov</text:span><text:span text:style-name="T255">.b</text:span><text:span text:style-name="T251">r</text:span></text:p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6" loext:marker-style-name="T9"/>
      <text:p text:style-name="P92" loext:marker-style-name="T79"/>
      <text:p text:style-name="P93" loext:marker-style-name="T95"><text:span text:style-name="T95">Instrumento Normativo</text:span><text:span text:style-name="T96"> </text:span><text:span text:style-name="T95">- PORTOSRIO 11814955<text:tab/>SEI 50905.003872/2021-47 / pg.</text:span><text:span text:style-name="T96"> </text:span><text:span text:style-name="T95">6</text:span><text:bookmark-end text:name="_page_10_0"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swiss"/>
    <style:font-face style:name="Noto Sans CJK SC" svg:font-family="'Noto Sans CJK SC'" style:font-family-generic="system" style:font-pitch="variable"/>
    <style:font-face style:name="Noto Sans1" svg:font-family="'Noto Sans'" style:font-family-generic="system" style:font-pitch="variable"/>
    <style:font-face style:name="Source Han Serif CN" svg:font-family="'Source Han Serif CN'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079in" draw:rotation="0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Source Han Serif CN" style:font-size-asian="10.5pt" style:language-asian="zh" style:country-asian="CN" style:font-name-complex="Noto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5in" style:writing-mode="page"/>
      <style:text-properties style:use-window-font-color="true" loext:opacity="0%" style:font-name="Liberation Serif" fo:font-size="12pt" fo:language="en" fo:country="US" style:letter-kerning="true" style:font-name-asian="Source Han Serif CN" style:font-size-asian="10.5pt" style:language-asian="zh" style:country-asian="CN" style:font-name-complex="Noto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1" style:font-family-complex="'Noto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" style:font-family-complex="'Noto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" style:font-family-complex="'Noto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" style:font-family-complex="'Noto Sans'" style:font-family-generic-complex="swiss"/>
    </style:style>
    <style:style style:name="ListLabel_20_1" style:display-name="ListLabel 1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2" style:display-name="ListLabel 2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3" style:display-name="ListLabel 3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/>
    </style:style>
    <style:style style:name="ListLabel_20_4" style:display-name="ListLabel 4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5" style:display-name="ListLabel 5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/>
    </style:style>
    <style:style style:name="ListLabel_20_6" style:display-name="ListLabel 6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7" style:display-name="ListLabel 7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8" style:display-name="ListLabel 8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9" style:display-name="ListLabel 9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10" style:display-name="ListLabel 10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11" style:display-name="ListLabel 11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12" style:display-name="ListLabel 12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13" style:display-name="ListLabel 13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/>
    </style:style>
    <style:style style:name="ListLabel_20_14" style:display-name="ListLabel 14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15" style:display-name="ListLabel 15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16" style:display-name="ListLabel 16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17" style:display-name="ListLabel 17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18" style:display-name="ListLabel 18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19" style:display-name="ListLabel 19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/>
    </style:style>
    <style:style style:name="ListLabel_20_20" style:display-name="ListLabel 20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21" style:display-name="ListLabel 21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22" style:display-name="ListLabel 22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23" style:display-name="ListLabel 23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24" style:display-name="ListLabel 24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25" style:display-name="ListLabel 25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/>
    </style:style>
    <style:style style:name="ListLabel_20_26" style:display-name="ListLabel 26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27" style:display-name="ListLabel 27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/>
    </style:style>
    <style:style style:name="ListLabel_20_28" style:display-name="ListLabel 28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29" style:display-name="ListLabel 29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30" style:display-name="ListLabel 30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31" style:display-name="ListLabel 31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32" style:display-name="ListLabel 32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33" style:display-name="ListLabel 33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34" style:display-name="ListLabel 34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35" style:display-name="ListLabel 35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36" style:display-name="ListLabel 36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37" style:display-name="ListLabel 37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38" style:display-name="ListLabel 38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39" style:display-name="ListLabel 39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40" style:display-name="ListLabel 40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41" style:display-name="ListLabel 41" style:family="text">
      <style:text-properties fo:color="#0000ee" loext:opacity="100%" style:font-name="Times New Roman" fo:font-family="'Times New Roman'" style:font-family-generic="roman" style:font-pitch="variable" fo:font-size="12pt" fo:letter-spacing="0.0016in" style:text-underline-style="solid" style:text-underline-width="auto" style:text-underline-color="font-color" style:font-size-asian="12pt" style:text-scale="99%"/>
    </style:style>
    <style:style style:name="ListLabel_20_42" style:display-name="ListLabel 42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ListLabel_20_43" style:display-name="ListLabel 43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44" style:display-name="ListLabel 44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45" style:display-name="ListLabel 45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46" style:display-name="ListLabel 46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47" style:display-name="ListLabel 47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48" style:display-name="ListLabel 48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/>
    </style:style>
    <style:style style:name="ListLabel_20_49" style:display-name="ListLabel 49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50" style:display-name="ListLabel 50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51" style:display-name="ListLabel 51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52" style:display-name="ListLabel 52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53" style:display-name="ListLabel 53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54" style:display-name="ListLabel 54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55" style:display-name="ListLabel 55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/>
    </style:style>
    <style:style style:name="ListLabel_20_56" style:display-name="ListLabel 56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57" style:display-name="ListLabel 57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/>
    </style:style>
    <style:style style:name="ListLabel_20_58" style:display-name="ListLabel 58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59" style:display-name="ListLabel 59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60" style:display-name="ListLabel 60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61" style:display-name="ListLabel 61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62" style:display-name="ListLabel 62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63" style:display-name="ListLabel 63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/>
    </style:style>
    <style:style style:name="ListLabel_20_64" style:display-name="ListLabel 64" style:family="text">
      <style:text-properties fo:color="#0000ee" loext:opacity="100%" style:font-name="Times New Roman" fo:font-family="'Times New Roman'" style:font-family-generic="roman" style:font-pitch="variable" fo:font-size="12pt" fo:letter-spacing="0.0016in" style:text-underline-style="solid" style:text-underline-width="auto" style:text-underline-color="font-color" style:font-size-asian="12pt" style:text-scale="99%"/>
    </style:style>
    <style:style style:name="ListLabel_20_65" style:display-name="ListLabel 65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66" style:display-name="ListLabel 66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67" style:display-name="ListLabel 67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68" style:display-name="ListLabel 68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69" style:display-name="ListLabel 69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70" style:display-name="ListLabel 70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71" style:display-name="ListLabel 71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72" style:display-name="ListLabel 72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73" style:display-name="ListLabel 73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74" style:display-name="ListLabel 74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75" style:display-name="ListLabel 75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76" style:display-name="ListLabel 76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77" style:display-name="ListLabel 77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78" style:display-name="ListLabel 78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79" style:display-name="ListLabel 79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80" style:display-name="ListLabel 80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81" style:display-name="ListLabel 81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82" style:display-name="ListLabel 82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83" style:display-name="ListLabel 83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/>
    </style:style>
    <style:style style:name="ListLabel_20_84" style:display-name="ListLabel 84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85" style:display-name="ListLabel 85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/>
    </style:style>
    <style:style style:name="ListLabel_20_86" style:display-name="ListLabel 86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87" style:display-name="ListLabel 87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/>
    </style:style>
    <style:style style:name="ListLabel_20_88" style:display-name="ListLabel 88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89" style:display-name="ListLabel 89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90" style:display-name="ListLabel 90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91" style:display-name="ListLabel 91" style:family="text">
      <style:text-properties fo:color="#0000ee" loext:opacity="100%" style:font-name="Times New Roman" fo:font-family="'Times New Roman'" style:font-family-generic="roman" style:font-pitch="variable" fo:font-size="12pt" fo:letter-spacing="0.0016in" style:text-underline-style="solid" style:text-underline-width="auto" style:text-underline-color="font-color" style:font-size-asian="12pt" style:text-scale="99%"/>
    </style:style>
    <style:style style:name="ListLabel_20_92" style:display-name="ListLabel 92" style:family="text">
      <style:text-properties fo:color="#0000ee" loext:opacity="100%" style:font-name="Times New Roman" fo:font-family="'Times New Roman'" style:font-family-generic="roman" style:font-pitch="variable" fo:font-size="12pt" fo:letter-spacing="0.0063in" style:text-underline-style="solid" style:text-underline-width="auto" style:text-underline-color="font-color" style:font-size-asian="12pt" style:text-scale="99%"/>
    </style:style>
    <style:style style:name="ListLabel_20_93" style:display-name="ListLabel 93" style:family="text">
      <style:text-properties fo:color="#000000" loext:opacity="100%" style:font-name="Times New Roman" fo:font-family="'Times New Roman'" style:font-family-generic="roman" style:font-pitch="variable" fo:font-size="12pt" fo:font-weight="bold" style:font-size-asian="12pt" style:font-weight-asian="bold" style:text-scale="99%"/>
    </style:style>
    <style:style style:name="ListLabel_20_94" style:display-name="ListLabel 94" style:family="text">
      <style:text-properties fo:color="#000000" loext:opacity="100%" style:font-name="Times New Roman" fo:font-family="'Times New Roman'" style:font-family-generic="roman" style:font-pitch="variable" fo:font-size="12pt" fo:letter-spacing="-0.0043in" fo:font-weight="bold" style:font-size-asian="12pt" style:font-weight-asian="bold"/>
    </style:style>
    <style:style style:name="ListLabel_20_95" style:display-name="ListLabel 95" style:family="text">
      <style:text-properties fo:color="#000000" loext:opacity="100%" style:font-name="Times New Roman" fo:font-family="'Times New Roman'" style:font-family-generic="roman" style:font-pitch="variable" fo:font-size="12pt" fo:font-weight="bold" style:font-size-asian="12pt" style:font-weight-asian="bold" style:text-scale="99%"/>
    </style:style>
    <style:style style:name="ListLabel_20_96" style:display-name="ListLabel 96" style:family="text">
      <style:text-properties fo:color="#000000" loext:opacity="100%" style:font-name="Times New Roman" fo:font-family="'Times New Roman'" style:font-family-generic="roman" style:font-pitch="variable" fo:font-size="12pt" fo:letter-spacing="-0.0055in" fo:font-weight="bold" style:font-size-asian="12pt" style:font-weight-asian="bold"/>
    </style:style>
    <style:style style:name="ListLabel_20_97" style:display-name="ListLabel 97" style:family="text">
      <style:text-properties fo:color="#000000" loext:opacity="100%" style:font-name="Times New Roman" fo:font-family="'Times New Roman'" style:font-family-generic="roman" style:font-pitch="variable" fo:font-size="12pt" fo:font-weight="bold" style:font-size-asian="12pt" style:font-weight-asian="bold" style:text-scale="99%"/>
    </style:style>
    <style:style style:name="ListLabel_20_98" style:display-name="ListLabel 98" style:family="text">
      <style:text-properties fo:color="#000000" loext:opacity="100%" style:font-name="Times New Roman" fo:font-family="'Times New Roman'" style:font-family-generic="roman" style:font-pitch="variable" fo:font-size="12pt" fo:letter-spacing="-0.0043in" fo:font-weight="bold" style:font-size-asian="12pt" style:font-weight-asian="bold"/>
    </style:style>
    <style:style style:name="ListLabel_20_99" style:display-name="ListLabel 99" style:family="text">
      <style:text-properties fo:color="#000000" loext:opacity="100%" style:font-name="Times New Roman" fo:font-family="'Times New Roman'" style:font-family-generic="roman" style:font-pitch="variable" fo:font-size="12pt" fo:font-weight="bold" style:font-size-asian="12pt" style:font-weight-asian="bold" style:text-scale="99%"/>
    </style:style>
    <style:style style:name="ListLabel_20_100" style:display-name="ListLabel 100" style:family="text">
      <style:text-properties fo:color="#000000" loext:opacity="100%" style:font-name="Times New Roman" fo:font-family="'Times New Roman'" style:font-family-generic="roman" style:font-pitch="variable" fo:font-size="12pt" fo:font-weight="bold" style:font-size-asian="12pt" style:font-weight-asian="bold"/>
    </style:style>
    <style:style style:name="ListLabel_20_101" style:display-name="ListLabel 101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102" style:display-name="ListLabel 102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103" style:display-name="ListLabel 103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/>
    </style:style>
    <style:style style:name="ListLabel_20_104" style:display-name="ListLabel 104" style:family="text">
      <style:text-properties fo:color="#0000ee" loext:opacity="100%" style:font-name="Times New Roman" fo:font-family="'Times New Roman'" style:font-family-generic="roman" style:font-pitch="variable" fo:font-size="12pt" fo:letter-spacing="0.111in" style:text-underline-style="solid" style:text-underline-width="auto" style:text-underline-color="font-color" style:font-size-asian="12pt"/>
    </style:style>
    <style:style style:name="ListLabel_20_105" style:display-name="ListLabel 105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106" style:display-name="ListLabel 106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107" style:display-name="ListLabel 107" style:family="text">
      <style:text-properties fo:color="#0000ee" loext:opacity="100%" style:font-name="Times New Roman" fo:font-family="'Times New Roman'" style:font-family-generic="roman" style:font-pitch="variable" fo:font-size="12pt" fo:letter-spacing="0.111in" style:text-underline-style="solid" style:text-underline-width="auto" style:text-underline-color="font-color" style:font-size-asian="12pt"/>
    </style:style>
    <style:style style:name="ListLabel_20_108" style:display-name="ListLabel 108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109" style:display-name="ListLabel 109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110" style:display-name="ListLabel 110" style:family="text">
      <style:text-properties fo:color="#0000ee" loext:opacity="100%" style:font-name="Times New Roman" fo:font-family="'Times New Roman'" style:font-family-generic="roman" style:font-pitch="variable" fo:font-size="12pt" fo:letter-spacing="0.1118in" style:text-underline-style="solid" style:text-underline-width="auto" style:text-underline-color="font-color" style:font-size-asian="12pt"/>
    </style:style>
    <style:style style:name="ListLabel_20_111" style:display-name="ListLabel 111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112" style:display-name="ListLabel 112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113" style:display-name="ListLabel 113" style:family="text">
      <style:text-properties fo:color="#0000ee" loext:opacity="100%" style:font-name="Times New Roman" fo:font-family="'Times New Roman'" style:font-family-generic="roman" style:font-pitch="variable" fo:font-size="12pt" fo:letter-spacing="0.1118in" style:text-underline-style="solid" style:text-underline-width="auto" style:text-underline-color="font-color" style:font-size-asian="12pt"/>
    </style:style>
    <style:style style:name="ListLabel_20_114" style:display-name="ListLabel 114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115" style:display-name="ListLabel 115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116" style:display-name="ListLabel 116" style:family="text">
      <style:text-properties fo:color="#0000ee" loext:opacity="100%" style:font-name="Times New Roman" fo:font-family="'Times New Roman'" style:font-family-generic="roman" style:font-pitch="variable" fo:font-size="12pt" fo:letter-spacing="0.1118in" style:text-underline-style="solid" style:text-underline-width="auto" style:text-underline-color="font-color" style:font-size-asian="12pt"/>
    </style:style>
    <style:style style:name="ListLabel_20_117" style:display-name="ListLabel 117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118" style:display-name="ListLabel 118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119" style:display-name="ListLabel 119" style:family="text">
      <style:text-properties fo:color="#0000ee" loext:opacity="100%" style:font-name="Times New Roman" fo:font-family="'Times New Roman'" style:font-family-generic="roman" style:font-pitch="variable" fo:font-size="12pt" fo:letter-spacing="0.1118in" style:text-underline-style="solid" style:text-underline-width="auto" style:text-underline-color="font-color" style:font-size-asian="12pt"/>
    </style:style>
    <style:style style:name="ListLabel_20_120" style:display-name="ListLabel 120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121" style:display-name="ListLabel 121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122" style:display-name="ListLabel 122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123" style:display-name="ListLabel 123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124" style:display-name="ListLabel 124" style:family="text">
      <style:text-properties fo:color="#0000ee" loext:opacity="100%" style:font-name="Times New Roman" fo:font-family="'Times New Roman'" style:font-family-generic="roman" style:font-pitch="variable" fo:font-size="12pt" fo:letter-spacing="0.1126in" style:text-underline-style="solid" style:text-underline-width="auto" style:text-underline-color="font-color" style:font-size-asian="12pt"/>
    </style:style>
    <style:style style:name="ListLabel_20_125" style:display-name="ListLabel 125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126" style:display-name="ListLabel 126" style:family="text">
      <style:text-properties fo:color="#0000ee" loext:opacity="100%" style:font-name="Times New Roman" fo:font-family="'Times New Roman'" style:font-family-generic="roman" style:font-pitch="variable" fo:font-size="12pt" fo:letter-spacing="0.1118in" style:text-underline-style="solid" style:text-underline-width="auto" style:text-underline-color="font-color" style:font-size-asian="12pt"/>
    </style:style>
    <style:style style:name="ListLabel_20_127" style:display-name="ListLabel 127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128" style:display-name="ListLabel 128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129" style:display-name="ListLabel 129" style:family="text">
      <style:text-properties fo:color="#0000ee" loext:opacity="100%" style:font-name="Times New Roman" fo:font-family="'Times New Roman'" style:font-family-generic="roman" style:font-pitch="variable" fo:font-size="12pt" fo:letter-spacing="0.1118in" style:text-underline-style="solid" style:text-underline-width="auto" style:text-underline-color="font-color" style:font-size-asian="12pt"/>
    </style:style>
    <style:style style:name="ListLabel_20_130" style:display-name="ListLabel 130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131" style:display-name="ListLabel 131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132" style:display-name="ListLabel 132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133" style:display-name="ListLabel 133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134" style:display-name="ListLabel 134" style:family="text">
      <style:text-properties fo:color="#0000ee" loext:opacity="100%" style:font-name="Times New Roman" fo:font-family="'Times New Roman'" style:font-family-generic="roman" style:font-pitch="variable" fo:font-size="12pt" fo:letter-spacing="0.0016in" style:text-underline-style="solid" style:text-underline-width="auto" style:text-underline-color="font-color" style:font-size-asian="12pt" style:text-scale="99%"/>
    </style:style>
    <style:style style:name="ListLabel_20_135" style:display-name="ListLabel 135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136" style:display-name="ListLabel 136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/>
    </style:style>
    <style:style style:name="ListLabel_20_137" style:display-name="ListLabel 137" style:family="text">
      <style:text-properties fo:color="#0000ee" loext:opacity="100%" style:font-name="Times New Roman" fo:font-family="'Times New Roman'" style:font-family-generic="roman" style:font-pitch="variable" fo:font-size="12pt" fo:letter-spacing="0.0016in" style:text-underline-style="solid" style:text-underline-width="auto" style:text-underline-color="font-color" style:font-size-asian="12pt" style:text-scale="99%"/>
    </style:style>
    <style:style style:name="ListLabel_20_138" style:display-name="ListLabel 138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139" style:display-name="ListLabel 139" style:family="text">
      <style:text-properties fo:color="#0000ee" loext:opacity="100%" style:font-name="Times New Roman" fo:font-family="'Times New Roman'" style:font-family-generic="roman" style:font-pitch="variable" fo:font-size="12pt" fo:letter-spacing="0.0016in" style:text-underline-style="solid" style:text-underline-width="auto" style:text-underline-color="font-color" style:font-size-asian="12pt" style:text-scale="99%"/>
    </style:style>
    <style:style style:name="ListLabel_20_140" style:display-name="ListLabel 140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141" style:display-name="ListLabel 141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142" style:display-name="ListLabel 142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143" style:display-name="ListLabel 143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144" style:display-name="ListLabel 144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145" style:display-name="ListLabel 145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146" style:display-name="ListLabel 146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147" style:display-name="ListLabel 147" style:family="text">
      <style:text-properties fo:color="#0000ee" loext:opacity="100%" style:font-name="Times New Roman" fo:font-family="'Times New Roman'" style:font-family-generic="roman" style:font-pitch="variable" fo:font-size="12pt" fo:letter-spacing="0.0016in" style:text-underline-style="solid" style:text-underline-width="auto" style:text-underline-color="font-color" style:font-size-asian="12pt" style:text-scale="99%"/>
    </style:style>
    <style:style style:name="ListLabel_20_148" style:display-name="ListLabel 148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/>
    </style:style>
    <style:style style:name="ListLabel_20_149" style:display-name="ListLabel 149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150" style:display-name="ListLabel 150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151" style:display-name="ListLabel 151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152" style:display-name="ListLabel 152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153" style:display-name="ListLabel 153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/>
    </style:style>
    <style:style style:name="ListLabel_20_154" style:display-name="ListLabel 154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155" style:display-name="ListLabel 155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156" style:display-name="ListLabel 156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157" style:display-name="ListLabel 157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158" style:display-name="ListLabel 158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/>
    </style:style>
    <style:style style:name="ListLabel_20_159" style:display-name="ListLabel 159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160" style:display-name="ListLabel 160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161" style:display-name="ListLabel 161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162" style:display-name="ListLabel 162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163" style:display-name="ListLabel 163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164" style:display-name="ListLabel 164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165" style:display-name="ListLabel 165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166" style:display-name="ListLabel 166" style:family="text">
      <style:text-properties fo:color="#000000" loext:opacity="100%" style:font-name="Times New Roman" fo:font-family="'Times New Roman'" style:font-family-generic="roman" style:font-pitch="variable" fo:font-size="12pt" fo:font-weight="bold" style:font-size-asian="12pt" style:font-weight-asian="bold" style:text-scale="99%"/>
    </style:style>
    <style:style style:name="ListLabel_20_167" style:display-name="ListLabel 167" style:family="text">
      <style:text-properties fo:color="#000000" loext:opacity="100%" style:font-name="Times New Roman" fo:font-family="'Times New Roman'" style:font-family-generic="roman" style:font-pitch="variable" fo:font-size="12pt" fo:letter-spacing="0.0016in" fo:font-weight="bold" style:font-size-asian="12pt" style:font-weight-asian="bold" style:text-scale="99%"/>
    </style:style>
    <style:style style:name="ListLabel_20_168" style:display-name="ListLabel 168" style:family="text">
      <style:text-properties fo:color="#000000" loext:opacity="100%" style:font-name="Times New Roman" fo:font-family="'Times New Roman'" style:font-family-generic="roman" style:font-pitch="variable" fo:font-size="12pt" fo:font-weight="bold" style:font-size-asian="12pt" style:font-weight-asian="bold" style:text-scale="99%"/>
    </style:style>
    <style:style style:name="ListLabel_20_169" style:display-name="ListLabel 169" style:family="text">
      <style:text-properties fo:color="#000000" loext:opacity="100%" style:font-name="Times New Roman" fo:font-family="'Times New Roman'" style:font-family-generic="roman" style:font-pitch="variable" fo:font-size="12pt" fo:letter-spacing="0.0583in" fo:font-weight="bold" style:font-size-asian="12pt" style:font-weight-asian="bold"/>
    </style:style>
    <style:style style:name="ListLabel_20_170" style:display-name="ListLabel 170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171" style:display-name="ListLabel 171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172" style:display-name="ListLabel 172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173" style:display-name="ListLabel 173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174" style:display-name="ListLabel 174" style:family="text">
      <style:text-properties fo:color="#0000ee" loext:opacity="100%" style:font-name="Times New Roman" fo:font-family="'Times New Roman'" style:font-family-generic="roman" style:font-pitch="variable" fo:font-size="12pt" fo:letter-spacing="0.0016in" style:text-underline-style="solid" style:text-underline-width="auto" style:text-underline-color="font-color" style:font-size-asian="12pt" style:text-scale="99%"/>
    </style:style>
    <style:style style:name="ListLabel_20_175" style:display-name="ListLabel 175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/>
    </style:style>
    <style:style style:name="ListLabel_20_176" style:display-name="ListLabel 176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177" style:display-name="ListLabel 177" style:family="text">
      <style:text-properties fo:color="#0000ee" loext:opacity="100%" style:font-name="Times New Roman" fo:font-family="'Times New Roman'" style:font-family-generic="roman" style:font-pitch="variable" fo:font-size="12pt" fo:letter-spacing="0.0618in" style:text-underline-style="solid" style:text-underline-width="auto" style:text-underline-color="font-color" style:font-size-asian="12pt"/>
    </style:style>
    <style:style style:name="ListLabel_20_178" style:display-name="ListLabel 178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179" style:display-name="ListLabel 179" style:family="text">
      <style:text-properties fo:color="#0000ee" loext:opacity="100%" style:font-name="Times New Roman" fo:font-family="'Times New Roman'" style:font-family-generic="roman" style:font-pitch="variable" fo:font-size="12pt" fo:letter-spacing="0.0016in" style:text-underline-style="solid" style:text-underline-width="auto" style:text-underline-color="font-color" style:font-size-asian="12pt" style:text-scale="99%"/>
    </style:style>
    <style:style style:name="ListLabel_20_180" style:display-name="ListLabel 180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181" style:display-name="ListLabel 181" style:family="text">
      <style:text-properties fo:color="#0000ee" loext:opacity="100%" style:font-name="Times New Roman" fo:font-family="'Times New Roman'" style:font-family-generic="roman" style:font-pitch="variable" fo:font-size="12pt" fo:letter-spacing="0.0528in" style:text-underline-style="solid" style:text-underline-width="auto" style:text-underline-color="font-color" style:font-size-asian="12pt"/>
    </style:style>
    <style:style style:name="ListLabel_20_182" style:display-name="ListLabel 182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183" style:display-name="ListLabel 183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184" style:display-name="ListLabel 184" style:family="text">
      <style:text-properties fo:color="#0000ee" loext:opacity="100%" style:font-name="Times New Roman" fo:font-family="'Times New Roman'" style:font-family-generic="roman" style:font-pitch="variable" fo:font-size="12pt" fo:letter-spacing="0.061in" style:text-underline-style="solid" style:text-underline-width="auto" style:text-underline-color="font-color" style:font-size-asian="12pt"/>
    </style:style>
    <style:style style:name="ListLabel_20_185" style:display-name="ListLabel 185" style:family="text">
      <style:text-properties fo:color="#0000ee" loext:opacity="100%" style:font-name="Times New Roman" fo:font-family="'Times New Roman'" style:font-family-generic="roman" style:font-pitch="variable" fo:font-size="12pt" fo:letter-spacing="-0.0071in" style:text-underline-style="solid" style:text-underline-width="auto" style:text-underline-color="font-color" style:font-size-asian="12pt" style:text-scale="99%"/>
    </style:style>
    <style:style style:name="ListLabel_20_186" style:display-name="ListLabel 186" style:family="text">
      <style:text-properties fo:color="#0000ee" loext:opacity="100%" style:font-name="Times New Roman" fo:font-family="'Times New Roman'" style:font-family-generic="roman" style:font-pitch="variable" fo:font-size="12pt" fo:letter-spacing="-0.0075in" style:text-underline-style="solid" style:text-underline-width="auto" style:text-underline-color="font-color" style:font-size-asian="12pt" style:text-scale="99%"/>
    </style:style>
    <style:style style:name="ListLabel_20_187" style:display-name="ListLabel 187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188" style:display-name="ListLabel 188" style:family="text">
      <style:text-properties fo:color="#0000ee" loext:opacity="100%" style:font-name="Times New Roman" fo:font-family="'Times New Roman'" style:font-family-generic="roman" style:font-pitch="variable" fo:font-size="12pt" fo:letter-spacing="0.061in" style:text-underline-style="solid" style:text-underline-width="auto" style:text-underline-color="font-color" style:font-size-asian="12pt"/>
    </style:style>
    <style:style style:name="ListLabel_20_189" style:display-name="ListLabel 189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190" style:display-name="ListLabel 190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191" style:display-name="ListLabel 191" style:family="text">
      <style:text-properties fo:color="#0000ee" loext:opacity="100%" style:font-name="Times New Roman" fo:font-family="'Times New Roman'" style:font-family-generic="roman" style:font-pitch="variable" fo:font-size="12pt" fo:letter-spacing="0.061in" style:text-underline-style="solid" style:text-underline-width="auto" style:text-underline-color="font-color" style:font-size-asian="12pt"/>
    </style:style>
    <style:style style:name="ListLabel_20_192" style:display-name="ListLabel 192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193" style:display-name="ListLabel 193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194" style:display-name="ListLabel 194" style:family="text">
      <style:text-properties fo:color="#0000ee" loext:opacity="100%" style:font-name="Times New Roman" fo:font-family="'Times New Roman'" style:font-family-generic="roman" style:font-pitch="variable" fo:font-size="12pt" fo:letter-spacing="0.061in" style:text-underline-style="solid" style:text-underline-width="auto" style:text-underline-color="font-color" style:font-size-asian="12pt"/>
    </style:style>
    <style:style style:name="ListLabel_20_195" style:display-name="ListLabel 195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196" style:display-name="ListLabel 196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197" style:display-name="ListLabel 197" style:family="text">
      <style:text-properties fo:color="#0000ee" loext:opacity="100%" style:font-name="Times New Roman" fo:font-family="'Times New Roman'" style:font-family-generic="roman" style:font-pitch="variable" fo:font-size="12pt" fo:letter-spacing="0.061in" style:text-underline-style="solid" style:text-underline-width="auto" style:text-underline-color="font-color" style:font-size-asian="12pt"/>
    </style:style>
    <style:style style:name="ListLabel_20_198" style:display-name="ListLabel 198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199" style:display-name="ListLabel 199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/>
    </style:style>
    <style:style style:name="ListLabel_20_200" style:display-name="ListLabel 200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201" style:display-name="ListLabel 201" style:family="text">
      <style:text-properties fo:color="#0000ee" loext:opacity="100%" style:font-name="Times New Roman" fo:font-family="'Times New Roman'" style:font-family-generic="roman" style:font-pitch="variable" fo:font-size="12pt" fo:letter-spacing="0.0618in" style:text-underline-style="solid" style:text-underline-width="auto" style:text-underline-color="font-color" style:font-size-asian="12pt"/>
    </style:style>
    <style:style style:name="ListLabel_20_202" style:display-name="ListLabel 202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203" style:display-name="ListLabel 203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204" style:display-name="ListLabel 204" style:family="text">
      <style:text-properties fo:color="#0000ee" loext:opacity="100%" style:font-name="Times New Roman" fo:font-family="'Times New Roman'" style:font-family-generic="roman" style:font-pitch="variable" fo:font-size="12pt" fo:letter-spacing="0.061in" style:text-underline-style="solid" style:text-underline-width="auto" style:text-underline-color="font-color" style:font-size-asian="12pt"/>
    </style:style>
    <style:style style:name="ListLabel_20_205" style:display-name="ListLabel 205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206" style:display-name="ListLabel 206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207" style:display-name="ListLabel 207" style:family="text">
      <style:text-properties fo:color="#0000ee" loext:opacity="100%" style:font-name="Times New Roman" fo:font-family="'Times New Roman'" style:font-family-generic="roman" style:font-pitch="variable" fo:font-size="12pt" fo:letter-spacing="0.0618in" style:text-underline-style="solid" style:text-underline-width="auto" style:text-underline-color="font-color" style:font-size-asian="12pt"/>
    </style:style>
    <style:style style:name="ListLabel_20_208" style:display-name="ListLabel 208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209" style:display-name="ListLabel 209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210" style:display-name="ListLabel 210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211" style:display-name="ListLabel 211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212" style:display-name="ListLabel 212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213" style:display-name="ListLabel 213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214" style:display-name="ListLabel 214" style:family="text">
      <style:text-properties fo:color="#0000ee" loext:opacity="100%" style:font-name="Times New Roman" fo:font-family="'Times New Roman'" style:font-family-generic="roman" style:font-pitch="variable" fo:font-size="12pt" fo:letter-spacing="-0.0063in" style:text-underline-style="solid" style:text-underline-width="auto" style:text-underline-color="font-color" style:font-size-asian="12pt" style:text-scale="99%"/>
    </style:style>
    <style:style style:name="ListLabel_20_215" style:display-name="ListLabel 215" style:family="text">
      <style:text-properties fo:color="#0000ee" loext:opacity="100%" style:font-name="Times New Roman" fo:font-family="'Times New Roman'" style:font-family-generic="roman" style:font-pitch="variable" fo:font-size="12pt" fo:letter-spacing="-0.0075in" style:text-underline-style="solid" style:text-underline-width="auto" style:text-underline-color="font-color" style:font-size-asian="12pt" style:text-scale="99%"/>
    </style:style>
    <style:style style:name="ListLabel_20_216" style:display-name="ListLabel 216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217" style:display-name="ListLabel 217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218" style:display-name="ListLabel 218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219" style:display-name="ListLabel 219" style:family="text">
      <style:text-properties fo:color="#0000ee" loext:opacity="100%" style:font-name="Times New Roman" fo:font-family="'Times New Roman'" style:font-family-generic="roman" style:font-pitch="variable" fo:font-size="12pt" fo:letter-spacing="-0.0008in" style:text-underline-style="solid" style:text-underline-width="auto" style:text-underline-color="font-color" style:font-size-asian="12pt"/>
    </style:style>
    <style:style style:name="ListLabel_20_220" style:display-name="ListLabel 220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221" style:display-name="ListLabel 221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222" style:display-name="ListLabel 222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223" style:display-name="ListLabel 223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/>
    </style:style>
    <style:style style:name="ListLabel_20_224" style:display-name="ListLabel 224" style:family="text">
      <style:text-properties fo:color="#0000ee" loext:opacity="100%" style:font-name="Times New Roman" fo:font-family="'Times New Roman'" style:font-family-generic="roman" style:font-pitch="variable" fo:font-size="12pt" fo:letter-spacing="0.0016in" style:text-underline-style="solid" style:text-underline-width="auto" style:text-underline-color="font-color" style:font-size-asian="12pt" style:text-scale="99%"/>
    </style:style>
    <style:style style:name="ListLabel_20_225" style:display-name="ListLabel 225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/>
    </style:style>
    <style:style style:name="ListLabel_20_226" style:display-name="ListLabel 226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227" style:display-name="ListLabel 227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228" style:display-name="ListLabel 228" style:family="text">
      <style:text-properties fo:color="#0000ee" loext:opacity="100%" style:font-name="Times New Roman" fo:font-family="'Times New Roman'" style:font-family-generic="roman" style:font-pitch="variable" fo:font-size="12pt" fo:letter-spacing="0.0016in" style:text-underline-style="solid" style:text-underline-width="auto" style:text-underline-color="font-color" style:font-size-asian="12pt" style:text-scale="99%"/>
    </style:style>
    <style:style style:name="ListLabel_20_229" style:display-name="ListLabel 229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230" style:display-name="ListLabel 230" style:family="text">
      <style:text-properties fo:color="#000000" loext:opacity="100%" style:font-name="Times New Roman" fo:font-family="'Times New Roman'" style:font-family-generic="roman" style:font-pitch="variable" fo:font-size="12pt" fo:font-weight="bold" style:font-size-asian="12pt" style:font-weight-asian="bold" style:text-scale="99%"/>
    </style:style>
    <style:style style:name="ListLabel_20_231" style:display-name="ListLabel 231" style:family="text">
      <style:text-properties fo:color="#000000" loext:opacity="100%" style:font-name="Times New Roman" fo:font-family="'Times New Roman'" style:font-family-generic="roman" style:font-pitch="variable" fo:font-size="12pt" fo:letter-spacing="0.0016in" fo:font-weight="bold" style:font-size-asian="12pt" style:font-weight-asian="bold" style:text-scale="99%"/>
    </style:style>
    <style:style style:name="ListLabel_20_232" style:display-name="ListLabel 232" style:family="text">
      <style:text-properties fo:color="#000000" loext:opacity="100%" style:font-name="Times New Roman" fo:font-family="'Times New Roman'" style:font-family-generic="roman" style:font-pitch="variable" fo:font-size="12pt" fo:font-weight="bold" style:font-size-asian="12pt" style:font-weight-asian="bold" style:text-scale="99%"/>
    </style:style>
    <style:style style:name="ListLabel_20_233" style:display-name="ListLabel 233" style:family="text">
      <style:text-properties fo:color="#000000" loext:opacity="100%" style:font-name="Times New Roman" fo:font-family="'Times New Roman'" style:font-family-generic="roman" style:font-pitch="variable" fo:font-size="12pt" fo:letter-spacing="0.0126in" fo:font-weight="bold" style:font-size-asian="12pt" style:font-weight-asian="bold"/>
    </style:style>
    <style:style style:name="ListLabel_20_234" style:display-name="ListLabel 234" style:family="text">
      <style:text-properties fo:color="#000000" loext:opacity="100%" style:font-name="Times New Roman" fo:font-family="'Times New Roman'" style:font-family-generic="roman" style:font-pitch="variable" fo:font-size="12pt" fo:letter-spacing="0.0008in" style:font-size-asian="12pt" style:text-scale="99%"/>
    </style:style>
    <style:style style:name="ListLabel_20_235" style:display-name="ListLabel 235" style:family="text">
      <style:text-properties fo:color="#000000" loext:opacity="100%" style:font-name="Times New Roman" fo:font-family="'Times New Roman'" style:font-family-generic="roman" style:font-pitch="variable" fo:font-size="12pt" fo:letter-spacing="0.0008in" style:font-size-asian="12pt"/>
    </style:style>
    <style:style style:name="ListLabel_20_236" style:display-name="ListLabel 236" style:family="text">
      <style:text-properties fo:color="#000000" loext:opacity="100%" style:font-name="Times New Roman" fo:font-family="'Times New Roman'" style:font-family-generic="roman" style:font-pitch="variable" fo:font-size="12pt" fo:letter-spacing="0.0008in" style:font-size-asian="12pt" style:text-scale="99%"/>
    </style:style>
    <style:style style:name="ListLabel_20_237" style:display-name="ListLabel 237" style:family="text">
      <style:text-properties fo:color="#000000" loext:opacity="100%" style:font-name="Times New Roman" fo:font-family="'Times New Roman'" style:font-family-generic="roman" style:font-pitch="variable" fo:font-size="12pt" fo:letter-spacing="0.0008in" style:font-size-asian="12pt" style:text-scale="99%"/>
    </style:style>
    <style:style style:name="ListLabel_20_238" style:display-name="ListLabel 238" style:family="text">
      <style:text-properties fo:color="#000000" loext:opacity="100%" style:font-name="Times New Roman" fo:font-family="'Times New Roman'" style:font-family-generic="roman" style:font-pitch="variable" fo:font-size="12pt" style:font-size-asian="12pt" style:text-scale="99%"/>
    </style:style>
    <style:style style:name="ListLabel_20_239" style:display-name="ListLabel 239" style:family="text">
      <style:text-properties fo:color="#000000" loext:opacity="100%" style:font-name="Times New Roman" fo:font-family="'Times New Roman'" style:font-family-generic="roman" style:font-pitch="variable" fo:font-size="12pt" fo:letter-spacing="0.0134in" style:font-size-asian="12pt"/>
    </style:style>
    <style:style style:name="ListLabel_20_240" style:display-name="ListLabel 240" style:family="text">
      <style:text-properties fo:color="#000000" loext:opacity="100%" style:font-name="Times New Roman" fo:font-family="'Times New Roman'" style:font-family-generic="roman" style:font-pitch="variable" fo:font-size="12pt" fo:letter-spacing="0.0008in" style:font-size-asian="12pt" style:text-scale="99%"/>
    </style:style>
    <style:style style:name="ListLabel_20_241" style:display-name="ListLabel 241" style:family="text">
      <style:text-properties fo:color="#000000" loext:opacity="100%" style:font-name="Times New Roman" fo:font-family="'Times New Roman'" style:font-family-generic="roman" style:font-pitch="variable" fo:font-size="12pt" style:font-size-asian="12pt" style:text-scale="99%"/>
    </style:style>
    <style:style style:name="ListLabel_20_242" style:display-name="ListLabel 242" style:family="text">
      <style:text-properties fo:color="#000000" loext:opacity="100%" style:font-name="Times New Roman" fo:font-family="'Times New Roman'" style:font-family-generic="roman" style:font-pitch="variable" fo:font-size="12pt" fo:letter-spacing="0.0126in" style:font-size-asian="12pt"/>
    </style:style>
    <style:style style:name="ListLabel_20_243" style:display-name="ListLabel 243" style:family="text">
      <style:text-properties fo:color="#000000" loext:opacity="100%" style:font-name="Times New Roman" fo:font-family="'Times New Roman'" style:font-family-generic="roman" style:font-pitch="variable" fo:font-size="12pt" fo:letter-spacing="0.0008in" style:font-size-asian="12pt" style:text-scale="99%"/>
    </style:style>
    <style:style style:name="ListLabel_20_244" style:display-name="ListLabel 244" style:family="text">
      <style:text-properties fo:color="#000000" loext:opacity="100%" style:font-name="Times New Roman" fo:font-family="'Times New Roman'" style:font-family-generic="roman" style:font-pitch="variable" fo:font-size="12pt" fo:letter-spacing="0.0008in" style:font-size-asian="12pt" style:text-scale="99%"/>
    </style:style>
    <style:style style:name="ListLabel_20_245" style:display-name="ListLabel 245" style:family="text">
      <style:text-properties fo:color="#000000" loext:opacity="100%" style:font-name="Times New Roman" fo:font-family="'Times New Roman'" style:font-family-generic="roman" style:font-pitch="variable" fo:font-size="12pt" fo:letter-spacing="0.0047in" style:font-size-asian="12pt"/>
    </style:style>
    <style:style style:name="ListLabel_20_246" style:display-name="ListLabel 246" style:family="text">
      <style:text-properties fo:color="#000000" loext:opacity="100%" style:font-name="Times New Roman" fo:font-family="'Times New Roman'" style:font-family-generic="roman" style:font-pitch="variable" fo:font-size="12pt" fo:letter-spacing="0.0008in" style:font-size-asian="12pt" style:text-scale="99%"/>
    </style:style>
    <style:style style:name="ListLabel_20_247" style:display-name="ListLabel 247" style:family="text">
      <style:text-properties fo:color="#000000" loext:opacity="100%" style:font-name="Times New Roman" fo:font-family="'Times New Roman'" style:font-family-generic="roman" style:font-pitch="variable" fo:font-size="12pt" fo:letter-spacing="-0.0146in" style:font-size-asian="12pt" style:text-scale="99%"/>
    </style:style>
    <style:style style:name="ListLabel_20_248" style:display-name="ListLabel 248" style:family="text">
      <style:text-properties fo:color="#000000" loext:opacity="100%" style:font-name="Times New Roman" fo:font-family="'Times New Roman'" style:font-family-generic="roman" style:font-pitch="variable" fo:font-size="12pt" fo:letter-spacing="0.0008in" style:font-size-asian="12pt" style:text-scale="99%"/>
    </style:style>
    <style:style style:name="ListLabel_20_249" style:display-name="ListLabel 249" style:family="text">
      <style:text-properties fo:color="#000000" loext:opacity="100%" style:font-name="Times New Roman" fo:font-family="'Times New Roman'" style:font-family-generic="roman" style:font-pitch="variable" fo:font-size="12pt" style:font-size-asian="12pt" style:text-scale="99%"/>
    </style:style>
    <style:style style:name="ListLabel_20_250" style:display-name="ListLabel 250" style:family="text">
      <style:text-properties fo:color="#000000" loext:opacity="100%" style:font-name="Times New Roman" fo:font-family="'Times New Roman'" style:font-family-generic="roman" style:font-pitch="variable" fo:font-size="12pt" fo:letter-spacing="0.022in" style:font-size-asian="12pt"/>
    </style:style>
    <style:style style:name="ListLabel_20_251" style:display-name="ListLabel 251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252" style:display-name="ListLabel 252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/>
    </style:style>
    <style:style style:name="ListLabel_20_253" style:display-name="ListLabel 253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254" style:display-name="ListLabel 254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/>
    </style:style>
    <style:style style:name="ListLabel_20_255" style:display-name="ListLabel 255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256" style:display-name="ListLabel 256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/>
    </style:style>
    <style:style style:name="ListLabel_20_257" style:display-name="ListLabel 257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258" style:display-name="ListLabel 258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259" style:display-name="ListLabel 259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/>
    </style:style>
    <style:style style:name="ListLabel_20_260" style:display-name="ListLabel 260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261" style:display-name="ListLabel 261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/>
    </style:style>
    <style:style style:name="ListLabel_20_262" style:display-name="ListLabel 262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263" style:display-name="ListLabel 263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264" style:display-name="ListLabel 264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265" style:display-name="ListLabel 265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/>
    </style:style>
    <style:style style:name="ListLabel_20_266" style:display-name="ListLabel 266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267" style:display-name="ListLabel 267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268" style:display-name="ListLabel 268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/>
    </style:style>
    <style:style style:name="ListLabel_20_269" style:display-name="ListLabel 269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270" style:display-name="ListLabel 270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271" style:display-name="ListLabel 271" style:family="text">
      <style:text-properties fo:color="#0000ee" loext:opacity="100%" style:font-name="Times New Roman" fo:font-family="'Times New Roman'" style:font-family-generic="roman" style:font-pitch="variable" fo:font-size="12pt" fo:letter-spacing="0.0016in" style:text-underline-style="solid" style:text-underline-width="auto" style:text-underline-color="font-color" style:font-size-asian="12pt" style:text-scale="99%"/>
    </style:style>
    <style:style style:name="ListLabel_20_272" style:display-name="ListLabel 272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273" style:display-name="ListLabel 273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274" style:display-name="ListLabel 274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275" style:display-name="ListLabel 275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/>
    </style:style>
    <style:style style:name="ListLabel_20_276" style:display-name="ListLabel 276" style:family="text">
      <style:text-properties fo:color="#0000ee" loext:opacity="100%" style:font-name="Times New Roman" fo:font-family="'Times New Roman'" style:font-family-generic="roman" style:font-pitch="variable" fo:font-size="12pt" fo:letter-spacing="0.0016in" style:text-underline-style="solid" style:text-underline-width="auto" style:text-underline-color="font-color" style:font-size-asian="12pt" style:text-scale="99%"/>
    </style:style>
    <style:style style:name="ListLabel_20_277" style:display-name="ListLabel 277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278" style:display-name="ListLabel 278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279" style:display-name="ListLabel 279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280" style:display-name="ListLabel 280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281" style:display-name="ListLabel 281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282" style:display-name="ListLabel 282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283" style:display-name="ListLabel 283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/>
    </style:style>
    <style:style style:name="ListLabel_20_284" style:display-name="ListLabel 284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285" style:display-name="ListLabel 285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286" style:display-name="ListLabel 286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287" style:display-name="ListLabel 287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288" style:display-name="ListLabel 288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/>
    </style:style>
    <style:style style:name="ListLabel_20_289" style:display-name="ListLabel 289" style:family="text">
      <style:text-properties fo:color="#0000ee" loext:opacity="100%" style:font-name="Times New Roman" fo:font-family="'Times New Roman'" style:font-family-generic="roman" style:font-pitch="variable" fo:font-size="12pt" fo:letter-spacing="0.0016in" style:text-underline-style="solid" style:text-underline-width="auto" style:text-underline-color="font-color" style:font-size-asian="12pt" style:text-scale="99%"/>
    </style:style>
    <style:style style:name="ListLabel_20_290" style:display-name="ListLabel 290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/>
    </style:style>
    <style:style style:name="ListLabel_20_291" style:display-name="ListLabel 291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292" style:display-name="ListLabel 292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293" style:display-name="ListLabel 293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/>
    </style:style>
    <style:style style:name="ListLabel_20_294" style:display-name="ListLabel 294" style:family="text">
      <style:text-properties fo:color="#0000ee" loext:opacity="100%" style:font-name="Times New Roman" fo:font-family="'Times New Roman'" style:font-family-generic="roman" style:font-pitch="variable" fo:font-size="12pt" fo:letter-spacing="0.0016in" style:text-underline-style="solid" style:text-underline-width="auto" style:text-underline-color="font-color" style:font-size-asian="12pt" style:text-scale="99%"/>
    </style:style>
    <style:style style:name="ListLabel_20_295" style:display-name="ListLabel 295" style:family="text">
      <style:text-properties fo:color="#0000ee" loext:opacity="100%" style:font-name="Times New Roman" fo:font-family="'Times New Roman'" style:font-family-generic="roman" style:font-pitch="variable" fo:font-size="12pt" fo:letter-spacing="0.0016in" style:text-underline-style="solid" style:text-underline-width="auto" style:text-underline-color="font-color" style:font-size-asian="12pt" style:text-scale="99%"/>
    </style:style>
    <style:style style:name="ListLabel_20_296" style:display-name="ListLabel 296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297" style:display-name="ListLabel 297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/>
    </style:style>
    <style:style style:name="ListLabel_20_298" style:display-name="ListLabel 298" style:family="text">
      <style:text-properties fo:color="#0000ee" loext:opacity="100%" style:font-name="Times New Roman" fo:font-family="'Times New Roman'" style:font-family-generic="roman" style:font-pitch="variable" fo:font-size="12pt" fo:letter-spacing="0.0016in" style:text-underline-style="solid" style:text-underline-width="auto" style:text-underline-color="font-color" style:font-size-asian="12pt" style:text-scale="99%"/>
    </style:style>
    <style:style style:name="ListLabel_20_299" style:display-name="ListLabel 299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/>
    </style:style>
    <style:style style:name="ListLabel_20_300" style:display-name="ListLabel 300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301" style:display-name="ListLabel 301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302" style:display-name="ListLabel 302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303" style:display-name="ListLabel 303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304" style:display-name="ListLabel 304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/>
    </style:style>
    <style:style style:name="ListLabel_20_305" style:display-name="ListLabel 305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306" style:display-name="ListLabel 306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307" style:display-name="ListLabel 307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308" style:display-name="ListLabel 308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309" style:display-name="ListLabel 309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310" style:display-name="ListLabel 310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311" style:display-name="ListLabel 311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312" style:display-name="ListLabel 312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313" style:display-name="ListLabel 313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314" style:display-name="ListLabel 314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315" style:display-name="ListLabel 315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/>
    </style:style>
    <style:style style:name="ListLabel_20_316" style:display-name="ListLabel 316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317" style:display-name="ListLabel 317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318" style:display-name="ListLabel 318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319" style:display-name="ListLabel 319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320" style:display-name="ListLabel 320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321" style:display-name="ListLabel 321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/>
    </style:style>
    <style:style style:name="ListLabel_20_322" style:display-name="ListLabel 322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323" style:display-name="ListLabel 323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324" style:display-name="ListLabel 324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325" style:display-name="ListLabel 325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326" style:display-name="ListLabel 326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327" style:display-name="ListLabel 327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328" style:display-name="ListLabel 328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329" style:display-name="ListLabel 329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330" style:display-name="ListLabel 330" style:family="text">
      <style:text-properties fo:color="#0000ee" loext:opacity="100%" style:font-name="Times New Roman" fo:font-family="'Times New Roman'" style:font-family-generic="roman" style:font-pitch="variable" fo:font-size="12pt" fo:letter-spacing="0.0016in" style:text-underline-style="solid" style:text-underline-width="auto" style:text-underline-color="font-color" style:font-size-asian="12pt" style:text-scale="99%"/>
    </style:style>
    <style:style style:name="ListLabel_20_331" style:display-name="ListLabel 331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/>
    </style:style>
    <style:style style:name="ListLabel_20_332" style:display-name="ListLabel 332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333" style:display-name="ListLabel 333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334" style:display-name="ListLabel 334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/>
    </style:style>
    <style:style style:name="ListLabel_20_335" style:display-name="ListLabel 335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336" style:display-name="ListLabel 336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337" style:display-name="ListLabel 337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338" style:display-name="ListLabel 338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339" style:display-name="ListLabel 339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340" style:display-name="ListLabel 340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341" style:display-name="ListLabel 341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342" style:display-name="ListLabel 342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/>
    </style:style>
    <style:style style:name="ListLabel_20_343" style:display-name="ListLabel 343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344" style:display-name="ListLabel 344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345" style:display-name="ListLabel 345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346" style:display-name="ListLabel 346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/>
    </style:style>
    <style:style style:name="ListLabel_20_347" style:display-name="ListLabel 347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348" style:display-name="ListLabel 348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349" style:display-name="ListLabel 349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/>
    </style:style>
    <style:style style:name="ListLabel_20_350" style:display-name="ListLabel 350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351" style:display-name="ListLabel 351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352" style:display-name="ListLabel 352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353" style:display-name="ListLabel 353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354" style:display-name="ListLabel 354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355" style:display-name="ListLabel 355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356" style:display-name="ListLabel 356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357" style:display-name="ListLabel 357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358" style:display-name="ListLabel 358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359" style:display-name="ListLabel 359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360" style:display-name="ListLabel 360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ListLabel_20_361" style:display-name="ListLabel 361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/>
    </style:style>
    <style:style style:name="ListLabel_20_362" style:display-name="ListLabel 362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363" style:display-name="ListLabel 363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/>
    </style:style>
    <style:style style:name="ListLabel_20_364" style:display-name="ListLabel 364" style:family="text">
      <style:text-properties fo:color="#0000ee" loext:opacity="100%" style:font-name="Times New Roman" fo:font-family="'Times New Roman'" style:font-family-generic="roman" style:font-pitch="variable" fo:font-size="12pt" fo:letter-spacing="0.0008in" style:text-underline-style="solid" style:text-underline-width="auto" style:text-underline-color="font-color" style:font-size-asian="12pt" style:text-scale="99%"/>
    </style:style>
    <style:style style:name="ListLabel_20_365" style:display-name="ListLabel 365" style:family="text">
      <style:text-properties fo:color="#0000ee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size-asian="12pt" style:text-scale="99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7874in" fo:margin-bottom="0in" fo:margin-left="0.5626in" fo:margin-right="0.5638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81in" fo:page-height="11.6929in" style:num-format="1" style:print-orientation="portrait" fo:margin-top="0.3898in" fo:margin-bottom="0in" fo:margin-left="0.5626in" fo:margin-right="0.5626in" style:writing-mode="lr-tb" style:layout-grid-color="#c0c0c0" style:layout-grid-lines="28710" style:layout-grid-base-height="0.0693in" style:layout-grid-ruby-height="0in" style:layout-grid-mode="none" style:layout-grid-ruby-below="false" style:layout-grid-print="false" style:layout-grid-display="false" style:layout-grid-base-width="0.139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8.2681in" fo:page-height="11.6929in" style:num-format="1" style:print-orientation="portrait" fo:margin-top="0.3898in" fo:margin-bottom="0in" fo:margin-left="0.5626in" fo:margin-right="0.5618in" style:writing-mode="lr-tb" style:layout-grid-color="#c0c0c0" style:layout-grid-lines="28710" style:layout-grid-base-height="0.0693in" style:layout-grid-ruby-height="0in" style:layout-grid-mode="none" style:layout-grid-ruby-below="false" style:layout-grid-print="false" style:layout-grid-display="false" style:layout-grid-base-width="0.139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8.2681in" fo:page-height="11.6929in" style:num-format="1" style:print-orientation="portrait" fo:margin-top="0.3898in" fo:margin-bottom="0in" fo:margin-left="0.4957in" fo:margin-right="0.4984in" style:writing-mode="lr-tb" style:layout-grid-color="#c0c0c0" style:layout-grid-lines="28710" style:layout-grid-base-height="0.0693in" style:layout-grid-ruby-height="0in" style:layout-grid-mode="none" style:layout-grid-ruby-below="false" style:layout-grid-print="false" style:layout-grid-display="false" style:layout-grid-base-width="0.139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8.2681in" fo:page-height="11.6929in" style:num-format="1" style:print-orientation="portrait" fo:margin-top="0.5626in" fo:margin-bottom="0in" fo:margin-left="0.4957in" fo:margin-right="0.5902in" style:writing-mode="lr-tb" style:layout-grid-color="#c0c0c0" style:layout-grid-lines="28271" style:layout-grid-base-height="0.0693in" style:layout-grid-ruby-height="0in" style:layout-grid-mode="none" style:layout-grid-ruby-below="false" style:layout-grid-print="false" style:layout-grid-display="false" style:layout-grid-base-width="0.139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1" style:page-layout-name="Mpm2" draw:style-name="Mdp1"/>
    <style:master-page style:name="Converted2" style:page-layout-name="Mpm3" draw:style-name="Mdp1"/>
    <style:master-page style:name="Converted3" style:page-layout-name="Mpm2" draw:style-name="Mdp1"/>
    <style:master-page style:name="Converted4" style:page-layout-name="Mpm4" draw:style-name="Mdp1"/>
    <style:master-page style:name="Converted5" style:page-layout-name="Mpm5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0" meta:image-count="3" meta:object-count="0" meta:page-count="7" meta:paragraph-count="117" meta:word-count="2086" meta:character-count="14221" meta:non-whitespace-character-count="12241"/>
    <meta:generator>LibreOffice/26.2.2.2$Linux_X86_64 LibreOffice_project/1f77d10d6938fd34972958f64b2bcfa54f8b1ba5</meta:generator>
  </office:meta>
</office:document-meta>
</file>