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line-height="107%" fo:margin-left="2.484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 fo:margin-left="0.025in" fo:margin-right="0.0027in">
        <style:tab-stops/>
      </style:paragraph-properties>
    </style:style>
    <style:style style:name="P6" style:parent-style-name="Normal" style:family="paragraph">
      <style:paragraph-properties fo:text-align="center" fo:margin-bottom="0.1527in" fo:line-height="107%" fo:margin-left="0.0104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center" fo:margin-bottom="0.1645in" fo:line-height="102%" fo:margin-left="0.0173in" fo:margin-right="0.0104in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527in" fo:line-height="107%" fo:margin-left="0.0118in" fo:text-indent="0in">
        <style:tab-stops/>
      </style:paragraph-properties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451in" fo:line-height="102%" fo:margin-left="0.0173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start" fo:margin-bottom="0.0659in" fo:line-height="107%" fo:margin-left="0in" fo:text-indent="0in">
        <style:tab-stops/>
      </style:paragraph-properties>
    </style:style>
    <style:style style:name="P15" style:parent-style-name="Normal" style:family="paragraph">
      <style:paragraph-properties fo:margin-bottom="0in" fo:margin-left="0.0791in" fo:margin-right="0.0618in">
        <style:tab-stops/>
      </style:paragraph-properties>
    </style:style>
    <style:style style:name="P16" style:parent-style-name="Normal" style:family="paragraph">
      <style:paragraph-properties fo:margin-bottom="0.0069in" fo:margin-left="0.0791in" fo:margin-right="0.0618in">
        <style:tab-stops/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T18" style:parent-style-name="Fonteparág.padrão" style:family="text">
      <style:text-properties fo:font-weight="bold" style:font-weight-asian="bold"/>
    </style:style>
    <style:style style:name="T19" style:parent-style-name="Fonteparág.padrão" style:family="text">
      <style:text-properties fo:font-weight="bold" style:font-weight-asian="bold"/>
    </style:style>
    <style:style style:name="T20" style:parent-style-name="Fonteparág.padrão" style:family="text">
      <style:text-properties fo:font-weight="bold" style:font-weight-asian="bold"/>
    </style:style>
    <style:style style:name="P21" style:parent-style-name="Normal" style:family="paragraph">
      <style:paragraph-properties fo:margin-bottom="0.0069in" fo:margin-left="0.0791in" fo:margin-right="0.0569in">
        <style:tab-stops/>
      </style:paragraph-properties>
    </style:style>
    <style:style style:name="T22" style:parent-style-name="Fonteparág.padrão" style:family="text">
      <style:text-properties fo:font-weight="bold" style:font-weight-asian="bold"/>
    </style:style>
    <style:style style:name="T23" style:parent-style-name="Fonteparág.padrão" style:family="text">
      <style:text-properties fo:font-weight="bold" style:font-weight-asian="bold"/>
    </style:style>
    <style:style style:name="P24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25" style:parent-style-name="Fonteparág.padrão" style:family="text">
      <style:text-properties fo:font-weight="bold" style:font-weight-asian="bold"/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fo:font-weight="bold" style:font-weight-asian="bold"/>
    </style:style>
    <style:style style:name="P28" style:parent-style-name="Normal" style:family="paragraph">
      <style:paragraph-properties fo:margin-left="0.0791in" fo:margin-right="0.0618in">
        <style:tab-stops/>
      </style:paragraph-properties>
    </style:style>
    <style:style style:name="T29" style:parent-style-name="Fonteparág.padrão" style:family="text">
      <style:text-properties fo:font-weight="bold" style:font-weight-asian="bold"/>
    </style:style>
    <style:style style:name="P30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31" style:parent-style-name="Fonteparág.padrão" style:family="text">
      <style:text-properties fo:font-weight="bold" style:font-weight-asian="bold"/>
    </style:style>
    <style:style style:name="T32" style:parent-style-name="Fonteparág.padrão" style:family="text">
      <style:text-properties fo:font-weight="bold" style:font-weight-asian="bold"/>
    </style:style>
    <style:style style:name="T33" style:parent-style-name="Fonteparág.padrão" style:family="text">
      <style:text-properties fo:font-weight="bold" style:font-weight-asian="bold"/>
    </style:style>
    <style:style style:name="T34" style:parent-style-name="Fonteparág.padrão" style:family="text">
      <style:text-properties fo:font-weight="bold" style:font-weight-asian="bold"/>
    </style:style>
    <style:style style:name="P35" style:parent-style-name="Normal" style:family="paragraph">
      <style:paragraph-properties fo:margin-left="0.0791in" fo:margin-right="0.0618in">
        <style:tab-stops/>
      </style:paragraph-properties>
    </style:style>
    <style:style style:name="T36" style:parent-style-name="Fonteparág.padrão" style:family="text">
      <style:text-properties fo:font-weight="bold" style:font-weight-asian="bold"/>
    </style:style>
    <style:style style:name="T37" style:parent-style-name="Fonteparág.padrão" style:family="text">
      <style:text-properties fo:font-weight="bold" style:font-weight-asian="bold"/>
    </style:style>
    <style:style style:name="P38" style:parent-style-name="Normal" style:family="paragraph">
      <style:paragraph-properties fo:margin-bottom="0.0069in" fo:margin-left="0.0791in" fo:margin-right="0.0569in">
        <style:tab-stops/>
      </style:paragraph-properties>
    </style:style>
    <style:style style:name="T39" style:parent-style-name="Fonteparág.padrão" style:family="text">
      <style:text-properties fo:font-weight="bold" style:font-weight-asian="bold"/>
    </style:style>
    <style:style style:name="P40" style:parent-style-name="Normal" style:family="paragraph">
      <style:paragraph-properties fo:margin-bottom="0.0069in" fo:margin-left="0.0791in" fo:margin-right="0.0569in">
        <style:tab-stops/>
      </style:paragraph-properties>
    </style:style>
    <style:style style:name="T41" style:parent-style-name="Fonteparág.padrão" style:family="text">
      <style:text-properties fo:font-weight="bold" style:font-weight-asian="bold"/>
    </style:style>
    <style:style style:name="T42" style:parent-style-name="Fonteparág.padrão" style:family="text">
      <style:text-properties fo:font-weight="bold" style:font-weight-asian="bold"/>
    </style:style>
    <style:style style:name="T43" style:parent-style-name="Fonteparág.padrão" style:family="text">
      <style:text-properties fo:font-weight="bold" style:font-weight-asian="bold"/>
    </style:style>
    <style:style style:name="T44" style:parent-style-name="Fonteparág.padrão" style:family="text">
      <style:text-properties fo:font-weight="bold" style:font-weight-asian="bold"/>
    </style:style>
    <style:style style:name="P45" style:parent-style-name="Normal" style:family="paragraph">
      <style:paragraph-properties fo:margin-left="0.0791in" fo:margin-right="0.0618in">
        <style:tab-stops/>
      </style:paragraph-properties>
    </style:style>
    <style:style style:name="P46" style:parent-style-name="Normal" style:family="paragraph">
      <style:paragraph-properties fo:margin-left="0.0791in" fo:margin-right="0.0618in">
        <style:tab-stops/>
      </style:paragraph-properties>
    </style:style>
    <style:style style:name="T47" style:parent-style-name="Fonteparág.padrão" style:family="text">
      <style:text-properties fo:font-weight="bold" style:font-weight-asian="bold"/>
    </style:style>
    <style:style style:name="P48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49" style:parent-style-name="Fonteparág.padrão" style:family="text">
      <style:text-properties fo:font-weight="bold" style:font-weight-asian="bold"/>
    </style:style>
    <style:style style:name="T50" style:parent-style-name="Fonteparág.padrão" style:family="text">
      <style:text-properties fo:font-weight="bold" style:font-weight-asian="bold"/>
    </style:style>
    <style:style style:name="P51" style:parent-style-name="Normal" style:family="paragraph">
      <style:paragraph-properties fo:margin-left="0.0791in" fo:margin-right="0.0618in">
        <style:tab-stops/>
      </style:paragraph-properties>
    </style:style>
    <style:style style:name="T52" style:parent-style-name="Fonteparág.padrão" style:family="text">
      <style:text-properties fo:font-weight="bold" style:font-weight-asian="bold"/>
    </style:style>
    <style:style style:name="P53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54" style:parent-style-name="Fonteparág.padrão" style:family="text">
      <style:text-properties fo:font-weight="bold" style:font-weight-asian="bold"/>
    </style:style>
    <style:style style:name="P55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56" style:parent-style-name="Fonteparág.padrão" style:family="text">
      <style:text-properties fo:font-weight="bold" style:font-weight-asian="bold"/>
    </style:style>
    <style:style style:name="T57" style:parent-style-name="Fonteparág.padrão" style:family="text">
      <style:text-properties fo:font-weight="bold" style:font-weight-asian="bold"/>
    </style:style>
    <style:style style:name="T58" style:parent-style-name="Fonteparág.padrão" style:family="text">
      <style:text-properties fo:font-weight="bold" style:font-weight-asian="bold"/>
    </style:style>
    <style:style style:name="P59" style:parent-style-name="Normal" style:family="paragraph">
      <style:paragraph-properties fo:margin-left="0.0791in" fo:margin-right="0.0618in">
        <style:tab-stops/>
      </style:paragraph-properties>
    </style:style>
    <style:style style:name="T60" style:parent-style-name="Fonteparág.padrão" style:family="text">
      <style:text-properties fo:font-weight="bold" style:font-weight-asian="bold"/>
    </style:style>
    <style:style style:name="P61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62" style:parent-style-name="Fonteparág.padrão" style:family="text">
      <style:text-properties fo:font-weight="bold" style:font-weight-asian="bold"/>
    </style:style>
    <style:style style:name="P63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64" style:parent-style-name="Fonteparág.padrão" style:family="text">
      <style:text-properties fo:font-weight="bold" style:font-weight-asian="bold"/>
    </style:style>
    <style:style style:name="T65" style:parent-style-name="Fonteparág.padrão" style:family="text">
      <style:text-properties fo:font-weight="bold" style:font-weight-asian="bold"/>
    </style:style>
    <style:style style:name="P66" style:parent-style-name="Normal" style:family="paragraph">
      <style:paragraph-properties fo:margin-left="0.0791in" fo:margin-right="0.0618in">
        <style:tab-stops/>
      </style:paragraph-properties>
    </style:style>
    <style:style style:name="T67" style:parent-style-name="Fonteparág.padrão" style:family="text">
      <style:text-properties fo:font-weight="bold" style:font-weight-asian="bold"/>
    </style:style>
    <style:style style:name="P68" style:parent-style-name="Normal" style:family="paragraph">
      <style:paragraph-properties fo:margin-left="0.0791in" fo:margin-right="0.0618in">
        <style:tab-stops/>
      </style:paragraph-properties>
    </style:style>
    <style:style style:name="T69" style:parent-style-name="Fonteparág.padrão" style:family="text">
      <style:text-properties fo:font-weight="bold" style:font-weight-asian="bold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font-weight="bold" style:font-weight-asian="bold"/>
    </style:style>
    <style:style style:name="P72" style:parent-style-name="Normal" style:family="paragraph">
      <style:paragraph-properties fo:margin-bottom="0.0965in" fo:margin-left="0.0791in" fo:margin-right="0.0618in">
        <style:tab-stops/>
      </style:paragraph-properties>
    </style:style>
    <style:style style:name="T73" style:parent-style-name="Fonteparág.padrão" style:family="text">
      <style:text-properties fo:font-weight="bold" style:font-weight-asian="bold"/>
    </style:style>
    <style:style style:name="P74" style:parent-style-name="Normal" style:family="paragraph">
      <style:paragraph-properties fo:margin-left="0.0791in" fo:margin-right="0.0618in">
        <style:tab-stops/>
      </style:paragraph-properties>
    </style:style>
    <style:style style:name="T75" style:parent-style-name="Fonteparág.padrão" style:family="text">
      <style:text-properties fo:font-weight="bold" style:font-weight-asian="bold"/>
    </style:style>
    <style:style style:name="T76" style:parent-style-name="Fonteparág.padrão" style:family="text">
      <style:text-properties fo:font-weight="bold" style:font-weight-asian="bold"/>
    </style:style>
    <style:style style:name="T77" style:parent-style-name="Fonteparág.padrão" style:family="text">
      <style:text-properties fo:font-weight="bold" style:font-weight-asian="bold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font-weight="bold" style:font-weight-asian="bold"/>
    </style:style>
    <style:style style:name="T80" style:parent-style-name="Fonteparág.padrão" style:family="text">
      <style:text-properties style:font-name="Calibri" style:font-name-asian="Calibri" style:font-name-complex="Calibri"/>
    </style:style>
    <style:style style:name="P81" style:parent-style-name="Normal" style:family="paragraph">
      <style:paragraph-properties fo:margin-left="0.0791in" fo:margin-right="0.0618in">
        <style:tab-stops/>
      </style:paragraph-properties>
    </style:style>
    <style:style style:name="T82" style:parent-style-name="Fonteparág.padrão" style:family="text">
      <style:text-properties fo:font-weight="bold" style:font-weight-asian="bold"/>
    </style:style>
    <style:style style:name="P83" style:parent-style-name="Normal" style:family="paragraph">
      <style:paragraph-properties fo:margin-bottom="0in" fo:margin-left="0.0791in" fo:margin-right="0.0569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T85" style:parent-style-name="Fonteparág.padrão" style:family="text">
      <style:text-properties fo:font-weight="bold" style:font-weight-asian="bold"/>
    </style:style>
    <style:style style:name="T86" style:parent-style-name="Fonteparág.padrão" style:family="text">
      <style:text-properties fo:font-weight="bold" style:font-weight-asian="bold"/>
    </style:style>
    <style:style style:name="T87" style:parent-style-name="Fonteparág.padrão" style:family="text">
      <style:text-properties fo:font-weight="bold" style:font-weight-asian="bold"/>
    </style:style>
    <style:style style:name="P88" style:parent-style-name="Normal" style:family="paragraph">
      <style:paragraph-properties fo:margin-left="0.0791in" fo:margin-right="0.0618in">
        <style:tab-stops/>
      </style:paragraph-properties>
    </style:style>
    <style:style style:name="T89" style:parent-style-name="Fonteparág.padrão" style:family="text">
      <style:text-properties fo:font-weight="bold" style:font-weight-asian="bold"/>
    </style:style>
    <style:style style:name="P90" style:parent-style-name="Normal" style:family="paragraph">
      <style:paragraph-properties fo:margin-bottom="0.0041in" fo:margin-left="0.0791in" fo:margin-right="0.0569in">
        <style:tab-stops/>
      </style:paragraph-properties>
    </style:style>
    <style:style style:name="T91" style:parent-style-name="Fonteparág.padrão" style:family="text">
      <style:text-properties fo:font-weight="bold" style:font-weight-asian="bold"/>
    </style:style>
    <style:style style:name="T92" style:parent-style-name="Fonteparág.padrão" style:family="text">
      <style:text-properties fo:font-weight="bold" style:font-weight-asian="bold"/>
    </style:style>
    <style:style style:name="T93" style:parent-style-name="Fonteparág.padrão" style:family="text">
      <style:text-properties fo:font-weight="bold" style:font-weight-asian="bold"/>
    </style:style>
    <style:style style:name="T94" style:parent-style-name="Fonteparág.padrão" style:family="text">
      <style:text-properties fo:font-weight="bold" style:font-weight-asian="bold"/>
    </style:style>
    <style:style style:name="T95" style:parent-style-name="Fonteparág.padrão" style:family="text">
      <style:text-properties fo:font-weight="bold" style:font-weight-asian="bold"/>
    </style:style>
    <style:style style:name="T96" style:parent-style-name="Fonteparág.padrão" style:family="text">
      <style:text-properties fo:font-weight="bold" style:font-weight-asian="bold"/>
    </style:style>
    <style:style style:name="T97" style:parent-style-name="Fonteparág.padrão" style:family="text">
      <style:text-properties style:font-name="Calibri" style:font-name-asian="Calibri" style:font-name-complex="Calibri"/>
    </style:style>
    <style:style style:name="P98" style:parent-style-name="Normal" style:family="paragraph">
      <style:paragraph-properties fo:margin-left="0.0791in" fo:margin-right="0.0618in">
        <style:tab-stops/>
      </style:paragraph-properties>
    </style:style>
    <style:style style:name="T99" style:parent-style-name="Fonteparág.padrão" style:family="text">
      <style:text-properties fo:font-weight="bold" style:font-weight-asian="bold"/>
    </style:style>
    <style:style style:name="P100" style:parent-style-name="Normal" style:family="paragraph">
      <style:paragraph-properties fo:margin-bottom="0.0826in" fo:line-height="99%" fo:margin-left="0.0826in" fo:margin-right="0.0437in" fo:text-indent="0in">
        <style:tab-stops/>
      </style:paragraph-properties>
    </style:style>
    <style:style style:name="T101" style:parent-style-name="Fonteparág.padrão" style:family="text">
      <style:text-properties fo:font-weight="bold" style:font-weight-asian="bold"/>
    </style:style>
    <style:style style:name="T102" style:parent-style-name="Fonteparág.padrão" style:family="text">
      <style:text-properties fo:font-weight="bold" style:font-weight-asian="bold"/>
    </style:style>
    <style:style style:name="T103" style:parent-style-name="Fonteparág.padrão" style:family="text">
      <style:text-properties fo:font-weight="bold" style:font-weight-asian="bold"/>
    </style:style>
    <style:style style:name="P104" style:parent-style-name="Normal" style:family="paragraph">
      <style:paragraph-properties fo:margin-left="0.0791in" fo:margin-right="0.0618in">
        <style:tab-stops/>
      </style:paragraph-properties>
    </style:style>
    <style:style style:name="T105" style:parent-style-name="Fonteparág.padrão" style:family="text">
      <style:text-properties fo:font-weight="bold" style:font-weight-asian="bold"/>
    </style:style>
    <style:style style:name="T106" style:parent-style-name="Fonteparág.padrão" style:family="text">
      <style:text-properties fo:font-weight="bold" style:font-weight-asian="bold"/>
    </style:style>
    <style:style style:name="P107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108" style:parent-style-name="Fonteparág.padrão" style:family="text">
      <style:text-properties fo:font-weight="bold" style:font-weight-asian="bold"/>
    </style:style>
    <style:style style:name="T109" style:parent-style-name="Fonteparág.padrão" style:family="text">
      <style:text-properties fo:font-weight="bold" style:font-weight-asian="bold"/>
    </style:style>
    <style:style style:name="P110" style:parent-style-name="Normal" style:family="paragraph">
      <style:paragraph-properties fo:text-align="start" fo:margin-bottom="0.0854in" fo:line-height="99%" fo:margin-left="0.0826in" fo:text-indent="0in">
        <style:tab-stops/>
      </style:paragraph-properties>
    </style:style>
    <style:style style:name="T111" style:parent-style-name="Fonteparág.padrão" style:family="text">
      <style:text-properties fo:font-weight="bold" style:font-weight-asian="bold"/>
    </style:style>
    <style:style style:name="T112" style:parent-style-name="Fonteparág.padrão" style:family="text">
      <style:text-properties fo:font-weight="bold" style:font-weight-asian="bold"/>
    </style:style>
    <style:style style:name="P113" style:parent-style-name="Normal" style:family="paragraph">
      <style:paragraph-properties fo:margin-bottom="0.0069in" fo:margin-left="0.0791in" fo:margin-right="0.0569in">
        <style:tab-stops/>
      </style:paragraph-properties>
    </style:style>
    <style:style style:name="T114" style:parent-style-name="Fonteparág.padrão" style:family="text">
      <style:text-properties fo:font-weight="bold" style:font-weight-asian="bold"/>
    </style:style>
    <style:style style:name="T115" style:parent-style-name="Fonteparág.padrão" style:family="text">
      <style:text-properties fo:font-weight="bold" style:font-weight-asian="bold"/>
    </style:style>
    <style:style style:name="T116" style:parent-style-name="Fonteparág.padrão" style:family="text">
      <style:text-properties fo:font-weight="bold" style:font-weight-asian="bold"/>
    </style:style>
    <style:style style:name="T117" style:parent-style-name="Fonteparág.padrão" style:family="text">
      <style:text-properties fo:font-weight="bold" style:font-weight-asian="bold"/>
    </style:style>
    <style:style style:name="T118" style:parent-style-name="Fonteparág.padrão" style:family="text">
      <style:text-properties fo:font-weight="bold" style:font-weight-asian="bold"/>
    </style:style>
    <style:style style:name="T119" style:parent-style-name="Fonteparág.padrão" style:family="text">
      <style:text-properties fo:font-weight="bold" style:font-weight-asian="bold"/>
    </style:style>
    <style:style style:name="P120" style:parent-style-name="Normal" style:family="paragraph">
      <style:paragraph-properties fo:margin-left="0.0791in" fo:margin-right="0.0618in">
        <style:tab-stops/>
      </style:paragraph-properties>
    </style:style>
    <style:style style:name="T121" style:parent-style-name="Fonteparág.padrão" style:family="text">
      <style:text-properties fo:font-weight="bold" style:font-weight-asian="bold"/>
    </style:style>
    <style:style style:name="P122" style:parent-style-name="Normal" style:family="paragraph">
      <style:paragraph-properties fo:margin-left="0.0791in" fo:margin-right="0.0618in">
        <style:tab-stops/>
      </style:paragraph-properties>
    </style:style>
    <style:style style:name="T123" style:parent-style-name="Fonteparág.padrão" style:family="text">
      <style:text-properties fo:font-weight="bold" style:font-weight-asian="bold"/>
    </style:style>
    <style:style style:name="T124" style:parent-style-name="Fonteparág.padrão" style:family="text">
      <style:text-properties fo:font-weight="bold" style:font-weight-asian="bold"/>
    </style:style>
    <style:style style:name="P125" style:parent-style-name="Normal" style:family="paragraph">
      <style:paragraph-properties fo:margin-left="0.0791in" fo:margin-right="0.0618in">
        <style:tab-stops/>
      </style:paragraph-properties>
    </style:style>
    <style:style style:name="T126" style:parent-style-name="Fonteparág.padrão" style:family="text">
      <style:text-properties fo:font-weight="bold" style:font-weight-asian="bold"/>
    </style:style>
    <style:style style:name="P127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128" style:parent-style-name="Fonteparág.padrão" style:family="text">
      <style:text-properties fo:font-weight="bold" style:font-weight-asian="bold"/>
    </style:style>
    <style:style style:name="T129" style:parent-style-name="Fonteparág.padrão" style:family="text">
      <style:text-properties fo:font-weight="bold" style:font-weight-asian="bold"/>
    </style:style>
    <style:style style:name="T130" style:parent-style-name="Fonteparág.padrão" style:family="text">
      <style:text-properties fo:font-weight="bold" style:font-weight-asian="bold"/>
    </style:style>
    <style:style style:name="P131" style:parent-style-name="Normal" style:family="paragraph">
      <style:paragraph-properties fo:margin-left="0.0791in" fo:margin-right="0.0618in">
        <style:tab-stops/>
      </style:paragraph-properties>
    </style:style>
    <style:style style:name="T132" style:parent-style-name="Fonteparág.padrão" style:family="text">
      <style:text-properties fo:font-weight="bold" style:font-weight-asian="bold"/>
    </style:style>
    <style:style style:name="P133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134" style:parent-style-name="Fonteparág.padrão" style:family="text">
      <style:text-properties fo:font-weight="bold" style:font-weight-asian="bold"/>
    </style:style>
    <style:style style:name="T135" style:parent-style-name="Fonteparág.padrão" style:family="text">
      <style:text-properties fo:font-weight="bold" style:font-weight-asian="bold"/>
    </style:style>
    <style:style style:name="P136" style:parent-style-name="Normal" style:family="paragraph">
      <style:paragraph-properties fo:margin-left="0.0791in" fo:margin-right="0.0618in">
        <style:tab-stops/>
      </style:paragraph-properties>
    </style:style>
    <style:style style:name="T137" style:parent-style-name="Fonteparág.padrão" style:family="text">
      <style:text-properties fo:font-weight="bold" style:font-weight-asian="bold"/>
    </style:style>
    <style:style style:name="P138" style:parent-style-name="Normal" style:family="paragraph">
      <style:paragraph-properties fo:margin-bottom="0.0743in" fo:margin-left="0.0791in" fo:margin-right="0.0569in">
        <style:tab-stops/>
      </style:paragraph-properties>
    </style:style>
    <style:style style:name="T139" style:parent-style-name="Fonteparág.padrão" style:family="text">
      <style:text-properties fo:font-weight="bold" style:font-weight-asian="bold"/>
    </style:style>
    <style:style style:name="T140" style:parent-style-name="Fonteparág.padrão" style:family="text">
      <style:text-properties fo:font-weight="bold" style:font-weight-asian="bold" fo:font-style="italic" style:font-style-asian="italic"/>
    </style:style>
    <style:style style:name="T141" style:parent-style-name="Fonteparág.padrão" style:family="text">
      <style:text-properties fo:font-weight="bold" style:font-weight-asian="bold"/>
    </style:style>
    <style:style style:name="P142" style:parent-style-name="Normal" style:family="paragraph">
      <style:paragraph-properties fo:margin-left="0.0791in" fo:margin-right="0.0618in">
        <style:tab-stops/>
      </style:paragraph-properties>
    </style:style>
    <style:style style:name="T143" style:parent-style-name="Fonteparág.padrão" style:family="text">
      <style:text-properties fo:font-weight="bold" style:font-weight-asian="bold"/>
    </style:style>
    <style:style style:name="P144" style:parent-style-name="Normal" style:family="paragraph">
      <style:paragraph-properties fo:margin-left="0.0791in" fo:margin-right="0.0618in">
        <style:tab-stops/>
      </style:paragraph-properties>
    </style:style>
    <style:style style:name="T145" style:parent-style-name="Fonteparág.padrão" style:family="text">
      <style:text-properties fo:font-weight="bold" style:font-weight-asian="bold"/>
    </style:style>
    <style:style style:name="P146" style:parent-style-name="Normal" style:family="paragraph">
      <style:paragraph-properties fo:text-align="start" fo:margin-bottom="0.0659in" fo:line-height="107%" fo:margin-left="0.0826in" fo:text-indent="0in">
        <style:tab-stops/>
      </style:paragraph-properties>
    </style:style>
    <style:style style:name="P147" style:parent-style-name="Normal" style:family="paragraph">
      <style:paragraph-properties fo:text-align="start" fo:margin-bottom="0.0659in" fo:line-height="107%" fo:margin-left="1.0597in" fo:text-indent="0in">
        <style:tab-stops/>
      </style:paragraph-properties>
    </style:style>
    <style:style style:name="P148" style:parent-style-name="Normal" style:family="paragraph">
      <style:paragraph-properties fo:text-align="start" fo:margin-bottom="0.0659in" fo:line-height="107%" fo:margin-left="0in" fo:text-indent="0in">
        <style:tab-stops/>
      </style:paragraph-properties>
    </style:style>
    <style:style style:name="P149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150" style:parent-style-name="Fonteparág.padrão" style:family="text">
      <style:text-properties fo:font-style="italic" style:font-style-asian="italic"/>
    </style:style>
    <style:style style:name="P151" style:parent-style-name="Normal" style:family="paragraph">
      <style:paragraph-properties fo:text-align="center" fo:margin-bottom="0.0659in" fo:line-height="107%" fo:margin-left="0.0236in" fo:margin-right="0.0034in">
        <style:tab-stops/>
      </style:paragraph-properties>
    </style:style>
    <style:style style:name="T152" style:parent-style-name="Fonteparág.padrão" style:family="text">
      <style:text-properties fo:font-weight="bold" style:font-weight-asian="bold"/>
    </style:style>
    <style:style style:name="T153" style:parent-style-name="Fonteparág.padrão" style:family="text">
      <style:text-properties fo:font-weight="bold" style:font-weight-asian="bold"/>
    </style:style>
    <style:style style:name="P154" style:parent-style-name="Normal" style:family="paragraph">
      <style:paragraph-properties fo:text-align="center" fo:margin-bottom="0.002in" fo:line-height="107%" fo:margin-left="0.025in" fo:margin-right="0.0013in">
        <style:tab-stops/>
      </style:paragraph-properties>
    </style:style>
    <style:style style:name="P155" style:parent-style-name="Normal" style:family="paragraph">
      <style:paragraph-properties fo:text-align="center" fo:margin-bottom="0.0659in" fo:line-height="107%" fo:margin-left="0.025in" fo:margin-right="0.0062in">
        <style:tab-stops/>
      </style:paragraph-properties>
    </style:style>
    <style:style style:name="P156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57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58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159" style:parent-style-name="Fonteparág.padrão" style:family="text">
      <style:text-properties fo:font-style="italic" style:font-style-asian="italic"/>
    </style:style>
    <style:style style:name="P160" style:parent-style-name="Normal" style:family="paragraph">
      <style:paragraph-properties fo:text-align="center" fo:margin-bottom="0.0659in" fo:line-height="107%" fo:margin-left="0.0236in">
        <style:tab-stops/>
      </style:paragraph-properties>
    </style:style>
    <style:style style:name="T161" style:parent-style-name="Fonteparág.padrão" style:family="text">
      <style:text-properties fo:font-weight="bold" style:font-weight-asian="bold"/>
    </style:style>
    <style:style style:name="P162" style:parent-style-name="Normal" style:family="paragraph">
      <style:paragraph-properties fo:text-align="center" fo:margin-bottom="0.0659in" fo:line-height="107%" fo:margin-left="0.025in">
        <style:tab-stops/>
      </style:paragraph-properties>
    </style:style>
    <style:style style:name="P163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64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65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166" style:parent-style-name="Fonteparág.padrão" style:family="text">
      <style:text-properties fo:font-style="italic" style:font-style-asian="italic"/>
    </style:style>
    <style:style style:name="P167" style:parent-style-name="Normal" style:family="paragraph">
      <style:paragraph-properties fo:text-align="center" fo:margin-bottom="0.0659in" fo:line-height="107%" fo:margin-left="0.0236in" fo:margin-right="0.0083in">
        <style:tab-stops/>
      </style:paragraph-properties>
    </style:style>
    <style:style style:name="T168" style:parent-style-name="Fonteparág.padrão" style:family="text">
      <style:text-properties fo:font-weight="bold" style:font-weight-asian="bold"/>
    </style:style>
    <style:style style:name="P169" style:parent-style-name="Normal" style:family="paragraph">
      <style:paragraph-properties fo:text-align="center" fo:margin-bottom="0.002in" fo:line-height="107%" fo:margin-left="0.025in" fo:margin-right="0.0027in">
        <style:tab-stops/>
      </style:paragraph-properties>
    </style:style>
    <style:style style:name="P170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71" style:parent-style-name="Normal" style:family="paragraph">
      <style:paragraph-properties fo:text-align="center" fo:margin-bottom="0.0659in" fo:line-height="107%" fo:margin-left="0.0159in" fo:text-indent="0in">
        <style:tab-stops/>
      </style:paragraph-properties>
    </style:style>
    <style:style style:name="P172" style:parent-style-name="Normal" style:family="paragraph">
      <style:paragraph-properties fo:text-align="center" fo:margin-bottom="0.0659in" fo:line-height="107%" fo:margin-left="0.0243in">
        <style:tab-stops/>
      </style:paragraph-properties>
    </style:style>
    <style:style style:name="T173" style:parent-style-name="Fonteparág.padrão" style:family="text">
      <style:text-properties fo:font-style="italic" style:font-style-asian="italic"/>
    </style:style>
    <style:style style:name="P174" style:parent-style-name="Normal" style:family="paragraph">
      <style:paragraph-properties fo:text-align="center" fo:margin-bottom="0.0659in" fo:line-height="107%" fo:margin-left="0.0236in" fo:margin-right="0.0048in">
        <style:tab-stops/>
      </style:paragraph-properties>
    </style:style>
    <style:style style:name="T175" style:parent-style-name="Fonteparág.padrão" style:family="text">
      <style:text-properties fo:font-weight="bold" style:font-weight-asian="bold"/>
    </style:style>
    <style:style style:name="P176" style:parent-style-name="Normal" style:family="paragraph">
      <style:paragraph-properties fo:text-align="center" fo:margin-bottom="0.002in" fo:line-height="107%" fo:margin-left="0.025in" fo:margin-right="0.0104in">
        <style:tab-stops/>
      </style:paragraph-properties>
    </style:style>
    <style:style style:name="P177" style:parent-style-name="Normal" style:family="paragraph">
      <style:paragraph-properties fo:text-align="start" fo:margin-bottom="0.0631in" fo:line-height="107%" fo:margin-left="0in" fo:margin-right="-0.0701in" fo:text-indent="0in">
        <style:tab-stops/>
      </style:paragraph-properties>
    </style:style>
    <style:style style:name="T17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7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80" style:parent-style-name="Fonteparág.padrão" style:family="text">
      <style:text-properties fo:font-size="10.5pt" style:font-size-asian="10.5pt"/>
    </style:style>
    <style:style style:name="P18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82" style:parent-style-name="Fonteparág.padrão" style:family="text">
      <style:text-properties fo:font-weight="bold" style:font-weight-asian="bold" fo:font-size="10.5pt" style:font-size-asian="10.5pt"/>
    </style:style>
    <style:style style:name="P18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84" style:parent-style-name="Fonteparág.padrão" style:family="text">
      <style:text-properties fo:font-size="10.5pt" style:font-size-asian="10.5pt"/>
    </style:style>
    <style:style style:name="P18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86" style:parent-style-name="Fonteparág.padrão" style:family="text">
      <style:text-properties fo:font-weight="bold" style:font-weight-asian="bold" fo:font-size="10.5pt" style:font-size-asian="10.5pt"/>
    </style:style>
    <style:style style:name="P18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88" style:parent-style-name="Fonteparág.padrão" style:family="text">
      <style:text-properties fo:font-size="10.5pt" style:font-size-asian="10.5pt"/>
    </style:style>
    <style:style style:name="P18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90" style:parent-style-name="Fonteparág.padrão" style:family="text">
      <style:text-properties fo:font-size="10.5pt" style:font-size-asian="10.5pt"/>
    </style:style>
    <style:style style:name="P19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92" style:parent-style-name="Fonteparág.padrão" style:family="text">
      <style:text-properties fo:font-size="10.5pt" style:font-size-asian="10.5pt"/>
    </style:style>
    <style:style style:name="P19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94" style:parent-style-name="Fonteparág.padrão" style:family="text">
      <style:text-properties fo:font-size="10.5pt" style:font-size-asian="10.5pt"/>
    </style:style>
    <style:style style:name="P19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96" style:parent-style-name="Fonteparág.padrão" style:family="text">
      <style:text-properties fo:font-weight="bold" style:font-weight-asian="bold" fo:font-size="10.5pt" style:font-size-asian="10.5pt"/>
    </style:style>
    <style:style style:name="P19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198" style:parent-style-name="Fonteparág.padrão" style:family="text">
      <style:text-properties fo:font-size="10.5pt" style:font-size-asian="10.5pt"/>
    </style:style>
    <style:style style:name="P19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00" style:parent-style-name="Fonteparág.padrão" style:family="text">
      <style:text-properties fo:font-weight="bold" style:font-weight-asian="bold" fo:font-size="10.5pt" style:font-size-asian="10.5pt"/>
    </style:style>
    <style:style style:name="P20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02" style:parent-style-name="Fonteparág.padrão" style:family="text">
      <style:text-properties fo:font-size="10.5pt" style:font-size-asian="10.5pt"/>
    </style:style>
    <style:style style:name="P20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04" style:parent-style-name="Fonteparág.padrão" style:family="text">
      <style:text-properties fo:font-size="10.5pt" style:font-size-asian="10.5pt"/>
    </style:style>
    <style:style style:name="P20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06" style:parent-style-name="Fonteparág.padrão" style:family="text">
      <style:text-properties fo:font-size="10.5pt" style:font-size-asian="10.5pt"/>
    </style:style>
    <style:style style:name="P20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08" style:parent-style-name="Fonteparág.padrão" style:family="text">
      <style:text-properties fo:font-size="10.5pt" style:font-size-asian="10.5pt"/>
    </style:style>
    <style:style style:name="P20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10" style:parent-style-name="Fonteparág.padrão" style:family="text">
      <style:text-properties fo:font-weight="bold" style:font-weight-asian="bold" fo:font-size="10.5pt" style:font-size-asian="10.5pt"/>
    </style:style>
    <style:style style:name="P21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12" style:parent-style-name="Fonteparág.padrão" style:family="text">
      <style:text-properties fo:font-size="10.5pt" style:font-size-asian="10.5pt"/>
    </style:style>
    <style:style style:name="P21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14" style:parent-style-name="Fonteparág.padrão" style:family="text">
      <style:text-properties fo:font-weight="bold" style:font-weight-asian="bold" fo:font-size="10.5pt" style:font-size-asian="10.5pt"/>
    </style:style>
    <style:style style:name="P21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16" style:parent-style-name="Fonteparág.padrão" style:family="text">
      <style:text-properties fo:font-size="10.5pt" style:font-size-asian="10.5pt"/>
    </style:style>
    <style:style style:name="P21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18" style:parent-style-name="Fonteparág.padrão" style:family="text">
      <style:text-properties fo:font-size="10.5pt" style:font-size-asian="10.5pt"/>
    </style:style>
    <style:style style:name="P21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20" style:parent-style-name="Fonteparág.padrão" style:family="text">
      <style:text-properties fo:font-size="10.5pt" style:font-size-asian="10.5pt"/>
    </style:style>
    <style:style style:name="P22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22" style:parent-style-name="Fonteparág.padrão" style:family="text">
      <style:text-properties fo:font-size="10.5pt" style:font-size-asian="10.5pt"/>
    </style:style>
    <style:style style:name="P22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24" style:parent-style-name="Fonteparág.padrão" style:family="text">
      <style:text-properties fo:font-weight="bold" style:font-weight-asian="bold" fo:font-size="10.5pt" style:font-size-asian="10.5pt"/>
    </style:style>
    <style:style style:name="P22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26" style:parent-style-name="Fonteparág.padrão" style:family="text">
      <style:text-properties fo:font-size="10.5pt" style:font-size-asian="10.5pt"/>
    </style:style>
    <style:style style:name="P22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28" style:parent-style-name="Fonteparág.padrão" style:family="text">
      <style:text-properties fo:font-weight="bold" style:font-weight-asian="bold" fo:font-size="10.5pt" style:font-size-asian="10.5pt"/>
    </style:style>
    <style:style style:name="P22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30" style:parent-style-name="Fonteparág.padrão" style:family="text">
      <style:text-properties fo:font-size="10.5pt" style:font-size-asian="10.5pt"/>
    </style:style>
    <style:style style:name="P23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32" style:parent-style-name="Fonteparág.padrão" style:family="text">
      <style:text-properties fo:font-size="10.5pt" style:font-size-asian="10.5pt"/>
    </style:style>
    <style:style style:name="P23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34" style:parent-style-name="Fonteparág.padrão" style:family="text">
      <style:text-properties fo:font-size="10.5pt" style:font-size-asian="10.5pt"/>
    </style:style>
    <style:style style:name="P23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36" style:parent-style-name="Fonteparág.padrão" style:family="text">
      <style:text-properties fo:font-size="10.5pt" style:font-size-asian="10.5pt"/>
    </style:style>
    <style:style style:name="P23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38" style:parent-style-name="Fonteparág.padrão" style:family="text">
      <style:text-properties fo:font-size="10.5pt" style:font-size-asian="10.5pt"/>
    </style:style>
    <style:style style:name="P23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40" style:parent-style-name="Fonteparág.padrão" style:family="text">
      <style:text-properties fo:font-size="10.5pt" style:font-size-asian="10.5pt"/>
    </style:style>
    <style:style style:name="P24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42" style:parent-style-name="Fonteparág.padrão" style:family="text">
      <style:text-properties fo:font-size="10.5pt" style:font-size-asian="10.5pt"/>
    </style:style>
    <style:style style:name="P24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44" style:parent-style-name="Fonteparág.padrão" style:family="text">
      <style:text-properties fo:font-size="10.5pt" style:font-size-asian="10.5pt"/>
    </style:style>
    <style:style style:name="P24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46" style:parent-style-name="Fonteparág.padrão" style:family="text">
      <style:text-properties fo:font-size="10.5pt" style:font-size-asian="10.5pt"/>
    </style:style>
    <style:style style:name="P247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48" style:parent-style-name="Fonteparág.padrão" style:family="text">
      <style:text-properties fo:font-weight="bold" style:font-weight-asian="bold" fo:font-size="10.5pt" style:font-size-asian="10.5pt"/>
    </style:style>
    <style:style style:name="P249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50" style:parent-style-name="Fonteparág.padrão" style:family="text">
      <style:text-properties fo:font-size="10.5pt" style:font-size-asian="10.5pt"/>
    </style:style>
    <style:style style:name="P251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52" style:parent-style-name="Fonteparág.padrão" style:family="text">
      <style:text-properties fo:font-weight="bold" style:font-weight-asian="bold" fo:font-size="10.5pt" style:font-size-asian="10.5pt"/>
    </style:style>
    <style:style style:name="P25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54" style:parent-style-name="Fonteparág.padrão" style:family="text">
      <style:text-properties fo:font-weight="bold" style:font-weight-asian="bold" fo:font-size="10.5pt" style:font-size-asian="10.5pt"/>
    </style:style>
    <style:style style:name="P25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256" style:parent-style-name="Fonteparág.padrão" style:family="text">
      <style:text-properties fo:font-size="10.5pt" style:font-size-asian="10.5pt"/>
    </style:style>
    <style:style style:name="P257" style:parent-style-name="Normal" style:family="paragraph">
      <style:paragraph-properties fo:text-align="start" fo:margin-bottom="0.1777in" fo:line-height="109%" fo:margin-left="0in" fo:text-indent="0in">
        <style:tab-stops>
          <style:tab-stop style:type="right" style:position="7.2868in"/>
        </style:tab-stops>
      </style:paragraph-properties>
    </style:style>
    <style:style style:name="T258" style:parent-style-name="Fonteparág.padrão" style:family="text">
      <style:text-properties fo:font-weight="bold" style:font-weight-asian="bold" fo:font-size="9pt" style:font-size-asian="9pt"/>
    </style:style>
    <style:style style:name="T259" style:parent-style-name="Fonteparág.padrão" style:family="text">
      <style:text-properties fo:font-size="9pt" style:font-size-asian="9pt"/>
    </style:style>
    <style:style style:name="T260" style:parent-style-name="Fonteparág.padrão" style:family="text">
      <style:text-properties fo:font-size="9pt" style:font-size-asian="9pt"/>
    </style:style>
    <style:style style:name="P261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262" style:parent-style-name="Fonteparág.padrão" style:family="text">
      <style:text-properties fo:font-size="9pt" style:font-size-asian="9pt"/>
    </style:style>
    <style:style style:name="P263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264" style:parent-style-name="Fonteparág.padrão" style:family="text">
      <style:text-properties fo:font-size="9pt" style:font-size-asian="9pt"/>
    </style:style>
    <style:style style:name="P265" style:parent-style-name="Normal" style:family="paragraph">
      <style:paragraph-properties fo:text-align="start" fo:margin-bottom="0.002in" fo:line-height="109%" fo:margin-left="0.0131in">
        <style:tab-stops/>
      </style:paragraph-properties>
    </style:style>
    <style:style style:name="T266" style:parent-style-name="Fonteparág.padrão" style:family="text">
      <style:text-properties fo:font-size="9pt" style:font-size-asian="9pt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border="none" fo:background-color="transparent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eeeeee" draw:opacity="100%" draw:stroke="non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border="none" fo:background-color="transparent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9a9a9a" draw:opacity="100%" draw:stroke="none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9a9a9a" draw:opacity="100%" draw:stroke="non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eeeeee" draw:opacity="100%" draw:stroke="non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solid" draw:fill-color="#9a9a9a" draw:opacity="100%" draw:stroke="none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solid" draw:fill-color="#eeeeee" draw:opacity="100%" draw:stroke="none"/>
    </style:style>
    <style:style style:family="graphic" style:name="a35" style:parent-style-name="Graphics">
      <style:graphic-properties fo:border="none" fo:background-color="transparent"/>
    </style:style>
    <style:style style:family="graphic" style:name="a9">
      <style:graphic-properties draw:fill="solid" draw:fill-color="#9a9a9a" draw:opacity="100%" draw:stroke="non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border="none" fo:background-color="transparent"/>
    </style:style>
    <style:style style:family="graphic" style:name="a72" style:parent-style-name="Graphics">
      <style:graphic-properties fo:border="none" fo:background-color="transparent"/>
    </style:style>
    <style:style style:family="graphic" style:name="a73">
      <style:graphic-properties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border="none" fo:background-color="transparent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eeeeee" draw:opacity="100%" draw:stroke="none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9a9a9a" draw:opacity="100%" draw:stroke="none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670ª (SEISCENTÉSIMA SEPTUAGÉSIMA) REUNIÃO ORDINÁRIA DO CONSELHO FISCAL DA COMPANHIA DOCAS DO RIO DE JANEIRO</text:span></text:p>
      <text:p text:style-name="P10"><text:span text:style-name="T11"><text:s/></text:span></text:p>
      <text:p text:style-name="P12"><text:span text:style-name="T13">CNPJ 42.266.890/0001-28 NIRE 3330008080-5</text:span></text:p>
      <text:p text:style-name="P14"><text:s/></text:p>
      <text:p text:style-name="P15">Aos vinte dias do mês de agosto do ano dois mil e vinte e seis, às nove horas, foi realizada, na sala de reuniões da Companhia Docas do Rio de Janeiro, situada à Rua Dom Gerardo, 35 - 10º andar, Centro – Rio de Janeiro, a Seiscentésima Septuagésima Reunião<text:s/>Ordinária do Conselho Fiscal, que estava prevista para o vigésimo nono dia do mês de maio, contando com a presença dos conselheiros: Kleyton Pontes de Lima Oliveira - representante do Ministério de Portos e Aeroportos; Alex Pereira Benício - representante<text:s/>do<text:s/>Tesouro Nacional; e Victor Hugo Mosquera – representante do Acionista Minoritário - Estado do Rio de<text:s/>Janeiro (por videoconferência). Inicialmente foi registrado que, de acordo com a Assembleia Geral<text:s/>Extraordinária ocorrida em 30/04/2026, foi eleito Alex Pereira Benício, como representante titular do Tesouro Nacional, na vaga anteriormente ocupada por Henrique Alves Santos. Foi registrado, ainda, que, de acordo com a Assembleia Geral Extraordinária ocorrida em 04/08/2026, foram eleitos Gustavo Lopes de Souza, como representante titular do Ministério de Portos e Aeroportos, na vaga anteriormente ocupada por<text:s/>Tomé Barros Monteiro da Franca, e Kleyton Pontes de Lima Oliveira, como representante titular do Ministério de Portos e Aeroportos, em cargo vago anteriormente ocupado por ele mesmo. Foi registrada a ausência injustificada do Conselheiro Gustavo Lopes de Souza.</text:p>
      <text:p text:style-name="P16"><text:span text:style-name="T17">Item 1 – Abertura dos Trabalhos.<text:s/></text:span>Havendo quórum legal, passou-se, então, à apreciação do<text:s/><text:span text:style-name="T18">item 2 –</text:span><text:span text:style-name="T19"><text:s/></text:span><text:span text:style-name="T20">ORDEM DO DIA:</text:span></text:p>
      <text:p text:style-name="P21"><text:span text:style-name="T22">2.1. ELEIÇÃO DO PRESIDENTE DO CONSELHO FISCAL. MANIFESTAÇÃO:<text:s/></text:span>Na forma do<text:s/>Inciso II do Artigo 97 do Estatuto Social da Companhia, os membros do Conselho Fiscal elegeram, como Presidente do Colegiado, o conselheiro Victor Hugo Mosquera, que passou, então, a presidir esta reunião.<text:s/><text:span text:style-name="T23">2.2 - DEMONSTRAÇÕES FINANCEIRAS.</text:span></text:p>
      <text:p text:style-name="P24"><text:span text:style-name="T25">Subitem 2.2.1 – Processo SEI 50905.001904/2022-51.</text:span><text:s/><text:span text:style-name="T26">Balancete do mês de novembro/20</text:span><text:span text:style-name="T27">25 com relatório das principais variações novembro x outubro</text:span>.<text:s/></text:p>
      <text:p text:style-name="P28"><text:span text:style-name="T29">Manifestação:<text:s/></text:span>Em razão da priorização dos assuntos relacionados à apreciação das Demonstrações Financeiras do exercício de 2025 e considerando a necessidade de conclusão dos trabalhos pelo Colegiado, o Conselho Fiscal acolheu a proposta apresentada pela Superintendente de Finanças, Sra. Javacidnei Cosme, para que as próximas apresentações passem a contemplar os balancetes correntes do exercício de 2026, à medida de sua conclusão, em substituição<text:s/>à apresentação dos balancetes remanescentes de 2025 ainda não apreciados pelo Conselho.<text:s/></text:p>
      <text:p text:style-name="P30"><text:span text:style-name="T31">Subitem 2.2.2 – Processo SEI 50905.005633/2023-93.</text:span><text:s/><text:span text:style-name="T32">Demonstrações Contábeis do 3º trimestre de 2025</text:span><text:s/>(11217599)<text:s/><text:span text:style-name="T33">e</text:span><text:s/><text:span text:style-name="T34">Parecer da Auditoria Externa</text:span><text:s/>(11217558).<text:s/></text:p>
      <text:p text:style-name="P35"><text:span text:style-name="T36">Manifestação</text:span><text:span text:style-name="T37">:<text:s/></text:span>O Conselho Fiscal tomou conhecimento das Demonstrações Financeiras do 3º trimestre/2025 (11217599).</text:p>
      <text:p text:style-name="P38"><text:span text:style-name="T39">Subitem 2.2.3 – Processo SEI 50905.005633/2023-93. Relatório da Auditoria Externa, Demonstrações</text:span></text:p>
      <text:p text:style-name="P40"><text:span text:style-name="T41">Financeiras de 2025</text:span><text:s/>(11603784)<text:s/><text:span text:style-name="T42">e</text:span><text:s/><text:span text:style-name="T43">Relatório Anual da Admin</text:span><text:span text:style-name="T44">istração 2025</text:span><text:s/>(11637382). Despacho 65 -</text:p>
      <text:soft-page-break/>
      <text:p text:style-name="P45">2842ª DIREXE (11635000). Relatório COAUD DF 2025 (11636052). Deliberação CONSAD Nº 109/2026 (933ª) (11652132).<text:s/></text:p>
      <text:p text:style-name="P46"><text:span text:style-name="T47">Manifestação:<text:s/></text:span>Após análise do Balanço Patrimonial e demais demonstrações contábeis referentes ao exercício findo em 31/12/2025, com o respectivo Parecer dos Auditores Independentes, bem como do Relatório Anual da Administração – Exercício 2025, documentos esses que foram apresentados pelos representantes da Companhia e pelo auditor independente ao Conselho Fiscal, o CONFIS emitirá sua opinião, por meio de Parecer (Processo SEI 50905.001896/2024-12), a ser anexado à presente ata e encaminhado à Assembleia de Acionistas.</text:p>
      <text:p text:style-name="P48"><text:span text:style-name="T49">Subitem 2.2.4 – Processo SEI 50905.002764/2024-08. Relatório Circunstanciado do 3º Trimestr</text:span><text:span text:style-name="T50">e/2025<text:s/></text:span>- Auditoria Externa (11230216), SUCONT (11280311) e GERFIN (11312522).<text:s/></text:p>
      <text:p text:style-name="P51"><text:span text:style-name="T52">Manifestação:<text:s/></text:span>Considerando que o Relatório Circunstanciado do 3º Trimestre de 2025 (11230216) ainda não contém manifestação da GERCOT, limitando-se às manifestações da SUCONT (11280311) e da GERFIN (11312522), o Conselho Fiscal decidiu pela retirada do item da pauta, devendo a matéria retornar ao Colegiado após a versão final.<text:s/></text:p>
      <text:p text:style-name="P53"><text:span text:style-name="T54">2.3 - RELATÓRIO GERENCIAL DA DIRETORIA FINANCEIRA</text:span></text:p>
      <text:p text:style-name="P55"><text:span text:style-name="T56">Subitem 2.3.1 - Processo SEI 50905.001666/2026-15. Fl</text:span><text:span text:style-name="T57">uxo de caixa e faturamento</text:span><text:s/><text:span text:style-name="T58">(abril/2026) e contas a receber (março/2026)<text:s/></text:span>(11271480 e 11271489). Maio/2026 (11462706 e 11462713). Junho/2026 (11491743 e 11491751).<text:s/></text:p>
      <text:p text:style-name="P59"><text:span text:style-name="T60">Manifestação:</text:span><text:s/>O CONFIS tomou conhecimento da apresentação realizada pelo Gerente de Gestão Financeira, Max Barroso.</text:p>
      <text:p text:style-name="P61"><text:span text:style-name="T62">2.4 - ASSUNTOS GERAIS:</text:span></text:p>
      <text:p text:style-name="P63"><text:span text:style-name="T64">Subitem 2.4.1 - Processo SEI 50905.005609/2023-54. <text:s/>Atualização da situação das certidões perante os órgãos federais, estaduais e m</text:span><text:span text:style-name="T65">unicipais e CADIN<text:s/></text:span>– maio/2026 (11298660) e julho/2026 (11525867).<text:s/></text:p>
      <text:p text:style-name="P66"><text:span text:style-name="T67">Manifestação:<text:s/></text:span>O Conselho Fiscal tomou conhecimento das informações encaminhadas e registra sua preocupação quanto à ausência de Certidão Negativa de Débitos perante a Receita Federal do Brasil desde maio de 2026. O CONFIS tomou conhecimento, ainda, da existência de registro no CADIN relacionado ao IBAMA e solicitou à Superintendência Jurídica informações complementares acerca da situação atual da inscrição e das providências adotadas para sua regularização.</text:p>
      <text:p text:style-name="P68"><text:span text:style-name="T69">Subitem 2.4.2 - Processo SEI 50905.003693/2023-71/ 50905.001353/2026-59. Relatórios</text:span><text:span text:style-name="T70"><text:s/></text:span><text:span text:style-name="T71">atuariais 2025, referentes aos 3º Trimestre (11058765) e 4º Trimestre</text:span><text:s/>(11058799), contendo<text:s/>a evolução dos benefícios pós emprego (CPC-33), dos empregados com<text:s/>foco em prováveis impactos contábeis e financeiros nas demonstrações contábeis. (Não apresentado em dezembro/2025 e abril/2026 - item do plano de trabalho do CONFIS – junho/2026)<text:s/></text:p>
      <text:p text:style-name="P72"><text:span text:style-name="T73">Manifestação:<text:s/></text:span>O Conselho Fiscal tomou conhecimento dos relatórios encaminhados.</text:p>
      <text:p text:style-name="P74"><text:span text:style-name="T75">Subitem 2.4.3 - Processo SEI 50905.003778/2025-11.</text:span><text:span text:style-name="T76"><text:s/></text:span><text:span text:style-name="T77">Evolução dos trabalhos do</text:span><text:span text:style-name="T78"><text:s/></text:span><text:span text:style-name="T79">Grupo de Trabalho constituído por meio da Portaria nº 477/2025</text:span>, para sanear as ressalvas contidas nas Demonstrações<text:s/>Contábeis do ano de 2024<text:s/>(acompanhamento mensal) Relatórios Mensais nº 05 (11206361), nº 06 (11332838) e nº 07 (11443089).<text:span text:style-name="T80"> </text:span>(Solicitado na 665ª e na 669ª Reuniões).<text:s/></text:p>
      <text:p text:style-name="P81"><text:span text:style-name="T82">Manifestação:<text:s/></text:span>O Conselho Fiscal tomou conhecimento dos relatórios encaminhados.</text:p>
      <text:p text:style-name="P83"><text:span text:style-name="T84">Subitem 2.4</text:span><text:span text:style-name="T85">.4 - Processo SEI 50905.002397/2026-04</text:span>.<text:s/><text:span text:style-name="T86">Relatório mensal do andamento da execução do contrato de prestação dos serviços de dragagem de manutenção na área do Porto de Itaguaí.</text:span><text:span text:style-name="T87"><text:s/></text:span>(Solicitado na 669ª Reunião)</text:p>
      <text:p text:style-name="P88"><text:span text:style-name="T89">Manifestação:</text:span><text:s/>Considerando o não encaminhamento do relatório solicitado ao Colegiado, o CONFIS reitera a solicitação formulada na 669ª Reunião Ordinária, de 24/04/2026 (11194958), para que sejam apresentadas informações atualizadas sobre a execução do contrato de prestação dos serviços de dragagem de manutenção na área do Porto de Itaguaí.</text:p>
      <text:p text:style-name="P90"><text:span text:style-name="T91">Subitem 2.4.5 – Processo SEI 50905.007360/2025-83/50905.003540/2024-13.</text:span><text:s/><text:span text:style-name="T92">Esclarecimentos sobre a contratação direta de sociedade de advogados para prestação de serviços jurídicos contenciosos e<text:s/></text:span><text:soft-page-break/><text:span text:style-name="T93">consultivos trabalhistas e pr</text:span><text:span text:style-name="T94">evidenciários de alta complexidade pela Companhia Docas do Rio de</text:span><text:span text:style-name="T95"><text:s/></text:span><text:span text:style-name="T96">Janeiro.<text:s/></text:span>Despacho 134 - SUPJUR (11058671).<text:span text:style-name="T97"> </text:span>(Solicitado na 666ª e na 669ª Reuniões)<text:s/></text:p>
      <text:p text:style-name="P98"><text:span text:style-name="T99">Manifestação:<text:s/></text:span>O Conselho Fiscal tomou conhecimento da manifestação SUPJUR (11058671).</text:p>
      <text:p text:style-name="P100"><text:span text:style-name="T101">Subitem 2.4.6 – Proc</text:span><text:span text:style-name="T102">esso SEI 50905.000717/2025-01</text:span>.<text:s/><text:span text:style-name="T103">Situação das Certidões da Procuradoria Geral do Município do Rio de Janeiro e Municipal de Itaguaí.</text:span><text:s/>Resposta à manifestação do CONFIS, em sua 669ª reunião, de 24/04/2026 (11195035). Despacho 236 - GERCON (11289767).<text:s/></text:p>
      <text:p text:style-name="P104"><text:span text:style-name="T105">Manifest</text:span><text:span text:style-name="T106">ação:<text:s/></text:span>O Conselho Fiscal conhecimento das informações prestadas pela Sra. Nina Manela, Gerente de Contencioso.</text:p>
      <text:p text:style-name="P107"><text:span text:style-name="T108">Subitem 2.4.7 – Processo SEI 50905.004734/2026-90.</text:span><text:s/><text:span text:style-name="T109">Capacitação exigida pela Lei nº 13.303/2016 Conselheiros e Dirigentes da PortosRio.</text:span></text:p>
      <text:p text:style-name="P110"><text:span text:style-name="T111">Manifestaçã</text:span><text:span text:style-name="T112">o:<text:s/></text:span>O Conselho Fiscal tomou conhecimento das informações encaminhadas e solicitou que a SUOCOL seja incluída no programa de atualização em Governança para Conselheiros, Dirigentes e Alta Gestão 2026.</text:p>
      <text:p text:style-name="P113"><text:span text:style-name="T114">Subitem 2.4.8 – Processo SEI 50905.001293/2020-89</text:span>.<text:s/><text:span text:style-name="T115">Execuç</text:span><text:span text:style-name="T116">ão de Título Extrajudicial Banco J. P.</text:span><text:span text:style-name="T117"><text:s text:c="2"/></text:span><text:span text:style-name="T118">Morgan S.A.</text:span><text:s/>Parecer 1 COAUD (11549237). Despacho 57 - 2838ª DIREXE (11583245). Processo SEI 50905.002102/2024-20<text:span text:style-name="T119">.</text:span><text:s/>Despacho 55 - 2837ª DIREXE (11550406). Despacho 57 - 2838ª DIREXE (11583245). Despacho 60 - 2838ª DIREXE (11583576).<text:s/></text:p>
      <text:p text:style-name="P120"><text:span text:style-name="T121">Manifestação:</text:span><text:s/>O Conselho Fiscal tomou conhecimento da apresentação realizada pela Sra. Nina Manela, Gerente de Contencioso, referente à demanda judicial envolvendo o Banco J. P. Morgan S.A., bem como dos aspectos jurídicos e contábeis relacionados ao processo. Na oportunidade, foram prestados esclarecimentos acerca da situação processual atual, dos recursos em tramitação, dos reflexos decorrentes da reclassificação do risco processual e dos possíveis impactos patrimoniais para a Companhia. O<text:s/>CONFIS registrou a necessidade de acompanhamento permanente da matéria pela Administração e de avaliação das medidas jurídicas cabíveis para mitigação dos riscos envolvidos, recomendando que a DIREXE mantenha o Colegiado informado acerca da evolução do processo e dos seus eventuais desdobramentos.</text:p>
      <text:p text:style-name="P122"><text:span text:style-name="T123">Subitem 2.4.9 – Processo SEI 50905.004579/2026-10</text:span>.<text:s/><text:span text:style-name="T124">Relatório de Ouvidoria</text:span><text:s/>- 1° Trimestre/2026 (11577976). Relatório de Ouvidoria - 2° Trimestre/2026 (11587552).<text:s/></text:p>
      <text:p text:style-name="P125"><text:span text:style-name="T126">Manifestação:</text:span><text:s/>Em razão da ausência da Ouvidora-Geral, por motivo de férias, o CONFIS acolheu a solicitação de postergação da apresentação e transferiu a apreciação da matéria para a reunião ordinária prevista para o mês de setembro de 2026.</text:p>
      <text:p text:style-name="P127"><text:span text:style-name="T128">Subitem 2.4.10 – Processo SEI</text:span><text:span text:style-name="T129"><text:s/>50020.004354/2026-19.</text:span><text:s/><text:span text:style-name="T130">Ofício-Circular 951</text:span><text:s/>(11527678) Recomendações aos Conselheiros e Conselheiras.</text:p>
      <text:p text:style-name="P131"><text:span text:style-name="T132">Manifestação:<text:s/></text:span>O Conselho Fiscal tomou conhecimento do Ofício-Circular 951/2026/ASSADMPOR/GAB-MPOR (11527678).</text:p>
      <text:p text:style-name="P133"><text:span text:style-name="T134">Subitem 2.4.11 - Calendário de Reuniões CONFI</text:span><text:span text:style-name="T135">S – 2º semestre de 2026</text:span>.<text:s/></text:p>
      <text:p text:style-name="P136"><text:span text:style-name="T137">Manifestação:<text:s/></text:span>O Conselho Fiscal analisou o calendário anual de reuniões e decidiu manter a programação anteriormente aprovada, incluindo a realização de duas reuniões ordinárias no mês de setembro.</text:p>
      <text:p text:style-name="P138"><text:span text:style-name="T139">2.5</text:span><text:span text:style-name="T140"><text:s/>–<text:s/></text:span><text:span text:style-name="T141">COMUNICAÇÕES E PROPOSTAS:</text:span></text:p>
      <text:p text:style-name="P142"><text:span text:style-name="T143">Subitem 2.5.1</text:span><text:s/>– Registra-se que a próxima reunião ordinária do Conselho Fiscal será realizada de forma presencial, no dia 21/08/2026.</text:p>
      <text:p text:style-name="P144"><text:span text:style-name="T145">Encerramento dos Trabalhos.</text:span><text:s/>Finalizando a reunião, o Presidente facultou a palavra aos demais conselheiros e, como nada mais houvesse a ser dito, deu por encerrados os trabalhos às doze horas, tendo sido lavrada a presente ata, que lida e achada conforme, segue assinada por todos os conselheiros participantes e em condições de ser publicada.</text:p>
      <text:p text:style-name="P146"><text:s/></text:p>
      <text:p text:style-name="P147"><text:s/></text:p>
      <text:p text:style-name="P148"><text:s/></text:p>
      <text:soft-page-break/>
      <text:p text:style-name="P149"><text:span text:style-name="T150">(assinado eletronicamente)</text:span></text:p>
      <text:p text:style-name="P151"><text:span text:style-name="T152">V</text:span><text:span text:style-name="T153">ICTOR HUGO MOSQUERA</text:span></text:p>
      <text:p text:style-name="P154">Representante do Estado do Rio de Janeiro</text:p>
      <text:p text:style-name="P155">Presidente do Conselho Fiscal</text:p>
      <text:p text:style-name="P156"><text:s/></text:p>
      <text:p text:style-name="P157"><text:s/></text:p>
      <text:p text:style-name="P158"><text:span text:style-name="T159">(assinado eletronicamente)</text:span></text:p>
      <text:p text:style-name="P160"><text:span text:style-name="T161">KLEYTON PONTES DE LIMA OLIVEIRA</text:span></text:p>
      <text:p text:style-name="P162">Representante do Ministério de Portos e Aeroportos</text:p>
      <text:p text:style-name="P163"><text:s/></text:p>
      <text:p text:style-name="P164"><text:s/></text:p>
      <text:p text:style-name="P165"><text:span text:style-name="T166">(assinado eletronicamente)</text:span></text:p>
      <text:p text:style-name="P167"><text:span text:style-name="T168">ALEX PEREIRA BENÍCIO</text:span></text:p>
      <text:p text:style-name="P169">Representante do Tesouro Nacional</text:p>
      <text:p text:style-name="P170"><text:s/></text:p>
      <text:p text:style-name="P171"><text:s/></text:p>
      <text:p text:style-name="P172"><text:span text:style-name="T173">(assinado eletronicamente)</text:span></text:p>
      <text:p text:style-name="P174"><text:span text:style-name="T175">ZAHARA PUGA ARAUJO</text:span></text:p>
      <text:p text:style-name="P176">Supervisora de Órgãos Colegiados</text:p>
      <text:p text:style-name="P177"><text:span text:style-name="T178"><draw:g draw:name="Group 6244" draw:id="id72" draw:style-name="a73" text:anchor-type="as-char"><svg:title/><svg:desc/><draw:custom-shape svg:x="0in" svg:y="0in" svg:width="7.30315in" svg:height="0.00828in" draw:id="id0" draw:style-name="a1" draw:name="Shape 835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1" draw:style-name="a2" draw:name="Shape 836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in" svg:width="0.00828in" svg:height="0.01656in" draw:id="id2" draw:style-name="a3" draw:name="Shape 837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9487in" svg:y="0in" svg:width="0.00828in" svg:height="0.01656in" draw:id="id3" draw:style-name="a4" draw:name="Shape 838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in" svg:y="0.77006in" svg:width="7.30315in" svg:height="0.00828in" draw:id="id4" draw:style-name="a5" draw:name="Shape 839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834in" svg:width="7.30315in" svg:height="0.00828in" draw:id="id5" draw:style-name="a6" draw:name="Shape 840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0.77006in" svg:width="0.00828in" svg:height="0.01656in" draw:id="id6" draw:style-name="a7" draw:name="Shape 841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77006in" svg:width="0.00828in" svg:height="0.01656in" draw:id="id7" draw:style-name="a8" draw:name="Shape 842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54012in" svg:width="7.30315in" svg:height="0.00828in" draw:id="id8" draw:style-name="a9" draw:name="Shape 843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1.5484in" svg:width="7.30315in" svg:height="0.00828in" draw:id="id9" draw:style-name="a10" draw:name="Shape 844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1.54012in" svg:width="0.00828in" svg:height="0.01656in" draw:id="id10" draw:style-name="a11" draw:name="Shape 845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54012in" svg:width="0.00828in" svg:height="0.01656in" draw:id="id11" draw:style-name="a12" draw:name="Shape 846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31018in" svg:width="7.30315in" svg:height="0.00828in" draw:id="id12" draw:style-name="a13" draw:name="Shape 847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846in" svg:width="7.30315in" svg:height="0.00828in" draw:id="id13" draw:style-name="a14" draw:name="Shape 848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018in" svg:width="0.00828in" svg:height="0.01656in" draw:id="id14" draw:style-name="a15" draw:name="Shape 849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2.31018in" svg:width="0.00828in" svg:height="0.01656in" draw:id="id15" draw:style-name="a16" draw:name="Shape 850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3.08024in" svg:width="7.30315in" svg:height="0.00828in" draw:id="id16" draw:style-name="a17" draw:name="Shape 851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3.08852in" svg:width="7.30315in" svg:height="0.00828in" draw:id="id17" draw:style-name="a18" draw:name="Shape 852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3.08024in" svg:width="0.00828in" svg:height="0.01656in" draw:id="id18" draw:style-name="a19" draw:name="Shape 853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3.08024in" svg:width="0.00828in" svg:height="0.01656in" draw:id="id19" draw:style-name="a20" draw:name="Shape 854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4.08214in" svg:width="7.28659in" svg:height="0.00828in" draw:id="id20" draw:style-name="a21" draw:name="Shape 855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4.09042in" svg:width="7.28659in" svg:height="0.00828in" draw:id="id21" draw:style-name="a22" draw:name="Shape 856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4.08214in" svg:width="0.00828in" svg:height="0.01656in" draw:id="id22" draw:style-name="a23" draw:name="Shape 857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8659in" svg:y="4.08214in" svg:width="0.00828in" svg:height="0.01656in" draw:id="id23" draw:style-name="a24" draw:name="Shape 858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1656in" svg:y="4.34711in" svg:width="7.27003in" svg:height="0.01in" draw:id="id24" draw:style-name="a25" draw:name="Shape 6623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4.36367in" svg:width="7.27003in" svg:height="0.01in" draw:id="id25" draw:style-name="a26" draw:name="Shape 6624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878" svg:x="0.02484in" svg:y="0.082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18647in" svg:width="3.33421in" svg:height="0.18032in" draw:id="id27" draw:style-name="a28" draw:name="Rectangle 879"><svg:title/><svg:desc/><text:p text:style-name="P179"><text:span text:style-name="T180">Documento assinado eletronicamente por<text:s/></text:span></text:p><draw:enhanced-geometry draw:type="non-primitive" svg:viewBox="0 0 21600 21600" draw:enhanced-path="M 0 0 L 21600 0 21600 21600 0 21600 Z N"/></draw:custom-shape><draw:custom-shape svg:x="3.48597in" svg:y="0.18887in" svg:width="2.76201in" svg:height="0.17713in" draw:id="id28" draw:style-name="a29" draw:name="Rectangle 880"><svg:title/><svg:desc/><text:p text:style-name="P181"><text:span text:style-name="T182">Kleyton pontes de Lima Oliveira</text:span></text:p><draw:enhanced-geometry draw:type="non-primitive" svg:viewBox="0 0 21600 21600" draw:enhanced-path="M 0 0 L 21600 0 21600 21600 0 21600 Z N"/></draw:custom-shape><draw:custom-shape svg:x="5.58086in" svg:y="0.18647in" svg:width="0.09872in" svg:height="0.18032in" draw:id="id29" draw:style-name="a30" draw:name="Rectangle 881"><svg:title/><svg:desc/><text:p text:style-name="P183"><text:span text:style-name="T184">,<text:s/></text:span></text:p><draw:enhanced-geometry draw:type="non-primitive" svg:viewBox="0 0 21600 21600" draw:enhanced-path="M 0 0 L 21600 0 21600 21600 0 21600 Z N"/></draw:custom-shape><draw:custom-shape svg:x="5.66366in" svg:y="0.18887in" svg:width="1.94699in" svg:height="0.17713in" draw:id="id30" draw:style-name="a31" draw:name="Rectangle 882"><svg:title/><svg:desc/><text:p text:style-name="P185"><text:span text:style-name="T186">Presidente do CONFIS</text:span></text:p><draw:enhanced-geometry draw:type="non-primitive" svg:viewBox="0 0 21600 21600" draw:enhanced-path="M 0 0 L 21600 0 21600 21600 0 21600 Z N"/></draw:custom-shape><draw:custom-shape svg:x="7.13754in" svg:y="0.18647in" svg:width="0.04916in" svg:height="0.18032in" draw:id="id31" draw:style-name="a32" draw:name="Rectangle 883"><svg:title/><svg:desc/><text:p text:style-name="P187"><text:span text:style-name="T188">,</text:span></text:p><draw:enhanced-geometry draw:type="non-primitive" svg:viewBox="0 0 21600 21600" draw:enhanced-path="M 0 0 L 21600 0 21600 21600 0 21600 Z N"/></draw:custom-shape><draw:custom-shape svg:x="0.97706in" svg:y="0.36035in" svg:width="8.16846in" svg:height="0.18032in" draw:id="id32" draw:style-name="a33" draw:name="Rectangle 884"><svg:title/><svg:desc/><text:p text:style-name="P189"><text:span text:style-name="T190">em 02/09/2026, às 15:01, conforme horário oficial de Brasília, com fundamento no art. 3°, inciso V, da</text:span></text:p><draw:enhanced-geometry draw:type="non-primitive" svg:viewBox="0 0 21600 21600" draw:enhanced-path="M 0 0 L 21600 0 21600 21600 0 21600 Z N"/></draw:custom-shape><draw:custom-shape svg:x="0.97706in" svg:y="0.53424in" svg:width="4.11731in" svg:height="0.18032in" draw:id="id33" draw:style-name="a34" draw:name="Rectangle 885"><svg:title/><svg:desc/><text:p text:style-name="P191"><text:span text:style-name="T192">Portaria nº 446/2015 do Ministério dos Transportes.</text:span></text:p><draw:enhanced-geometry draw:type="non-primitive" svg:viewBox="0 0 21600 21600" draw:enhanced-path="M 0 0 L 21600 0 21600 21600 0 21600 Z N"/></draw:custom-shape><draw:frame draw:id="id34" draw:style-name="a35" draw:name="Picture 887" svg:x="0.02484in" svg:y="0.85286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95653in" svg:width="3.33421in" svg:height="0.18032in" draw:id="id35" draw:style-name="a36" draw:name="Rectangle 888"><svg:title/><svg:desc/><text:p text:style-name="P193"><text:span text:style-name="T194">Documento assinado eletronicamente por<text:s/></text:span></text:p><draw:enhanced-geometry draw:type="non-primitive" svg:viewBox="0 0 21600 21600" draw:enhanced-path="M 0 0 L 21600 0 21600 21600 0 21600 Z N"/></draw:custom-shape><draw:custom-shape svg:x="3.48597in" svg:y="0.95893in" svg:width="1.73766in" svg:height="0.17713in" draw:id="id36" draw:style-name="a37" draw:name="Rectangle 889"><svg:title/><svg:desc/><text:p text:style-name="P195"><text:span text:style-name="T196">Alex Pereira Benicio</text:span></text:p><draw:enhanced-geometry draw:type="non-primitive" svg:viewBox="0 0 21600 21600" draw:enhanced-path="M 0 0 L 21600 0 21600 21600 0 21600 Z N"/></draw:custom-shape><draw:custom-shape svg:x="4.80252in" svg:y="0.95653in" svg:width="0.09872in" svg:height="0.18032in" draw:id="id37" draw:style-name="a38" draw:name="Rectangle 890"><svg:title/><svg:desc/><text:p text:style-name="P197"><text:span text:style-name="T198">,<text:s/></text:span></text:p><draw:enhanced-geometry draw:type="non-primitive" svg:viewBox="0 0 21600 21600" draw:enhanced-path="M 0 0 L 21600 0 21600 21600 0 21600 Z N"/></draw:custom-shape><draw:custom-shape svg:x="4.88532in" svg:y="0.95893in" svg:width="1.01169in" svg:height="0.17713in" draw:id="id38" draw:style-name="a39" draw:name="Rectangle 891"><svg:title/><svg:desc/><text:p text:style-name="P199"><text:span text:style-name="T200">Conselheiro</text:span></text:p><draw:enhanced-geometry draw:type="non-primitive" svg:viewBox="0 0 21600 21600" draw:enhanced-path="M 0 0 L 21600 0 21600 21600 0 21600 Z N"/></draw:custom-shape><draw:custom-shape svg:x="5.6471in" svg:y="0.95653in" svg:width="2.10819in" svg:height="0.18032in" draw:id="id39" draw:style-name="a40" draw:name="Rectangle 892"><svg:title/><svg:desc/><text:p text:style-name="P201"><text:span text:style-name="T202">, em 02/09/2026, às 15:13,</text:span></text:p><draw:enhanced-geometry draw:type="non-primitive" svg:viewBox="0 0 21600 21600" draw:enhanced-path="M 0 0 L 21600 0 21600 21600 0 21600 Z N"/></draw:custom-shape><draw:custom-shape svg:x="0.97706in" svg:y="1.13041in" svg:width="8.04225in" svg:height="0.18032in" draw:id="id40" draw:style-name="a41" draw:name="Rectangle 893"><svg:title/><svg:desc/><text:p text:style-name="P203"><text:span text:style-name="T204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1.3043in" svg:width="2.18442in" svg:height="0.18032in" draw:id="id41" draw:style-name="a42" draw:name="Rectangle 894"><svg:title/><svg:desc/><text:p text:style-name="P205"><text:span text:style-name="T206">Ministério dos Transportes.</text:span></text:p><draw:enhanced-geometry draw:type="non-primitive" svg:viewBox="0 0 21600 21600" draw:enhanced-path="M 0 0 L 21600 0 21600 21600 0 21600 Z N"/></draw:custom-shape><draw:frame draw:id="id42" draw:style-name="a43" draw:name="Picture 896" svg:x="0.02484in" svg:y="1.62292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72659in" svg:width="3.33421in" svg:height="0.18032in" draw:id="id43" draw:style-name="a44" draw:name="Rectangle 897"><svg:title/><svg:desc/><text:p text:style-name="P207"><text:span text:style-name="T208">Documento assinado eletronicamente por<text:s/></text:span></text:p><draw:enhanced-geometry draw:type="non-primitive" svg:viewBox="0 0 21600 21600" draw:enhanced-path="M 0 0 L 21600 0 21600 21600 0 21600 Z N"/></draw:custom-shape><draw:custom-shape svg:x="3.48597in" svg:y="1.72899in" svg:width="1.76038in" svg:height="0.17713in" draw:id="id44" draw:style-name="a45" draw:name="Rectangle 898"><svg:title/><svg:desc/><text:p text:style-name="P209"><text:span text:style-name="T210">Zahara Puga Araujo</text:span></text:p><draw:enhanced-geometry draw:type="non-primitive" svg:viewBox="0 0 21600 21600" draw:enhanced-path="M 0 0 L 21600 0 21600 21600 0 21600 Z N"/></draw:custom-shape><draw:custom-shape svg:x="4.81908in" svg:y="1.72659in" svg:width="0.09872in" svg:height="0.18032in" draw:id="id45" draw:style-name="a46" draw:name="Rectangle 899"><svg:title/><svg:desc/><text:p text:style-name="P211"><text:span text:style-name="T212">,<text:s/></text:span></text:p><draw:enhanced-geometry draw:type="non-primitive" svg:viewBox="0 0 21600 21600" draw:enhanced-path="M 0 0 L 21600 0 21600 21600 0 21600 Z N"/></draw:custom-shape><draw:custom-shape svg:x="4.90189in" svg:y="1.72899in" svg:width="0.92384in" svg:height="0.17713in" draw:id="id46" draw:style-name="a47" draw:name="Rectangle 900"><svg:title/><svg:desc/><text:p text:style-name="P213"><text:span text:style-name="T214">Supervisor</text:span></text:p><draw:enhanced-geometry draw:type="non-primitive" svg:viewBox="0 0 21600 21600" draw:enhanced-path="M 0 0 L 21600 0 21600 21600 0 21600 Z N"/></draw:custom-shape><draw:custom-shape svg:x="5.59742in" svg:y="1.72659in" svg:width="2.10819in" svg:height="0.18032in" draw:id="id47" draw:style-name="a48" draw:name="Rectangle 901"><svg:title/><svg:desc/><text:p text:style-name="P215"><text:span text:style-name="T216">, em 02/09/2026, às 15:15,</text:span></text:p><draw:enhanced-geometry draw:type="non-primitive" svg:viewBox="0 0 21600 21600" draw:enhanced-path="M 0 0 L 21600 0 21600 21600 0 21600 Z N"/></draw:custom-shape><draw:custom-shape svg:x="0.97706in" svg:y="1.90047in" svg:width="8.04225in" svg:height="0.18032in" draw:id="id48" draw:style-name="a49" draw:name="Rectangle 902"><svg:title/><svg:desc/><text:p text:style-name="P217"><text:span text:style-name="T218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2.07436in" svg:width="2.18442in" svg:height="0.18032in" draw:id="id49" draw:style-name="a50" draw:name="Rectangle 903"><svg:title/><svg:desc/><text:p text:style-name="P219"><text:span text:style-name="T220">Ministério dos Transportes.</text:span></text:p><draw:enhanced-geometry draw:type="non-primitive" svg:viewBox="0 0 21600 21600" draw:enhanced-path="M 0 0 L 21600 0 21600 21600 0 21600 Z N"/></draw:custom-shape><draw:frame draw:id="id50" draw:style-name="a51" draw:name="Picture 905" svg:x="0.02484in" svg:y="2.3929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2.49665in" svg:width="3.33421in" svg:height="0.18032in" draw:id="id51" draw:style-name="a52" draw:name="Rectangle 906"><svg:title/><svg:desc/><text:p text:style-name="P221"><text:span text:style-name="T222">Documento assinado eletronicamente por<text:s/></text:span></text:p><draw:enhanced-geometry draw:type="non-primitive" svg:viewBox="0 0 21600 21600" draw:enhanced-path="M 0 0 L 21600 0 21600 21600 0 21600 Z N"/></draw:custom-shape><draw:custom-shape svg:x="3.48597in" svg:y="2.49905in" svg:width="1.95826in" svg:height="0.17713in" draw:id="id52" draw:style-name="a53" draw:name="Rectangle 907"><svg:title/><svg:desc/><text:p text:style-name="P223"><text:span text:style-name="T224">Victor Hugo Mosquera</text:span></text:p><draw:enhanced-geometry draw:type="non-primitive" svg:viewBox="0 0 21600 21600" draw:enhanced-path="M 0 0 L 21600 0 21600 21600 0 21600 Z N"/></draw:custom-shape><draw:custom-shape svg:x="4.96813in" svg:y="2.49665in" svg:width="0.09872in" svg:height="0.18032in" draw:id="id53" draw:style-name="a54" draw:name="Rectangle 908"><svg:title/><svg:desc/><text:p text:style-name="P225"><text:span text:style-name="T226">,<text:s/></text:span></text:p><draw:enhanced-geometry draw:type="non-primitive" svg:viewBox="0 0 21600 21600" draw:enhanced-path="M 0 0 L 21600 0 21600 21600 0 21600 Z N"/></draw:custom-shape><draw:custom-shape svg:x="5.05093in" svg:y="2.49905in" svg:width="1.01169in" svg:height="0.17713in" draw:id="id54" draw:style-name="a55" draw:name="Rectangle 909"><svg:title/><svg:desc/><text:p text:style-name="P227"><text:span text:style-name="T228">Conselheiro</text:span></text:p><draw:enhanced-geometry draw:type="non-primitive" svg:viewBox="0 0 21600 21600" draw:enhanced-path="M 0 0 L 21600 0 21600 21600 0 21600 Z N"/></draw:custom-shape><draw:custom-shape svg:x="5.81271in" svg:y="2.49665in" svg:width="1.55738in" svg:height="0.18032in" draw:id="id55" draw:style-name="a56" draw:name="Rectangle 910"><svg:title/><svg:desc/><text:p text:style-name="P229"><text:span text:style-name="T230">, em 02/09/2026, às</text:span></text:p><draw:enhanced-geometry draw:type="non-primitive" svg:viewBox="0 0 21600 21600" draw:enhanced-path="M 0 0 L 21600 0 21600 21600 0 21600 Z N"/></draw:custom-shape><draw:custom-shape svg:x="0.97706in" svg:y="2.67053in" svg:width="0.45073in" svg:height="0.18032in" draw:id="id56" draw:style-name="a57" draw:name="Rectangle 6189"><svg:title/><svg:desc/><text:p text:style-name="P231"><text:span text:style-name="T232">15:35</text:span></text:p><draw:enhanced-geometry draw:type="non-primitive" svg:viewBox="0 0 21600 21600" draw:enhanced-path="M 0 0 L 21600 0 21600 21600 0 21600 Z N"/></draw:custom-shape><draw:custom-shape svg:x="1.31655in" svg:y="2.67053in" svg:width="7.14511in" svg:height="0.18032in" draw:id="id57" draw:style-name="a58" draw:name="Rectangle 6191"><svg:title/><svg:desc/><text:p text:style-name="P233"><text:span text:style-name="T234">, conforme horário oficial de Brasília, com fundamento no art. 3°, inciso V, da Portaria nº<text:s/></text:span></text:p><draw:enhanced-geometry draw:type="non-primitive" svg:viewBox="0 0 21600 21600" draw:enhanced-path="M 0 0 L 21600 0 21600 21600 0 21600 Z N"/></draw:custom-shape><draw:custom-shape svg:x="6.68912in" svg:y="2.67053in" svg:width="0.74807in" svg:height="0.18032in" draw:id="id58" draw:style-name="a59" draw:name="Rectangle 6190"><svg:title/><svg:desc/><text:p text:style-name="P235"><text:span text:style-name="T236">446/2015</text:span></text:p><draw:enhanced-geometry draw:type="non-primitive" svg:viewBox="0 0 21600 21600" draw:enhanced-path="M 0 0 L 21600 0 21600 21600 0 21600 Z N"/></draw:custom-shape><draw:custom-shape svg:x="0.97706in" svg:y="2.84442in" svg:width="2.4322in" svg:height="0.18032in" draw:id="id59" draw:style-name="a60" draw:name="Rectangle 912"><svg:title/><svg:desc/><text:p text:style-name="P237"><text:span text:style-name="T238">do Ministério dos Transportes.</text:span></text:p><draw:enhanced-geometry draw:type="non-primitive" svg:viewBox="0 0 21600 21600" draw:enhanced-path="M 0 0 L 21600 0 21600 21600 0 21600 Z N"/></draw:custom-shape><draw:frame draw:id="id60" draw:style-name="a61" draw:name="Picture 914" svg:x="0.02484in" svg:y="3.16304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3.29155in" svg:width="4.72046in" svg:height="0.18032in" draw:id="id61" draw:style-name="a62" draw:name="Rectangle 915"><svg:title/><svg:desc/><text:p text:style-name="P239"><text:span text:style-name="T240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3.46543in" svg:width="4.62204in" svg:height="0.18032in" draw:id="id62" draw:style-name="a63" draw:name="Rectangle 916"><svg:title/><svg:desc/><text:p text:style-name="P241"><text:span text:style-name="T242">https://sei.transportes.gov.br/sei/controlador_externo.php?</text:span></text:p><draw:enhanced-geometry draw:type="non-primitive" svg:viewBox="0 0 21600 21600" draw:enhanced-path="M 0 0 L 21600 0 21600 21600 0 21600 Z N"/></draw:custom-shape><draw:custom-shape svg:x="0.94394in" svg:y="3.63932in" svg:width="8.52978in" svg:height="0.18032in" draw:id="id63" draw:style-name="a64" draw:name="Rectangle 917"><svg:title/><svg:desc/><text:p text:style-name="P243"><text:span text:style-name="T244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3.8132in" svg:width="2.62991in" svg:height="0.18032in" draw:id="id64" draw:style-name="a65" draw:name="Rectangle 918"><svg:title/><svg:desc/><text:p text:style-name="P245"><text:span text:style-name="T246">informando o código verificador<text:s/></text:span></text:p><draw:enhanced-geometry draw:type="non-primitive" svg:viewBox="0 0 21600 21600" draw:enhanced-path="M 0 0 L 21600 0 21600 21600 0 21600 Z N"/></draw:custom-shape><draw:custom-shape svg:x="2.92291in" svg:y="3.8156in" svg:width="0.79212in" svg:height="0.17713in" draw:id="id65" draw:style-name="a66" draw:name="Rectangle 919"><svg:title/><svg:desc/><text:p text:style-name="P247"><text:span text:style-name="T248">11753224</text:span></text:p><draw:enhanced-geometry draw:type="non-primitive" svg:viewBox="0 0 21600 21600" draw:enhanced-path="M 0 0 L 21600 0 21600 21600 0 21600 Z N"/></draw:custom-shape><draw:custom-shape svg:x="3.51909in" svg:y="3.8132in" svg:width="1.37034in" svg:height="0.18032in" draw:id="id66" draw:style-name="a67" draw:name="Rectangle 920"><svg:title/><svg:desc/><text:p text:style-name="P249"><text:span text:style-name="T250"><text:s/>e o código CRC<text:s/></text:span></text:p><draw:enhanced-geometry draw:type="non-primitive" svg:viewBox="0 0 21600 21600" draw:enhanced-path="M 0 0 L 21600 0 21600 21600 0 21600 Z N"/></draw:custom-shape><draw:custom-shape svg:x="4.57068in" svg:y="3.8156in" svg:width="0.63777in" svg:height="0.17713in" draw:id="id67" draw:style-name="a68" draw:name="Rectangle 6192"><svg:title/><svg:desc/><text:p text:style-name="P251"><text:span text:style-name="T252">3766D5</text:span></text:p><draw:enhanced-geometry draw:type="non-primitive" svg:viewBox="0 0 21600 21600" draw:enhanced-path="M 0 0 L 21600 0 21600 21600 0 21600 Z N"/></draw:custom-shape><draw:custom-shape svg:x="5.0508in" svg:y="3.8156in" svg:width="0.2629in" svg:height="0.17713in" draw:id="id68" draw:style-name="a69" draw:name="Rectangle 6193"><svg:title/><svg:desc/><text:p text:style-name="P253"><text:span text:style-name="T254">FC</text:span></text:p><draw:enhanced-geometry draw:type="non-primitive" svg:viewBox="0 0 21600 21600" draw:enhanced-path="M 0 0 L 21600 0 21600 21600 0 21600 Z N"/></draw:custom-shape><draw:custom-shape svg:x="5.24965in" svg:y="3.8132in" svg:width="0.04916in" svg:height="0.18032in" draw:id="id69" draw:style-name="a70" draw:name="Rectangle 922"><svg:title/><svg:desc/><text:p text:style-name="P255"><text:span text:style-name="T256">.</text:span></text:p><draw:enhanced-geometry draw:type="non-primitive" svg:viewBox="0 0 21600 21600" draw:enhanced-path="M 0 0 L 21600 0 21600 21600 0 21600 Z N"/></draw:custom-shape><draw:frame draw:id="id70" draw:style-name="a71" draw:name="Picture 924" svg:x="0.01656in" svg:y="4.38851in" svg:width="2.59171in" svg:height="0.30637in" style:rel-width="scale" style:rel-height="scale"><draw:image xlink:href="media/image4.jpg" xlink:type="simple" xlink:show="embed" xlink:actuate="onLoad"/><svg:title/><svg:desc/></draw:frame><draw:frame draw:id="id71" draw:style-name="a72" draw:name="Picture 928" svg:x="5.90379in" svg:y="4.38851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257"><text:span text:style-name="T258">Referência:</text:span><text:span text:style-name="T259"><text:s/>Processo nº 50905.000017/2026-99</text:span><text:span text:style-name="T260"><text:tab/>SEI nº 11753224</text:span></text:p>
      <text:p text:style-name="P261"><text:span text:style-name="T262">Rua Dom Gerardo 35, 10º andar - Edifício Sede - Bairro Centro</text:span></text:p>
      <text:p text:style-name="P263"><text:span text:style-name="T264">Rio de Janeiro/RJ, CEP 20090-905</text:span></text:p>
      <text:p text:style-name="P265"><text:span text:style-name="T266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6in" fo:line-height="103%" fo:margin-left="0.0222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4784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138in"/>
      </style:footer-style>
    </style:page-layout>
    <style:style style:name="P2" style:parent-style-name="Normal" style:family="paragraph">
      <style:paragraph-properties fo:text-align="center" fo:margin-bottom="0in" fo:line-height="107%" fo:margin-left="0.0194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670ª (11753224) <text:s text:c="8"/>SEI 50905.000017/2026-99 / pg.<text:s/></text:span><text:span text:style-name="T4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17/2026-99</dc:title>
    <dc:subject/>
    <meta:initial-creator>Roseni Rocha Silva</meta:initial-creator>
    <dc:creator>Roseni Rocha Silva</dc:creator>
    <meta:creation-date>2026-09-03T14:56:00Z</meta:creation-date>
    <dc:date>2026-09-03T15:00:00Z</dc:date>
    <meta:template xlink:href="Normal" xlink:type="simple"/>
    <meta:editing-cycles>3</meta:editing-cycles>
    <meta:editing-duration>PT420S</meta:editing-duration>
    <meta:document-statistic meta:page-count="4" meta:paragraph-count="22" meta:word-count="1749" meta:character-count="11173" meta:row-count="78" meta:non-whitespace-character-count="9446"/>
  </office:meta>
</office:document-meta>
</file>