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756in" fo:margin-left="2.4673in">
        <style:tab-stops/>
      </style:paragraph-properties>
    </style:style>
    <style:style style:name="P2" style:parent-style-name="Normal" style:family="paragraph">
      <style:paragraph-properties fo:text-align="center" fo:margin-bottom="0.1736in" fo:margin-left="1.5791in" fo:margin-right="1.6437in" fo:text-indent="-0.0069in">
        <style:tab-stops/>
      </style:paragraph-properties>
    </style:style>
    <style:style style:name="T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" style:parent-style-name="Normal" style:family="paragraph">
      <style:paragraph-properties fo:margin-bottom="0in" fo:margin-left="0.0625in" fo:text-indent="-0.0069in">
        <style:tab-stops/>
      </style:paragraph-properties>
    </style:style>
    <style:style style:name="T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6" style:parent-style-name="Título2" style:family="paragraph">
      <style:paragraph-properties fo:margin-left="0.0069in" fo:margin-right="0.075in">
        <style:tab-stops/>
      </style:paragraph-properties>
    </style:style>
    <style:style style:name="T7" style:parent-style-name="Fonteparág.padrão" style:family="text">
      <style:text-properties style:font-name="Calibri" style:font-name-asian="Calibri" style:font-name-complex="Calibri"/>
    </style:style>
    <style:style style:name="P8" style:parent-style-name="Normal" style:family="paragraph">
      <style:paragraph-properties fo:margin-bottom="0.0659in" fo:margin-left="0.0659in">
        <style:tab-stops/>
      </style:paragraph-properties>
    </style:style>
    <style:style style:name="T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0" style:parent-style-name="Normal" style:family="paragraph">
      <style:paragraph-properties fo:text-align="justify" fo:margin-bottom="0.0069in" fo:line-height="103%" fo:margin-left="0.0625in" fo:margin-right="0.1291in" fo:text-indent="-0.0069in">
        <style:tab-stops/>
      </style:paragraph-properties>
    </style:style>
    <style:style style:name="T1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6" style:parent-style-name="Normal" style:family="paragraph">
      <style:paragraph-properties fo:text-align="justify" fo:margin-bottom="0.0659in" fo:margin-left="0.0625in" fo:text-indent="-0.0069in">
        <style:tab-stops/>
      </style:paragraph-properties>
    </style:style>
    <style:style style:name="T1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18" style:parent-style-name="Normal" style:family="paragraph">
      <style:paragraph-properties fo:text-align="justify" fo:margin-bottom="0.0756in" fo:line-height="103%" fo:margin-left="0.0625in" fo:margin-right="0.1291in" fo:text-indent="-0.0069in">
        <style:tab-stops/>
      </style:paragraph-properties>
    </style:style>
    <style:style style:name="T1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2" style:parent-style-name="Normal" style:family="paragraph">
      <style:paragraph-properties fo:text-align="justify" fo:margin-bottom="0.0659in" fo:margin-left="0.0625in" fo:text-indent="-0.0069in">
        <style:tab-stops/>
      </style:paragraph-properties>
    </style:style>
    <style:style style:name="T2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31" style:parent-style-name="Normal" style:family="paragraph">
      <style:paragraph-properties fo:text-align="justify" fo:margin-bottom="0.0659in" fo:margin-left="0.0625in" fo:text-indent="-0.0069in">
        <style:tab-stops/>
      </style:paragraph-properties>
    </style:style>
    <style:style style:name="T3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33" style:parent-style-name="Normal" style:family="paragraph">
      <style:paragraph-properties fo:text-align="justify" fo:margin-bottom="0.0756in" fo:line-height="103%" fo:margin-left="0.0625in" fo:margin-right="0.1291in" fo:text-indent="-0.0069in">
        <style:tab-stops/>
      </style:paragraph-properties>
    </style:style>
    <style:style style:name="T3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6" style:parent-style-name="Normal" style:family="paragraph">
      <style:paragraph-properties fo:margin-bottom="0.0659in" fo:margin-left="0.0659in">
        <style:tab-stops/>
      </style:paragraph-properties>
    </style:style>
    <style:style style:name="T3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8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39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40" style:parent-style-name="Título2" style:family="paragraph">
      <style:paragraph-properties fo:margin-left="0.0069in" fo:margin-right="0.0701in">
        <style:tab-stops/>
      </style:paragraph-properties>
    </style:style>
    <style:style style:name="P41" style:parent-style-name="Normal" style:family="paragraph">
      <style:paragraph-properties fo:text-align="center" fo:margin-bottom="0in" fo:line-height="142%" fo:margin-left="1.5791in" fo:margin-right="1.6409in" fo:text-indent="-0.0069in">
        <style:tab-stops/>
      </style:paragraph-properties>
    </style:style>
    <style:style style:name="T4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3" style:parent-style-name="Normal" style:family="paragraph">
      <style:paragraph-properties fo:text-align="center" fo:margin-bottom="0.0659in" fo:margin-right="0.0708in"/>
    </style:style>
    <style:style style:name="T4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5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46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T47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48" style:parent-style-name="Título2" style:family="paragraph">
      <style:paragraph-properties fo:margin-left="0.0069in" fo:margin-right="0.0756in">
        <style:tab-stops/>
      </style:paragraph-properties>
    </style:style>
    <style:style style:name="P49" style:parent-style-name="Normal" style:family="paragraph">
      <style:paragraph-properties fo:text-align="center" fo:margin-bottom="0.0659in" fo:margin-left="1.5791in" fo:margin-right="1.6409in" fo:text-indent="-0.0069in">
        <style:tab-stops/>
      </style:paragraph-properties>
    </style:style>
    <style:style style:name="T5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1" style:parent-style-name="Normal" style:family="paragraph">
      <style:paragraph-properties fo:text-align="center" fo:margin-bottom="0.0659in" fo:margin-right="0.0708in"/>
    </style:style>
    <style:style style:name="T5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3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54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55" style:parent-style-name="Título2" style:family="paragraph">
      <style:paragraph-properties fo:margin-left="0.0069in" fo:margin-right="0.0756in">
        <style:tab-stops/>
      </style:paragraph-properties>
    </style:style>
    <style:style style:name="P56" style:parent-style-name="Normal" style:family="paragraph">
      <style:paragraph-properties fo:text-align="center" fo:margin-bottom="0.0659in" fo:margin-left="1.5791in" fo:margin-right="1.6409in" fo:text-indent="-0.0069in">
        <style:tab-stops/>
      </style:paragraph-properties>
    </style:style>
    <style:style style:name="T5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8" style:parent-style-name="Normal" style:family="paragraph">
      <style:paragraph-properties fo:text-align="center" fo:margin-bottom="0.2298in" fo:margin-right="0.0708in"/>
    </style:style>
    <style:style style:name="T5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0" style:parent-style-name="Normal" style:family="paragraph">
      <style:paragraph-properties fo:text-align="center" fo:margin-bottom="0.0548in" fo:margin-left="0.0069in" fo:margin-right="0.0673in" fo:text-indent="-0.0069in">
        <style:tab-stops/>
      </style:paragraph-properties>
    </style:style>
    <style:style style:name="T61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P62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63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64" style:parent-style-name="Título2" style:family="paragraph">
      <style:paragraph-properties fo:margin-left="0.0069in" fo:margin-right="0.0784in">
        <style:tab-stops/>
      </style:paragraph-properties>
    </style:style>
    <style:style style:name="P65" style:parent-style-name="Normal" style:family="paragraph">
      <style:paragraph-properties fo:text-align="justify" fo:margin-bottom="0in" fo:line-height="142%" fo:margin-left="2.6in" fo:margin-right="1.6583in" fo:text-indent="-0.4097in">
        <style:tab-stops/>
      </style:paragraph-properties>
    </style:style>
    <style:style style:name="T6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7" style:parent-style-name="Normal" style:family="paragraph">
      <style:paragraph-properties fo:text-align="center" fo:margin-bottom="0.0659in" fo:margin-right="0.0708in"/>
    </style:style>
    <style:style style:name="T6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9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70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71" style:parent-style-name="Título2" style:family="paragraph">
      <style:paragraph-properties fo:margin-left="0.0069in" fo:margin-right="0.0715in">
        <style:tab-stops/>
      </style:paragraph-properties>
    </style:style>
    <style:style style:name="P72" style:parent-style-name="Normal" style:family="paragraph">
      <style:paragraph-properties fo:text-align="center" fo:margin-bottom="0.0659in" fo:margin-left="1.5791in" fo:margin-right="1.6444in" fo:text-indent="-0.0069in">
        <style:tab-stops/>
      </style:paragraph-properties>
    </style:style>
    <style:style style:name="T7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4" style:parent-style-name="Normal" style:family="paragraph">
      <style:paragraph-properties fo:text-align="center" fo:margin-bottom="0.0659in" fo:margin-right="0.0708in"/>
    </style:style>
    <style:style style:name="T7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6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77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78" style:parent-style-name="Título2" style:family="paragraph">
      <style:paragraph-properties fo:margin-left="0.0069in" fo:margin-right="0.0756in">
        <style:tab-stops/>
      </style:paragraph-properties>
    </style:style>
    <style:style style:name="P79" style:parent-style-name="Normal" style:family="paragraph">
      <style:paragraph-properties fo:text-align="center" fo:margin-bottom="0.2083in" fo:margin-left="1.5791in" fo:margin-right="1.6513in" fo:text-indent="-0.0069in">
        <style:tab-stops/>
      </style:paragraph-properties>
    </style:style>
    <style:style style:name="T8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81" style:parent-style-name="Normal" style:family="paragraph">
      <style:paragraph-properties fo:margin-bottom="0.2437in" fo:line-height="104%" fo:margin-left="0.9569in" fo:text-indent="-0.0069in">
        <style:tab-stops/>
      </style:paragraph-properties>
    </style:style>
    <style:style style:name="T8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87" style:parent-style-name="Normal" style:family="paragraph">
      <style:paragraph-properties fo:margin-bottom="0.2437in" fo:line-height="104%" fo:margin-left="0.9569in" fo:margin-right="0.0881in" fo:text-indent="-0.0069in">
        <style:tab-stops/>
      </style:paragraph-properties>
    </style:style>
    <style:style style:name="T8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94" style:parent-style-name="Normal" style:family="paragraph">
      <style:paragraph-properties fo:margin-bottom="0.2437in" fo:line-height="104%" fo:margin-left="0.9569in" fo:text-indent="-0.0069in">
        <style:tab-stops/>
      </style:paragraph-properties>
    </style:style>
    <style:style style:name="T9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1" style:parent-style-name="Normal" style:family="paragraph">
      <style:paragraph-properties fo:margin-bottom="0.2437in" fo:line-height="104%" fo:margin-left="0.9569in" fo:text-indent="-0.0069in">
        <style:tab-stops/>
      </style:paragraph-properties>
    </style:style>
    <style:style style:name="T10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8" style:parent-style-name="Normal" style:family="paragraph">
      <style:paragraph-properties fo:margin-bottom="0.2437in" fo:line-height="104%" fo:margin-left="0.9569in" fo:text-indent="-0.0069in">
        <style:tab-stops/>
      </style:paragraph-properties>
    </style:style>
    <style:style style:name="T10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15" style:parent-style-name="Normal" style:family="paragraph">
      <style:paragraph-properties fo:margin-bottom="0.268in" fo:line-height="104%" fo:margin-left="0.9569in" fo:text-indent="-0.0069in">
        <style:tab-stops/>
      </style:paragraph-properties>
    </style:style>
    <style:style style:name="T11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22" style:parent-style-name="Normal" style:family="paragraph">
      <style:paragraph-properties fo:margin-bottom="0in" fo:line-height="104%" fo:margin-left="0.9569in" fo:text-indent="-0.0069in">
        <style:tab-stops/>
      </style:paragraph-properties>
    </style:style>
    <style:style style:name="T12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24" style:parent-style-name="Normal" style:family="paragraph">
      <style:paragraph-properties fo:margin-bottom="0.7638in" fo:line-height="104%" fo:margin-left="0.9569in" fo:text-indent="-0.0069in">
        <style:tab-stops/>
      </style:paragraph-properties>
    </style:style>
    <style:style style:name="T12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2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2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30" style:parent-style-name="Normal" style:family="paragraph">
      <style:paragraph-properties fo:margin-bottom="0.1756in" fo:line-height="110%" fo:margin-left="-0.0104in">
        <style:tab-stops>
          <style:tab-stop style:type="right" style:position="7.3513in"/>
        </style:tab-stops>
      </style:paragraph-properties>
    </style:style>
    <style:style style:name="T13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9pt" style:font-size-asian="9pt"/>
    </style:style>
    <style:style style:name="T132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T133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34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135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36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137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38" style:parent-style-name="Normal" style:family="paragraph">
      <style:paragraph-properties fo:margin-bottom="0.709in" fo:line-height="110%" fo:margin-left="-0.0034in" fo:text-indent="-0.0069in">
        <style:tab-stops/>
      </style:paragraph-properties>
    </style:style>
    <style:style style:name="T139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40" style:parent-style-name="Normal" style:family="paragraph">
      <style:paragraph-properties fo:text-align="center" fo:margin-bottom="0.0548in" fo:margin-left="0.0069in" fo:margin-right="0.0673in" fo:text-indent="-0.0069in">
        <style:tab-stops/>
      </style:paragraph-properties>
    </style:style>
    <style:style style:name="T141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family="graphic" style:name="a37" style:parent-style-name="Graphics">
      <style:graphic-properties fo:border="none" fo:background-color="transparent"/>
    </style:style>
    <style:style style:family="graphic" style:name="a38" style:parent-style-name="Graphics">
      <style:graphic-properties fo:border="none" fo:background-color="transparent"/>
    </style:style>
    <style:style style:family="graphic" style:name="a39" style:parent-style-name="Graphics">
      <style:graphic-properties fo:border="none" fo:background-color="transparent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9a9a9a" draw:opacity="100%" draw:stroke="none"/>
    </style:style>
    <style:style style:family="graphic" style:name="a26">
      <style:graphic-properties draw:fill="solid" draw:fill-color="#eeeeee" draw:opacity="100%" draw:stroke="none"/>
    </style:style>
    <style:style style:family="graphic" style:name="a27">
      <style:graphic-properties draw:fill="solid" draw:fill-color="#9a9a9a" draw:opacity="100%" draw:stroke="none"/>
    </style:style>
    <style:style style:family="graphic" style:name="a28">
      <style:graphic-properties draw:fill="solid" draw:fill-color="#eeeeee" draw:opacity="100%" draw:stroke="none"/>
    </style:style>
    <style:style style:family="graphic" style:name="a29">
      <style:graphic-properties draw:fill="solid" draw:fill-color="#9a9a9a" draw:opacity="100%" draw:stroke="none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40" style:parent-style-name="Graphics">
      <style:graphic-properties fo:border="none" fo:background-color="transparent"/>
    </style:style>
    <style:style style:family="graphic" style:name="a3">
      <style:graphic-properties draw:fill="solid" draw:fill-color="#9a9a9a" draw:opacity="100%" draw:stroke="none"/>
    </style:style>
    <style:style style:family="graphic" style:name="a41" style:parent-style-name="Graphics">
      <style:graphic-properties fo:border="none" fo:background-color="transparent"/>
    </style:style>
    <style:style style:family="graphic" style:name="a4">
      <style:graphic-properties draw:fill="solid" draw:fill-color="#eeeeee" draw:opacity="100%" draw:stroke="none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solid" draw:fill-color="#9a9a9a" draw:opacity="100%" draw:stroke="none"/>
    </style:style>
    <style:style style:family="graphic" style:name="a43" style:parent-style-name="Graphics">
      <style:graphic-properties fo:border="none" fo:background-color="transparent"/>
    </style:style>
    <style:style style:family="graphic" style:name="a6">
      <style:graphic-properties draw:fill="solid" draw:fill-color="#eeeeee" draw:opacity="100%" draw:stroke="none"/>
    </style:style>
    <style:style style:family="graphic" style:name="a44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>
      <style:graphic-properties draw:fill="solid" draw:fill-color="#eeeeee" draw:opacity="100%" draw:stroke="none"/>
    </style:style>
    <style:style style:family="graphic" style:name="a31">
      <style:graphic-properties draw:fill="solid" draw:fill-color="#9a9a9a" draw:opacity="100%" draw:stroke="none"/>
    </style:style>
    <style:style style:family="graphic" style:name="a32">
      <style:graphic-properties draw:fill="solid" draw:fill-color="#eeeeee" draw:opacity="100%" draw:stroke="none"/>
    </style:style>
    <style:style style:family="graphic" style:name="a33">
      <style:graphic-properties draw:fill="solid" draw:fill-color="#333333" draw:opacity="100%" draw:stroke="none"/>
    </style:style>
    <style:style style:family="graphic" style:name="a34">
      <style:graphic-properties draw:fill="solid" draw:fill-color="#333333" draw:opacity="100%" draw:stroke="none"/>
    </style:style>
    <style:style style:family="graphic" style:name="a35" style:parent-style-name="Graphics">
      <style:graphic-properties fo:border="none" fo:background-color="transparent"/>
    </style:style>
    <style:style style:family="graphic" style:name="a36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2"><text:span text:style-name="T3">PORTOSRIO</text:span></text:p>
      <text:h text:style-name="Título1" text:outline-level="1">ATA DE REUNIÃO</text:h>
      <text:p text:style-name="P4"><text:span text:style-name="T5">ATA DA 932ª (NONGENTÉSIMA TRIGÉSIMA SEGUNDA) REUNIÃO EXTRAORDINÁRIA DO</text:span></text:p>
      <text:h text:style-name="P6" text:outline-level="2">CONSELHO DE ADMINISTRAÇÃO DA COMPANHIA DOCAS DO RIO DE JANEIRO CNPJ: 42.266.890/0001-28<text:span text:style-name="T7">  </text:span>NIRE: 3330008080-5</text:h>
      <text:p text:style-name="P8"><text:span text:style-name="T9"><text:s/></text:span></text:p>
      <text:p text:style-name="P10"><text:span text:style-name="T11">No dia trinta do mês de julho do ano dois mil e vinte e seis, foi realizada, de forma virtual, a 932ª<text:s/></text:span><text:span text:style-name="T12">(nongentésima trigésima segunda) reunião extraordinária do Conselho de Administração da Companhia Docas do Rio de Janeiro. A reunião foi presidida por Tha</text:span><text:span text:style-name="T13">iryne Jessica Martins de Oliveira, representante do Ministério de Portos e Aeroportos, contando com a participação dos seguintes conselheiros: Eduardo Henn Bernardi - representante do Ministério de Portos e Aeroportos; Alan Ducasble - representante do<text:s/></text:span><text:span text:style-name="T14">Mini</text:span><text:span text:style-name="T15">stério de Portos e Aeroportos; Luiz Antonio Correia de Carvalho – representante do Ministério da Gestão e da Inovação em Serviços Públicos; e Jesualdo Conceição da Silva - representante dos empresários.</text:span></text:p>
      <text:p text:style-name="P16"><text:span text:style-name="T17">ABERTURA DOS TRABALHOS</text:span></text:p>
      <text:p text:style-name="P18"><text:span text:style-name="T19">Havendo quórum legal, a Presid</text:span><text:span text:style-name="T20">ente do Conselho deu início à reunião, declarando abertos os trabalhos. Posteriormente, passou a tratar do seguinte item da<text:s/></text:span><text:span text:style-name="T21">ORDEM DO DIA:</text:span></text:p>
      <text:p text:style-name="P22"><text:span text:style-name="T23">1. Exoneração do Diretor de Gestão Portuária da Companhia Docas do Rio de Janeiro (PortosRio).<text:s/></text:span><text:span text:style-name="T24">DELIBERAÇÃO:<text:s/></text:span><text:span text:style-name="T25">No exercício de suas atribuições legais e estatutárias, conforme disposto no art. 65, inciso III do Estatuto Social da Companhia, o Conselho de Administração deliberou por exonerar<text:s/></text:span><text:span text:style-name="T26">RICARDO GANEM LEAL</text:span><text:span text:style-name="T27"><text:s/>do cargo de Diretor de Gestão Portuária da Companhia Doc</text:span><text:span text:style-name="T28">as do<text:s/></text:span><text:span text:style-name="T29">Rio de Janeiro (PortosRio),<text:s/></text:span><text:span text:style-name="T30">com efeitos a partir das 16h (dezesseis horas) do dia 30 de julho de 2026.</text:span></text:p>
      <text:p text:style-name="P31"><text:span text:style-name="T32">ENCERRAMENTO DOS TRABALHOS</text:span></text:p>
      <text:p text:style-name="P33"><text:span text:style-name="T34">Como nada mais houvesse a ser dito, a Presidente do Colegiado deu por encerrada esta reunião, tendo sido lavrada a prese</text:span><text:span text:style-name="T35">nte ata, que lida e achada conforme, segue assinada por todos os conselheiros participantes.</text:span></text:p>
      <text:p text:style-name="P36"><text:span text:style-name="T37"><text:s/></text:span></text:p>
      <text:p text:style-name="P38"><text:span text:style-name="T39">(assinado eletronicamente)</text:span></text:p>
      <text:h text:style-name="P40" text:outline-level="2">THAIRYNE JESSICA MARTINS DE OLIVEIRA</text:h>
      <text:p text:style-name="P41"><text:span text:style-name="T42">Representante do Ministério de Portos e Aeroportos Presidente do CONSAD</text:span></text:p>
      <text:p text:style-name="P43"><text:span text:style-name="T44"><text:s/></text:span></text:p>
      <text:p text:style-name="P45"><text:span text:style-name="T46">(assinado eletronicamen</text:span><text:span text:style-name="T47">te)</text:span></text:p>
      <text:h text:style-name="P48" text:outline-level="2">EDUARDO HENN BERNARDI</text:h>
      <text:p text:style-name="P49"><text:span text:style-name="T50">Representante do Ministério de Portos e Aeroportos</text:span></text:p>
      <text:p text:style-name="P51"><text:span text:style-name="T52"><text:s/></text:span></text:p>
      <text:p text:style-name="P53"><text:span text:style-name="T54">(assinado eletronicamente)</text:span></text:p>
      <text:h text:style-name="P55" text:outline-level="2">ALAN DUCASBLE</text:h>
      <text:p text:style-name="P56"><text:span text:style-name="T57">Representante do Ministério de Portos e Aeroportos</text:span></text:p>
      <text:p text:style-name="P58"><text:span text:style-name="T59"><text:s/></text:span></text:p>
      <text:p text:style-name="P60"><text:span text:style-name="T61">Ata de Reunião - RE 932ª_retificada (11608077) <text:s text:c="8"/>SEI 50905.000018/2026-33 / pg. 1</text:span></text:p>
      <text:p text:style-name="P62"><text:span text:style-name="T63">(assinado eletronicamente)</text:span></text:p>
      <text:soft-page-break/>
      <text:h text:style-name="P64" text:outline-level="2">LUIZ ANTONIO CORREIA DE CARVALHO</text:h>
      <text:p text:style-name="P65"><text:span text:style-name="T66">Representante do Ministério da Gestão e da Inovação em Serviços Públicos</text:span></text:p>
      <text:p text:style-name="P67"><text:span text:style-name="T68"><text:s/></text:span></text:p>
      <text:p text:style-name="P69"><text:span text:style-name="T70">(assinado eletronicamente)</text:span></text:p>
      <text:h text:style-name="P71" text:outline-level="2">JESUALDO CONCEIÇÃO DA SILVA</text:h>
      <text:p text:style-name="P72"><text:span text:style-name="T73">Representante dos Empresários</text:span></text:p>
      <text:p text:style-name="P74"><text:span text:style-name="T75"><text:s/></text:span></text:p>
      <text:p text:style-name="P76"><text:span text:style-name="T77">(assinado eletronicamente)</text:span></text:p>
      <text:h text:style-name="P78" text:outline-level="2">ZAHARA PUGA ARAUJO</text:h>
      <text:p text:style-name="P79"><text:span text:style-name="T80">Supervisora de Órgãos Colegiados</text:span></text:p>
      <text:p text:style-name="P81"><text:span text:style-name="T82">Documento assinado eletronicamente por<text:s/></text:span><text:span text:style-name="T83">Luiz Antônio Correia de Carvalho</text:span><text:span text:style-name="T84">,<text:s/></text:span><text:span text:style-name="T85">Conselheiro</text:span><text:span text:style-name="T86">, em 05/08/2026, às 09:53, conforme horário oficial de Brasília, com fundamento no art. 3°, inciso V, da Portaria nº 446/2015 do Ministério dos Transportes.</text:span></text:p>
      <text:p text:style-name="P87"><text:span text:style-name="T88">Documento assinado eletronicamente por<text:s/></text:span><text:span text:style-name="T89">Jesualdo Conceição da Silva</text:span><text:span text:style-name="T90">,<text:s/></text:span><text:span text:style-name="T91">Conselheiro</text:span><text:span text:style-name="T92">, em 05/08/2026, às<text:s/></text:span><text:span text:style-name="T93">12:36, conforme horário oficial de Brasília, com fundamento no art. 3°, inciso V, da Portaria nº 446/2015 do Ministério dos Transportes.</text:span></text:p>
      <text:p text:style-name="P94"><text:span text:style-name="T95">Documento assinado eletronicamente por<text:s/></text:span><text:span text:style-name="T96">Zahara Puga Araujo</text:span><text:span text:style-name="T97">,<text:s/></text:span><text:span text:style-name="T98">Supervisor</text:span><text:span text:style-name="T99">, em 05/08/2026, às 14:34, conforme horário oficia</text:span><text:span text:style-name="T100">l de Brasília, com fundamento no art. 3°, inciso V, da Portaria nº 446/2015 do Ministério dos Transportes.</text:span></text:p>
      <text:p text:style-name="P101"><text:span text:style-name="T102">Documento assinado eletronicamente por<text:s/></text:span><text:span text:style-name="T103">Alan Ducasble</text:span><text:span text:style-name="T104">,<text:s/></text:span><text:span text:style-name="T105">Conselheiro</text:span><text:span text:style-name="T106">, em 07/08/2026, às 18:20, conforme horário oficial de Brasília, com fundamento no a</text:span><text:span text:style-name="T107">rt. 3°, inciso V, da Portaria nº 446/2015 do Ministério dos Transportes.</text:span></text:p>
      <text:p text:style-name="P108"><draw:g draw:z-index="251658240" draw:name="Group 1869" draw:id="id43" draw:style-name="a44" text:anchor-type="paragraph"><svg:title/><svg:desc/><draw:custom-shape svg:x="-0.01656in" svg:y="-3.26762in" svg:width="7.30315in" svg:height="0.00828in" draw:id="id0" draw:style-name="a1" draw:name="Shape 142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3.25934in" svg:width="7.30315in" svg:height="0.00828in" draw:id="id1" draw:style-name="a2" draw:name="Shape 143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3.26762in" svg:width="0.00828in" svg:height="0.01656in" draw:id="id2" draw:style-name="a3" draw:name="Shape 144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3.26762in" svg:width="0.00828in" svg:height="0.01656in" draw:id="id3" draw:style-name="a4" draw:name="Shape 145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2.49756in" svg:width="7.30315in" svg:height="0.00828in" draw:id="id4" draw:style-name="a5" draw:name="Shape 146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2.48928in" svg:width="7.30315in" svg:height="0.00828in" draw:id="id5" draw:style-name="a6" draw:name="Shape 147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2.49756in" svg:width="0.00828in" svg:height="0.01656in" draw:id="id6" draw:style-name="a7" draw:name="Shape 148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2.49756in" svg:width="0.00828in" svg:height="0.01656in" draw:id="id7" draw:style-name="a8" draw:name="Shape 149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1.7275in" svg:width="7.30315in" svg:height="0.00828in" draw:id="id8" draw:style-name="a9" draw:name="Shape 150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1922in" svg:width="7.30315in" svg:height="0.00828in" draw:id="id9" draw:style-name="a10" draw:name="Shape 151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1.7275in" svg:width="0.00828in" svg:height="0.01656in" draw:id="id10" draw:style-name="a11" draw:name="Shape 15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1.7275in" svg:width="0.00828in" svg:height="0.01656in" draw:id="id11" draw:style-name="a12" draw:name="Shape 15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95744in" svg:width="7.30315in" svg:height="0.00828in" draw:id="id12" draw:style-name="a13" draw:name="Shape 154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4916in" svg:width="7.30315in" svg:height="0.00828in" draw:id="id13" draw:style-name="a14" draw:name="Shape 155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95744in" svg:width="0.00828in" svg:height="0.01656in" draw:id="id14" draw:style-name="a15" draw:name="Shape 156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0.95744in" svg:width="0.00828in" svg:height="0.01656in" draw:id="id15" draw:style-name="a16" draw:name="Shape 157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-0.18738in" svg:width="7.30315in" svg:height="0.00828in" draw:id="id16" draw:style-name="a17" draw:name="Shape 158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1791in" svg:width="7.30315in" svg:height="0.00828in" draw:id="id17" draw:style-name="a18" draw:name="Shape 159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8738in" svg:width="0.00828in" svg:height="0.01656in" draw:id="id18" draw:style-name="a19" draw:name="Shape 160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0.18738in" svg:width="0.00828in" svg:height="0.01656in" draw:id="id19" draw:style-name="a20" draw:name="Shape 161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0.58268in" svg:width="7.30315in" svg:height="0.00828in" draw:id="id20" draw:style-name="a21" draw:name="Shape 162"><svg:title/><svg:desc/><draw:enhanced-geometry draw:type="non-primitive" svg:viewBox="0 0 6677997 7570" draw:enhanced-path="M 0 0 L 6677997 0 6670426 7570 0 757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0"/><draw:equation draw:name="f8" draw:formula="0 / ?f6"/><draw:equation draw:name="f9" draw:formula="6677997 / ?f6"/><draw:equation draw:name="f10" draw:formula="0 / ?f7"/><draw:equation draw:name="f11" draw:formula="7570 / ?f7"/></draw:enhanced-geometry></draw:custom-shape><draw:custom-shape svg:x="-0.01656in" svg:y="0.59095in" svg:width="7.30315in" svg:height="0.00828in" draw:id="id21" draw:style-name="a22" draw:name="Shape 163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0.58268in" svg:width="0.00828in" svg:height="0.01656in" draw:id="id22" draw:style-name="a23" draw:name="Shape 164"><svg:title/><svg:desc/><draw:enhanced-geometry draw:type="non-primitive" svg:viewBox="0 0 7571 15142" draw:enhanced-path="M 0 0 L 7571 0 7571 7570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68in" svg:width="0.00828in" svg:height="0.01656in" draw:id="id23" draw:style-name="a24" draw:name="Shape 165"><svg:title/><svg:desc/><draw:enhanced-geometry draw:type="non-primitive" svg:viewBox="0 0 7572 15142" draw:enhanced-path="M 7572 0 L 7572 15142 0 15142 0 7570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1.35274in" svg:width="7.30315in" svg:height="0.00828in" draw:id="id24" draw:style-name="a25" draw:name="Shape 166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6101in" svg:width="7.30315in" svg:height="0.00828in" draw:id="id25" draw:style-name="a26" draw:name="Shape 167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5274in" svg:width="0.00828in" svg:height="0.01656in" draw:id="id26" draw:style-name="a27" draw:name="Shape 168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1.35274in" svg:width="0.00828in" svg:height="0.01656in" draw:id="id27" draw:style-name="a28" draw:name="Shape 169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0828in" svg:y="2.35464in" svg:width="7.28659in" svg:height="0.00828in" draw:id="id28" draw:style-name="a29" draw:name="Shape 170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2.36292in" svg:width="7.28659in" svg:height="0.00828in" draw:id="id29" draw:style-name="a30" draw:name="Shape 171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2.35464in" svg:width="0.00828in" svg:height="0.01656in" draw:id="id30" draw:style-name="a31" draw:name="Shape 17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003in" svg:y="2.35464in" svg:width="0.00828in" svg:height="0.01656in" draw:id="id31" draw:style-name="a32" draw:name="Shape 17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61961in" svg:width="7.27003in" svg:height="0.01in" draw:id="id32" draw:style-name="a33" draw:name="Shape 2259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2.63617in" svg:width="7.27003in" svg:height="0.01in" draw:id="id33" draw:style-name="a34" draw:name="Shape 2260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34" draw:style-name="a35" draw:name="Picture 189" svg:x="0.00828in" svg:y="-3.18482in" svg:width="0.9191in" svg:height="0.62102in" style:rel-width="scale" style:rel-height="scale"><draw:image xlink:href="media/image2.jpg" xlink:type="simple" xlink:show="embed" xlink:actuate="onLoad"/><svg:title/><svg:desc/></draw:frame><draw:frame draw:id="id35" draw:style-name="a36" draw:name="Picture 198" svg:x="0.00828in" svg:y="-2.41476in" svg:width="0.9191in" svg:height="0.62102in" style:rel-width="scale" style:rel-height="scale"><draw:image xlink:href="media/image2.jpg" xlink:type="simple" xlink:show="embed" xlink:actuate="onLoad"/><svg:title/><svg:desc/></draw:frame><draw:frame draw:id="id36" draw:style-name="a37" draw:name="Picture 207" svg:x="0.00828in" svg:y="-1.6447in" svg:width="0.9191in" svg:height="0.62102in" style:rel-width="scale" style:rel-height="scale"><draw:image xlink:href="media/image2.jpg" xlink:type="simple" xlink:show="embed" xlink:actuate="onLoad"/><svg:title/><svg:desc/></draw:frame><draw:frame draw:id="id37" draw:style-name="a38" draw:name="Picture 216" svg:x="0.00828in" svg:y="-0.87464in" svg:width="0.9191in" svg:height="0.62102in" style:rel-width="scale" style:rel-height="scale"><draw:image xlink:href="media/image2.jpg" xlink:type="simple" xlink:show="embed" xlink:actuate="onLoad"/><svg:title/><svg:desc/></draw:frame><draw:frame draw:id="id38" draw:style-name="a39" draw:name="Picture 225" svg:x="0.00828in" svg:y="-0.10458in" svg:width="0.9191in" svg:height="0.62102in" style:rel-width="scale" style:rel-height="scale"><draw:image xlink:href="media/image2.jpg" xlink:type="simple" xlink:show="embed" xlink:actuate="onLoad"/><svg:title/><svg:desc/></draw:frame><draw:frame draw:id="id39" draw:style-name="a40" draw:name="Picture 234" svg:x="0.00828in" svg:y="0.66548in" svg:width="0.9191in" svg:height="0.62102in" style:rel-width="scale" style:rel-height="scale"><draw:image xlink:href="media/image2.jpg" xlink:type="simple" xlink:show="embed" xlink:actuate="onLoad"/><svg:title/><svg:desc/></draw:frame><draw:frame draw:id="id40" draw:style-name="a41" draw:name="Picture 243" svg:x="0.00828in" svg:y="1.43554in" svg:width="0.88598in" svg:height="0.88598in" style:rel-width="scale" style:rel-height="scale"><draw:image xlink:href="media/image3.jpg" xlink:type="simple" xlink:show="embed" xlink:actuate="onLoad"/><svg:title/><svg:desc/></draw:frame><draw:frame draw:id="id41" draw:style-name="a42" draw:name="Picture 253" svg:x="0in" svg:y="2.66101in" svg:width="2.59171in" svg:height="0.30637in" style:rel-width="scale" style:rel-height="scale"><draw:image xlink:href="media/image4.jpg" xlink:type="simple" xlink:show="embed" xlink:actuate="onLoad"/><svg:title/><svg:desc/></draw:frame><draw:frame draw:id="id42" draw:style-name="a43" draw:name="Picture 257" svg:x="5.88723in" svg:y="2.66101in" svg:width="1.3828in" svg:height="0.30637in" style:rel-width="scale" style:rel-height="scale"><draw:image xlink:href="media/image5.jpg" xlink:type="simple" xlink:show="embed" xlink:actuate="onLoad"/><svg:title/><svg:desc/></draw:frame></draw:g><text:span text:style-name="T109">Documento assinado eletronicamente por<text:s/></text:span><text:span text:style-name="T110">Eduardo Henn Bernardi</text:span><text:span text:style-name="T111">,<text:s/></text:span><text:span text:style-name="T112">Conselheiro</text:span><text:span text:style-name="T113">, em 10/08/2026, às 10:52, conforme horário oficial de Brasília, com fundamento no art. 3°, inciso V, da Port</text:span><text:span text:style-name="T114">aria nº 446/2015 do Ministério dos Transportes.</text:span></text:p>
      <text:p text:style-name="P115"><text:span text:style-name="T116">Documento assinado eletronicamente por<text:s/></text:span><text:span text:style-name="T117">Thairyne Jéssica Martins de Oliveira</text:span><text:span text:style-name="T118">,<text:s/></text:span><text:span text:style-name="T119">Presidente do CONSAD</text:span><text:span text:style-name="T120">, em 10/08/2026, às 10:53, conforme horário oficial de Brasília, com fundamento no art. 3°, inciso V, da Portar</text:span><text:span text:style-name="T121">ia nº 446/2015 do Ministério dos Transportes.</text:span></text:p>
      <text:p text:style-name="P122"><text:span text:style-name="T123">A autenticidade deste documento pode ser conferida no site https://sei.transportes.gov.br/sei/controlador_externo.php?</text:span></text:p>
      <text:p text:style-name="P124"><text:span text:style-name="T125">acao=documento_conferir&amp;acao_origem=documento_conferir&amp;lang=pt_BR&amp;id_orgao_acesso_externo=0, informando o código verificador<text:s/></text:span><text:span text:style-name="T126">11608077</text:span><text:span text:style-name="T127"><text:s/>e o código CRC<text:s/></text:span><text:span text:style-name="T128">B75D15CA</text:span><text:span text:style-name="T129">.</text:span></text:p>
      <text:p text:style-name="P130"><text:span text:style-name="T131">Referência:</text:span><text:span text:style-name="T132"><text:s/>Processo nº 50905.000018/2026-33</text:span><text:span text:style-name="T133"><text:tab/>SEI nº 11608077</text:span></text:p>
      <text:p text:style-name="P134"><text:span text:style-name="T135">Rua Dom Gerardo 35 - 10º andar, Edifício Sede - Bairro Centro</text:span></text:p>
      <text:p text:style-name="P136"><text:span text:style-name="T137">Rio de Janeiro/RJ, CEP 20090-905</text:span></text:p>
      <text:p text:style-name="P138"><text:span text:style-name="T139">Telefone: 2122198600 - www.portosrio.gov.br</text:span></text:p>
      <text:p text:style-name="P140"><text:span text:style-name="T141">Ata de Reunião - RE 932ª_retificada (11608077) <text:s text:c="8"/>SEI 50905.000018/2026-33 / pg. 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1361in" fo:margin-right="0.0763in"/>
      <style:text-properties style:font-name="Times New Roman" style:font-name-asian="Times New Roman" style:font-name-complex="Times New Roman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center" fo:margin-bottom="0.0659in" fo:margin-left="0.1062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3958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18/2026-33</dc:title>
    <dc:subject/>
    <meta:initial-creator>Roseni Rocha Silva</meta:initial-creator>
    <dc:creator>Roseni Rocha Silva</dc:creator>
    <meta:creation-date>2026-08-11T19:04:00Z</meta:creation-date>
    <dc:date>2026-08-11T19:04:00Z</dc:date>
    <meta:template xlink:href="Normal" xlink:type="simple"/>
    <meta:editing-cycles>2</meta:editing-cycles>
    <meta:editing-duration>PT60S</meta:editing-duration>
    <meta:user-defined meta:name="GrammarlyDocumentId">f96ac3e9-ce2a-486b-a7e2-44f98f328fd0</meta:user-defined>
    <meta:document-statistic meta:page-count="2" meta:paragraph-count="9" meta:word-count="707" meta:character-count="4519" meta:row-count="31" meta:non-whitespace-character-count="3821"/>
  </office:meta>
</office:document-meta>
</file>