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background-color="#2F75B5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4">
      <style:table-cell-properties style:vertical-align="middle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7" style:family="table-cell" style:parent-style-name="Default" style:data-style-name="N22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22">
      <style:table-cell-properties fo:border="thin solid #000000" style:vertical-align="middle" fo:wrap-option="wrap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5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6" style:family="table-cell" style:parent-style-name="Default" style:data-style-name="N3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o1" style:family="table-column">
      <style:table-column-properties fo:break-before="auto" style:column-width="13.1497916666667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" table:style-name="ta1">
        <table:table-column table:style-name="co1" table:default-cell-style-name="ce5"/>
        <table:table-column table:style-name="co2" table:default-cell-style-name="ce5"/>
        <table:table-column table:style-name="co3" table:number-columns-repeated="14" table:default-cell-style-name="ce5"/>
        <table:table-column table:style-name="co4" table:number-columns-repeated="16368" table:default-cell-style-name="ce5"/>
        <table:table-row table:style-name="ro1">
          <table:table-cell office:value-type="string" table:style-name="ce2">
            <text:p>MINISTÉRIO DE PORTOS E AEROPORTOS</text:p>
          </table:table-cell>
          <table:table-cell office:value-type="float" office:value="2024" table:style-name="ce3">
            <text:p>2024</text:p>
          </table:table-cell>
          <table:table-cell table:style-name="ce2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2">
            <text:p>COMPANHIA DOCAS DO RIO DE JANEIRO</text:p>
          </table:table-cell>
          <table:table-cell table:number-columns-repeated="2" table:style-name="ce2"/>
          <table:table-cell table:style-name="ce4"/>
          <table:table-cell table:number-columns-repeated="16380" table:style-name="ce5"/>
        </table:table-row>
        <table:table-row table:style-name="ro1">
          <table:table-cell table:style-name="ce6"/>
          <table:table-cell table:number-columns-repeated="2" table:style-name="ce7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8">
            <text:p>DISCRIMINAÇÃO</text:p>
          </table:table-cell>
          <table:table-cell office:value-type="date" office:date-value="2024-01-01T00:00:00" table:style-name="ce9">
            <text:p>jan/24</text:p>
          </table:table-cell>
          <table:table-cell office:value-type="date" office:date-value="2024-02-01T00:00:00" table:style-name="ce9">
            <text:p>fev/24</text:p>
          </table:table-cell>
          <table:table-cell office:value-type="date" office:date-value="2024-03-01T00:00:00" table:style-name="ce9">
            <text:p>mar/24</text:p>
          </table:table-cell>
          <table:table-cell office:value-type="date" office:date-value="2024-04-01T00:00:00" table:style-name="ce9">
            <text:p>abr/24</text:p>
          </table:table-cell>
          <table:table-cell office:value-type="date" office:date-value="2024-05-01T00:00:00" table:style-name="ce9">
            <text:p>mai/24</text:p>
          </table:table-cell>
          <table:table-cell office:value-type="date" office:date-value="2024-06-01T00:00:00" table:style-name="ce9">
            <text:p>jun/24</text:p>
          </table:table-cell>
          <table:table-cell office:value-type="date" office:date-value="2024-07-01T00:00:00" table:style-name="ce9">
            <text:p>jul/24</text:p>
          </table:table-cell>
          <table:table-cell office:value-type="date" office:date-value="2024-08-01T00:00:00" table:style-name="ce9">
            <text:p>ago/24</text:p>
          </table:table-cell>
          <table:table-cell office:value-type="date" office:date-value="2024-09-01T00:00:00" table:style-name="ce9">
            <text:p>set/24</text:p>
          </table:table-cell>
          <table:table-cell office:value-type="date" office:date-value="2024-10-01T00:00:00" table:style-name="ce9">
            <text:p>out/24</text:p>
          </table:table-cell>
          <table:table-cell office:value-type="date" office:date-value="2024-11-01T00:00:00" table:style-name="ce9">
            <text:p>nov/24</text:p>
          </table:table-cell>
          <table:table-cell office:value-type="date" office:date-value="2024-12-01T00:00:00" table:style-name="ce9">
            <text:p>dez/24</text:p>
          </table:table-cell>
          <table:table-cell office:value-type="string" table:style-name="ce10">
            <text:p>TOTAL</text:p>
          </table:table-cell>
          <table:table-cell table:number-columns-repeated="16370"/>
        </table:table-row>
        <table:table-row table:style-name="ro1">
          <table:table-cell office:value-type="string" table:style-name="ce11">
            <text:p>PUBLICIDADE E PROPAGANDA</text:p>
          </table:table-cell>
          <table:table-cell office:value-type="float" office:value="14294.609999999999" table:formula="of:=[.B6]+[.B10]" table:style-name="ce12">
            <text:p>14.295</text:p>
          </table:table-cell>
          <table:table-cell office:value-type="float" office:value="0" table:formula="of:=[.C6]+[.C10]" table:style-name="ce12">
            <text:p>0</text:p>
          </table:table-cell>
          <table:table-cell office:value-type="float" office:value="218677.09999999998" table:formula="of:=[.D6]+[.D10]" table:style-name="ce12">
            <text:p>218.677</text:p>
          </table:table-cell>
          <table:table-cell office:value-type="float" office:value="110970.79999999999" table:formula="of:=[.E6]+[.E10]" table:style-name="ce12">
            <text:p>110.971</text:p>
          </table:table-cell>
          <table:table-cell office:value-type="float" office:value="6294.92" table:formula="of:=[.F6]+[.F10]" table:style-name="ce12">
            <text:p>6.295</text:p>
          </table:table-cell>
          <table:table-cell office:value-type="float" office:value="55155.4" table:formula="of:=[.G6]+[.G10]" table:style-name="ce12">
            <text:p>55.155</text:p>
          </table:table-cell>
          <table:table-cell office:value-type="float" office:value="3619.56" table:formula="of:=[.H6]+[.H10]" table:style-name="ce12">
            <text:p>3.620</text:p>
          </table:table-cell>
          <table:table-cell office:value-type="float" office:value="62494.720000000001" table:formula="of:=[.I6]+[.I10]" table:style-name="ce12">
            <text:p>62.495</text:p>
          </table:table-cell>
          <table:table-cell office:value-type="float" office:value="107105.88" table:formula="of:=[.J6]+[.J10]" table:style-name="ce12">
            <text:p>107.106</text:p>
          </table:table-cell>
          <table:table-cell office:value-type="float" office:value="173495.52" table:formula="of:=[.K6]+[.K10]" table:style-name="ce12">
            <text:p>173.496</text:p>
          </table:table-cell>
          <table:table-cell office:value-type="float" office:value="20098.52" table:formula="of:=[.L6]+[.L10]" table:style-name="ce12">
            <text:p>20.099</text:p>
          </table:table-cell>
          <table:table-cell office:value-type="float" office:value="110996.8" table:formula="of:=[.M6]+[.M10]" table:style-name="ce12">
            <text:p>110.997</text:p>
          </table:table-cell>
          <table:table-cell office:value-type="float" office:value="883203.83000000007" table:formula="of:=SUM([.B5:.M5])" table:style-name="ce12">
            <text:p>883.20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3">
            <text:p>PUBLICIDADE LEGAL</text:p>
          </table:table-cell>
          <table:table-cell office:value-type="float" office:value="14294.609999999999" table:formula="of:=SUM([.B7:.B9])" table:style-name="ce12">
            <text:p>14.295</text:p>
          </table:table-cell>
          <table:table-cell office:value-type="float" office:value="0" table:formula="of:=SUM([.C7:.C9])" table:style-name="ce12">
            <text:p>0</text:p>
          </table:table-cell>
          <table:table-cell office:value-type="float" office:value="24269.699999999997" table:formula="of:=SUM([.D7:.D9])" table:style-name="ce12">
            <text:p>24.270</text:p>
          </table:table-cell>
          <table:table-cell office:value-type="float" office:value="47651.799999999996" table:formula="of:=SUM([.E7:.E9])" table:style-name="ce12">
            <text:p>47.652</text:p>
          </table:table-cell>
          <table:table-cell office:value-type="float" office:value="6294.92" table:formula="of:=SUM([.F7:.F9])" table:style-name="ce12">
            <text:p>6.295</text:p>
          </table:table-cell>
          <table:table-cell office:value-type="float" office:value="19655.400000000001" table:formula="of:=SUM([.G7:.G9])" table:style-name="ce12">
            <text:p>19.655</text:p>
          </table:table-cell>
          <table:table-cell office:value-type="float" office:value="3619.56" table:formula="of:=SUM([.H7:.H9])" table:style-name="ce12">
            <text:p>3.620</text:p>
          </table:table-cell>
          <table:table-cell office:value-type="float" office:value="12494.720000000001" table:formula="of:=SUM([.I7:.I9])" table:style-name="ce12">
            <text:p>12.495</text:p>
          </table:table-cell>
          <table:table-cell office:value-type="float" office:value="49905.88" table:formula="of:=SUM([.J7:.J9])" table:style-name="ce12">
            <text:p>49.906</text:p>
          </table:table-cell>
          <table:table-cell office:value-type="float" office:value="6295.5199999999995" table:formula="of:=SUM([.K7:.K9])" table:style-name="ce12">
            <text:p>6.296</text:p>
          </table:table-cell>
          <table:table-cell office:value-type="float" office:value="5098.5200000000004" table:formula="of:=SUM([.L7:.L9])" table:style-name="ce12">
            <text:p>5.099</text:p>
          </table:table-cell>
          <table:table-cell office:value-type="float" office:value="8346.7999999999993" table:formula="of:=SUM([.M7:.M9])" table:style-name="ce12">
            <text:p>8.347</text:p>
          </table:table-cell>
          <table:table-cell office:value-type="float" office:value="197927.42999999996" table:formula="of:=SUM([.B6:.M6])" table:style-name="ce12">
            <text:p>197.92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IMPRENSA OFICIAL DO ESTADO DO RJ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772.16" table:style-name="ce15">
            <text:p>7.7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362.28" table:style-name="ce15">
            <text:p>14.362</text:p>
          </table:table-cell>
          <table:table-cell office:value-type="float" office:value="0" table:style-name="ce15">
            <text:p>0</text:p>
          </table:table-cell>
          <table:table-cell office:value-type="float" office:value="571.55999999999995" table:style-name="ce15">
            <text:p>5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781.24" table:style-name="ce15">
            <text:p>2.781</text:p>
          </table:table-cell>
          <table:table-cell office:value-type="float" office:value="25487.240000000005" table:formula="of:=SUM([.B7:.M7])" table:style-name="ce15">
            <text:p>25.48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PR - IMPRENSA NACIONAL - PUBLICAÇÕES OFICIAIS</text:p>
          </table:table-cell>
          <table:table-cell office:value-type="float" office:value="700.56" table:style-name="ce15">
            <text:p>701</text:p>
          </table:table-cell>
          <table:table-cell office:value-type="float" office:value="0" table:style-name="ce15">
            <text:p>0</text:p>
          </table:table-cell>
          <table:table-cell office:value-type="float" office:value="6888.84" table:style-name="ce15">
            <text:p>6.889</text:p>
          </table:table-cell>
          <table:table-cell office:value-type="float" office:value="44147.199999999997" table:style-name="ce15">
            <text:p>44.147</text:p>
          </table:table-cell>
          <table:table-cell office:value-type="float" office:value="5332.04" table:style-name="ce15">
            <text:p>5.332</text:p>
          </table:table-cell>
          <table:table-cell office:value-type="float" office:value="5293.12" table:style-name="ce15">
            <text:p>5.293</text:p>
          </table:table-cell>
          <table:table-cell office:value-type="float" office:value="3619.56" table:style-name="ce15">
            <text:p>3.620</text:p>
          </table:table-cell>
          <table:table-cell office:value-type="float" office:value="6032.6" table:style-name="ce15">
            <text:p>6.033</text:p>
          </table:table-cell>
          <table:table-cell office:value-type="float" office:value="3463.8799999999974" table:style-name="ce15">
            <text:p>3.464</text:p>
          </table:table-cell>
          <table:table-cell office:value-type="float" office:value="5137.4399999999996" table:style-name="ce15">
            <text:p>5.137</text:p>
          </table:table-cell>
          <table:table-cell office:value-type="float" office:value="5098.5200000000004" table:style-name="ce16">
            <text:p>5.099</text:p>
          </table:table-cell>
          <table:table-cell office:value-type="float" office:value="5565.56" table:style-name="ce15">
            <text:p>5.566</text:p>
          </table:table-cell>
          <table:table-cell office:value-type="float" office:value="91279.320000000022" table:formula="of:=SUM([.B8:.M8])" table:style-name="ce15">
            <text:p>91.279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EBC EMPRESA BRASIL DE COMUNICAÇÃO S.A.</text:p>
          </table:table-cell>
          <table:table-cell office:value-type="float" office:value="13594.05" table:style-name="ce15">
            <text:p>13.594</text:p>
          </table:table-cell>
          <table:table-cell office:value-type="float" office:value="0" table:style-name="ce15">
            <text:p>0</text:p>
          </table:table-cell>
          <table:table-cell office:value-type="float" office:value="9608.6999999999989" table:style-name="ce15">
            <text:p>9.609</text:p>
          </table:table-cell>
          <table:table-cell office:value-type="float" office:value="3504.6" table:style-name="ce15">
            <text:p>3.505</text:p>
          </table:table-cell>
          <table:table-cell office:value-type="float" office:value="962.88" table:style-name="ce15">
            <text:p>9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890.56" table:style-name="ce15">
            <text:p>5.891</text:p>
          </table:table-cell>
          <table:table-cell office:value-type="float" office:value="46442" table:style-name="ce15">
            <text:p>46.442</text:p>
          </table:table-cell>
          <table:table-cell office:value-type="float" office:value="1158.08" table:style-name="ce15">
            <text:p>1.1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1160.87000000001" table:formula="of:=SUM([.B9:.M9])" table:style-name="ce15">
            <text:p>81.16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3">
            <text:p>PUBLICIDADE MERCADOLÓGICA</text:p>
          </table:table-cell>
          <table:table-cell office:value-type="float" office:value="0" table:formula="of:=SUM([.B11:.B21])" table:style-name="ce12">
            <text:p>0</text:p>
          </table:table-cell>
          <table:table-cell office:value-type="float" office:value="0" table:formula="of:=SUM([.C11:.C21])" table:style-name="ce12">
            <text:p>0</text:p>
          </table:table-cell>
          <table:table-cell office:value-type="float" office:value="194407.4" table:formula="of:=SUM([.D11:.D21])" table:style-name="ce12">
            <text:p>194.407</text:p>
          </table:table-cell>
          <table:table-cell office:value-type="float" office:value="63319" table:formula="of:=SUM([.E11:.E21])" table:style-name="ce12">
            <text:p>63.319</text:p>
          </table:table-cell>
          <table:table-cell office:value-type="float" office:value="0" table:formula="of:=SUM([.F11:.F21])" table:style-name="ce12">
            <text:p>0</text:p>
          </table:table-cell>
          <table:table-cell office:value-type="float" office:value="35500" table:formula="of:=SUM([.G11:.G21])" table:style-name="ce12">
            <text:p>35.500</text:p>
          </table:table-cell>
          <table:table-cell office:value-type="float" office:value="0" table:formula="of:=SUM([.H11:.H21])" table:style-name="ce12">
            <text:p>0</text:p>
          </table:table-cell>
          <table:table-cell office:value-type="float" office:value="50000" table:formula="of:=SUM([.I11:.I21])" table:style-name="ce12">
            <text:p>50.000</text:p>
          </table:table-cell>
          <table:table-cell office:value-type="float" office:value="57200" table:formula="of:=SUM([.J11:.J21])" table:style-name="ce12">
            <text:p>57.200</text:p>
          </table:table-cell>
          <table:table-cell office:value-type="float" office:value="167200" table:formula="of:=SUM([.K11:.K21])" table:style-name="ce12">
            <text:p>167.200</text:p>
          </table:table-cell>
          <table:table-cell office:value-type="float" office:value="15000" table:formula="of:=SUM([.L11:.L21])" table:style-name="ce12">
            <text:p>15.000</text:p>
          </table:table-cell>
          <table:table-cell office:value-type="float" office:value="102650" table:formula="of:=SUM([.M11:.M21])" table:style-name="ce12">
            <text:p>102.650</text:p>
          </table:table-cell>
          <table:table-cell office:value-type="float" office:value="685276.4" table:formula="of:=SUM([.B10:.M10])" table:style-name="ce12">
            <text:p>685.27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ABENCOADO COMERCIO E SERVIÇOS LTDA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500" table:style-name="ce15">
            <text:p>15.50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500" table:formula="of:=SUM([.B11:.M11])" table:style-name="ce15">
            <text:p>15.50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AGENCIA SIZE COMUNICACOES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7900" table:style-name="ce15">
            <text:p>67.900</text:p>
          </table:table-cell>
          <table:table-cell office:value-type="float" office:value="67900" table:formula="of:=SUM([.B12:.M12])" table:style-name="ce15">
            <text:p>67.90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CÂMARA DE COMÉRCIO, INDÚSTRIA E SERVIÇOS DO BRASIL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0000" table:style-name="ce15">
            <text:p>20.00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0000" table:formula="of:=SUM([.B13:.M13])" table:style-name="ce15">
            <text:p>20.00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CENTRO DE ESTUDOS EM LOGISTICA, TRANSPORTES E COMERCIO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0000" table:style-name="ce15">
            <text:p>160.00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0000" table:formula="of:=SUM([.B14:.M14])" table:style-name="ce15">
            <text:p>160.00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CLUBE EMPREENDEDOR INTERMEDIAÇÃO E NEGÓCIOS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000" table:style-name="ce15">
            <text:p>15.000</text:p>
          </table:table-cell>
          <table:table-cell office:value-type="float" office:value="0" table:style-name="ce15">
            <text:p>0</text:p>
          </table:table-cell>
          <table:table-cell office:value-type="float" office:value="15000" table:formula="of:=SUM([.B15:.M15])" table:style-name="ce15">
            <text:p>15.00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DGL MEDALHAS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6750" table:style-name="ce15">
            <text:p>26.750</text:p>
          </table:table-cell>
          <table:table-cell office:value-type="float" office:value="26750" table:formula="of:=SUM([.B16:.M16])" table:style-name="ce15">
            <text:p>26.75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FEDERAÇÃO DAS ASSOCIAÇÕES COMERCIAIS E EMPRESARIAIS DO ESTADO DO RIO DE JANEIRO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0000" table:style-name="ce15">
            <text:p>50.00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0000" table:formula="of:=SUM([.B17:.M17])" table:style-name="ce15">
            <text:p>50.00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FORUS SOLUÇÕES EM SUSTENTABILIDADE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00" table:style-name="ce15">
            <text:p>8.000</text:p>
          </table:table-cell>
          <table:table-cell office:value-type="float" office:value="8000" table:formula="of:=SUM([.B18:.M18])" table:style-name="ce15">
            <text:p>8.00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INFORMA MARKETS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4407.4" table:style-name="ce15">
            <text:p>194.4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4407.4" table:formula="of:=SUM([.B19:.M19])" table:style-name="ce15">
            <text:p>194.40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THRUSTER DESIGN E CMUNICAÇÃO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7200" table:style-name="ce15">
            <text:p>57.200</text:p>
          </table:table-cell>
          <table:table-cell office:value-type="float" office:value="7200" table:style-name="ce15">
            <text:p>7.20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4400" table:formula="of:=SUM([.B20:.M20])" table:style-name="ce15">
            <text:p>64.40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UNITY SERVIÇOS DE IMPRESSÃO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3319" table:style-name="ce15">
            <text:p>63.3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3319" table:formula="of:=SUM([.B21:.M21])" table:style-name="ce15">
            <text:p>63.319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3">
            <text:p>PATROCÍNIO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table:number-columns-repeated="16370" table:style-name="ce1"/>
        </table:table-row>
        <table:table-row table:number-rows-repeated="1048554" table:style-name="ro1">
          <table:table-cell table:number-columns-repeated="16384"/>
        </table:table-row>
      </table:table>
      <table:database-ranges>
        <table:database-range table:target-range-address="Plan.A4:Plan.M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Sarita Quintana</meta:initial-creator>
    <dc:creator>Roberta Corseuil Carvalhaes</dc:creator>
    <meta:creation-date>2023-06-07T16:42:01Z</meta:creation-date>
    <dc:date>2026-07-29T21:11:17Z</dc:date>
  </office:meta>
</office:document-meta>
</file>