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22"/>
    <style:style style:name="ce7" style:family="table-cell" style:parent-style-name="Moeda" style:data-style-name="N36"/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5.90020833333333cm"/>
    </style:style>
    <style:style style:name="co4" style:family="table-column">
      <style:table-column-properties fo:break-before="auto" style:column-width="4.15395833333333cm"/>
    </style:style>
    <style:style style:name="co5" style:family="table-column">
      <style:table-column-properties fo:break-before="auto" style:column-width="0.185208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astos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number-columns-repeated="16378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style-name="ce2">
            <text:p>COMPANHIA DOCAS DO RIO DE JANEIRO</text:p>
          </table:table-cell>
          <table:table-cell table:number-columns-repeated="3" table:style-name="ce2"/>
          <table:table-cell table:number-columns-repeated="16379" table:style-name="ce1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/>
          <table:table-cell office:value-type="string" table:style-name="ce3">
            <text:p>Despesas com Publicidade e Propaganda - 2022</text:p>
          </table:table-cell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4">
          <table:table-cell/>
          <table:table-cell office:value-type="string" table:style-name="ce4">
            <text:p>Mês</text:p>
          </table:table-cell>
          <table:table-cell office:value-type="string" table:style-name="ce5">
            <text:p>Gastos com Publicidade e Propaganda Mercadológica SEM Concorrência</text:p>
          </table:table-cell>
          <table:table-cell office:value-type="string" table:style-name="ce4">
            <text:p>Gastos com Patrocínio</text:p>
          </table:table-cell>
          <table:table-cell office:value-type="string" table:style-name="ce5">
            <text:p>Gastos com Publicidade e Propaganda Mercadológica COM Concorrência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1-01T00:00:00" table:style-name="ce6">
            <text:p>jan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2-01T00:00:00" table:style-name="ce6">
            <text:p>fev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3-01T00:00:00" table:style-name="ce6">
            <text:p>mar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4-01T00:00:00" table:style-name="ce6">
            <text:p>abr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141879.6" table:style-name="ce7">
            <text:p><text:s/>R$141.879,60<text:s/></text:p>
          </table:table-cell>
          <table:table-cell table:style-name="ce1"/>
          <table:table-cell office:value-type="string" table:style-name="ce1">
            <text:p>(1)</text:p>
          </table:table-cell>
          <table:table-cell table:number-columns-repeated="16377"/>
        </table:table-row>
        <table:table-row table:style-name="ro1">
          <table:table-cell/>
          <table:table-cell office:value-type="date" office:date-value="2022-05-01T00:00:00" table:style-name="ce6">
            <text:p>mai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6-01T00:00:00" table:style-name="ce6">
            <text:p>jun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7-01T00:00:00" table:style-name="ce6">
            <text:p>jul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8-01T00:00:00" table:style-name="ce6">
            <text:p>ago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09-01T00:00:00" table:style-name="ce6">
            <text:p>set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date" office:date-value="2022-10-01T00:00:00" table:style-name="ce6">
            <text:p>out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/>
        </table:table-row>
        <table:table-row table:style-name="ro1">
          <table:table-cell/>
          <table:table-cell office:value-type="date" office:date-value="2022-11-01T00:00:00" table:style-name="ce6">
            <text:p>nov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/>
        </table:table-row>
        <table:table-row table:style-name="ro1">
          <table:table-cell/>
          <table:table-cell office:value-type="date" office:date-value="2022-12-01T00:00:00" table:style-name="ce6">
            <text:p>dez/22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office:value-type="currency" office:value="0" table:style-name="ce7">
            <text:p><text:s/>R$-00<text:s/>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1">
            <text:p>Total</text:p>
          </table:table-cell>
          <table:table-cell office:value-type="currency" office:value="0" table:formula="of:=SUM([.C8:.C19])" table:style-name="ce7">
            <text:p><text:s/>R$-00<text:s/></text:p>
          </table:table-cell>
          <table:table-cell office:value-type="currency" office:value="0" table:formula="of:=SUM([.D8:.D19])" table:style-name="ce7">
            <text:p><text:s/>R$-00<text:s/></text:p>
          </table:table-cell>
          <table:table-cell office:value-type="currency" office:value="141879.6" table:formula="of:=SUM([.E8:.E19])" table:style-name="ce7">
            <text:p><text:s/>R$141.879,60<text:s/>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(1) Despesas referente a participação da CDRJ na Feira Intermodal 2022.</text:p>
          </table:table-cell>
          <table:table-cell table:number-columns-repeated="16382" table:style-name="ce1"/>
        </table:table-row>
        <table:table-row table:number-rows-repeated="1048554" table:style-name="ro1">
          <table:table-cell table:number-columns-repeated="16384"/>
        </table:table-row>
      </table:table>
      <table:database-ranges>
        <table:database-range table:target-range-address="Gastos2022.B7:Gastos2022.E20" table:name="Tabela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number:currency-style style:name="N36P0">
      <number:text> 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6P1">
      <number:text>-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6P2">
      <number:text> </number:text>
      <number:currency-symbol>R$</number:currency-symbol>
      <number:text>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oed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driano José da Costa</meta:initial-creator>
    <dc:creator>Roberta Corseuil Carvalhaes</dc:creator>
    <meta:creation-date>2022-05-26T22:46:48Z</meta:creation-date>
    <dc:date>2026-07-29T21:04:52Z</dc:date>
  </office:meta>
</office:document-meta>
</file>