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Normal_Plan1" style:data-style-name="N0">
      <style:table-cell-properties fo:border="thin solid #000000" style:vertical-align="automatic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3pt" style:font-size-asian="13pt" style:font-size-complex="13pt" fo:font-weight="bold" style:font-weight-asian="bold" style:font-weight-complex="bold" style:font-family-generic="roman"/>
    </style:style>
    <style:style style:name="ce3" style:family="table-cell" style:parent-style-name="Normal_Plan1" style:data-style-name="N36">
      <style:table-cell-properties fo:border="thin solid #000000" style:vertical-align="automatic" fo:background-color="#C0C0C0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3pt" style:font-size-asian="13pt" style:font-size-complex="13pt" fo:font-weight="bold" style:font-weight-asian="bold" style:font-weight-complex="bold" style:font-family-generic="roman"/>
    </style:style>
    <style:style style:name="ce4" style:family="table-cell" style:parent-style-name="Normal_Plan1" style:data-style-name="N0">
      <style:table-cell-properties fo:border="thin solid #000000" style:vertical-align="automatic" fo:background-color="#C0C0C0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3pt" style:font-size-asian="13pt" style:font-size-complex="13pt" fo:font-weight="bold" style:font-weight-asian="bold" style:font-weight-complex="bold" style:font-family-generic="roman"/>
    </style:style>
    <style:style style:name="ce5" style:family="table-cell" style:parent-style-name="Moeda" style:data-style-name="N34">
      <style:table-cell-properties fo:border="thin solid #000000" style:vertical-align="automatic" fo:background-color="#C0C0C0" style:repeat-content="false"/>
      <style:paragraph-properties fo:text-align="center"/>
      <style:text-properties fo:color="#000000" style:font-name="Times New Roman" style:font-name-asian="Times New Roman" style:font-name-complex="Times New Roman" fo:font-size="13pt" style:font-size-asian="13pt" style:font-size-complex="13pt" fo:font-weight="bold" style:font-weight-asian="bold" style:font-weight-complex="bold" style:font-family-generic="roman"/>
    </style:style>
    <style:style style:name="ce6" style:family="table-cell" style:parent-style-name="Default" style:data-style-name="N2"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7" style:family="table-cell" style:parent-style-name="Default" style:data-style-name="N0"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8" style:family="table-cell" style:parent-style-name="Normal_Plan2" style:data-style-name="N0">
      <style:table-cell-properties fo:border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9" style:family="table-cell" style:parent-style-name="Normal_Plan1" style:data-style-name="N36">
      <style:table-cell-properties fo:border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0" style:family="table-cell" style:parent-style-name="Normal_Plan1" style:data-style-name="N0">
      <style:table-cell-properties fo:border="thin solid #000000" style:vertical-align="automatic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1" style:family="table-cell" style:parent-style-name="Moeda" style:data-style-name="N34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2" style:family="table-cell" style:parent-style-name="Moeda" style:data-style-name="N34">
      <style:table-cell-properties fo:border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3" style:family="table-cell" style:parent-style-name="Normal_Plan1" style:data-style-name="N1">
      <style:table-cell-properties fo:border="thin solid #000000" style:vertical-align="automatic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4" style:family="table-cell" style:parent-style-name="Moeda" style:data-style-name="N34">
      <style:table-cell-properties fo:border="thin solid #000000" style:vertical-align="automatic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5" style:family="table-cell" style:parent-style-name="Moeda" style:data-style-name="N34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6" style:family="table-cell" style:parent-style-name="Default" style:data-style-name="N0">
      <style:table-cell-properties fo:border="thin solid #000000"/>
      <style:text-properties fo:color="#000000" style:font-name="Times New Roman" style:font-name-asian="Times New Roman" style:font-name-complex="Times New Roman" fo:font-size="13pt" style:font-size-asian="13pt" style:font-size-complex="13pt" fo:font-weight="bold" style:font-weight-asian="bold" style:font-weight-complex="bold" style:font-family-generic="roman"/>
    </style:style>
    <style:style style:name="ce17" style:family="table-cell" style:parent-style-name="Default" style:data-style-name="N0">
      <style:table-cell-properties fo:border="thin solid #000000"/>
      <style:text-properties fo:color="#202124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8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9" style:family="table-cell" style:parent-style-name="Moeda" style:data-style-name="N34">
      <style:table-cell-properties fo:border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20" style:family="table-cell" style:parent-style-name="Moeda" style:data-style-name="N34">
      <style:table-cell-properties fo:border="thin solid #000000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21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2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23" style:family="table-cell" style:parent-style-name="Moeda" style:data-style-name="N34">
      <style:table-cell-properties fo:border="thin solid #000000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24" style:family="table-cell" style:parent-style-name="Moeda" style:data-style-name="N34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25" style:family="table-cell" style:parent-style-name="Default" style:data-style-name="N0"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26" style:family="table-cell" style:parent-style-name="Moeda" style:data-style-name="N34">
      <style:table-cell-properties fo:border="thin solid #000000" style:vertical-align="automatic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27" style:family="table-cell" style:parent-style-name="Moeda" style:data-style-name="N34">
      <style:table-cell-properties fo:border="thin solid #000000" style:vertical-align="middle" fo:wrap-option="wrap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28" style:family="table-cell" style:parent-style-name="Default" style:data-style-name="N34"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29" style:family="table-cell" style:parent-style-name="Normal_Plan1" style:data-style-name="N36">
      <style:table-cell-properties fo:border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30" style:family="table-cell" style:parent-style-name="Moeda_32_2" style:data-style-name="N34">
      <style:table-cell-properties fo:border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31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32" style:family="table-cell" style:parent-style-name="Default" style:data-style-name="N34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33" style:family="table-cell" style:parent-style-name="Normal_Plan1" style:data-style-name="N36">
      <style:table-cell-properties fo:border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34" style:family="table-cell" style:parent-style-name="Moeda_32_2" style:data-style-name="N34">
      <style:table-cell-properties fo:border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35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36" style:family="table-cell" style:parent-style-name="Moeda_32_2" style:data-style-name="N34">
      <style:table-cell-properties fo:border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37" style:family="table-cell" style:parent-style-name="Normal_Plan1" style:data-style-name="N36">
      <style:table-cell-properties fo:border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38" style:family="table-cell" style:parent-style-name="Moeda_32_2" style:data-style-name="N34">
      <style:table-cell-properties fo:border="thin solid #000000" style:vertical-align="middle" fo:wrap-option="wrap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39" style:family="table-cell" style:parent-style-name="Moeda_32_2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40" style:family="table-cell" style:parent-style-name="Moeda_32_2" style:data-style-name="N34">
      <style:table-cell-properties fo:border="thin solid #000000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1" style:family="table-cell" style:parent-style-name="Normal_Plan1" style:data-style-name="N36">
      <style:table-cell-properties fo:border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42" style:family="table-cell" style:parent-style-name="Moeda_32_2" style:data-style-name="N34">
      <style:table-cell-properties fo:border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43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44" style:family="table-cell" style:parent-style-name="Moeda_32_2" style:data-style-name="N34">
      <style:table-cell-properties fo:border="thin solid #000000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5" style:family="table-cell" style:parent-style-name="Normal_Plan1" style:data-style-name="N36">
      <style:table-cell-properties fo:border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4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7" style:family="table-cell" style:parent-style-name="Moeda_32_2" style:data-style-name="N34">
      <style:table-cell-properties fo:border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8" style:family="table-cell" style:parent-style-name="Moeda_32_2" style:data-style-name="N34">
      <style:table-cell-properties fo:border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9" style:family="table-cell" style:parent-style-name="Normal_Plan1" style:data-style-name="N36">
      <style:table-cell-properties fo:border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50" style:family="table-cell" style:parent-style-name="Moeda_32_2" style:data-style-name="N34">
      <style:table-cell-properties fo:border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5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52" style:family="table-cell" style:parent-style-name="Moeda_32_2" style:data-style-name="N34">
      <style:table-cell-properties fo:border="thin solid #000000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3" style:family="table-cell" style:parent-style-name="Moeda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5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55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5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3pt" style:font-size-asian="13pt" style:font-size-complex="13pt" fo:font-weight="bold" style:font-weight-asian="bold" style:font-weight-complex="bold" style:font-family-generic="roman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333333" style:text-line-through-style="none" style:font-name="Times New Roman" style:font-name-asian="Times New Roman" style:font-name-complex="Times New Roman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96395833333333cm" style:use-optimal-column-width="true"/>
    </style:style>
    <style:style style:name="co2" style:family="table-column">
      <style:table-column-properties fo:break-before="auto" style:column-width="7.858125cm" style:use-optimal-column-width="true"/>
    </style:style>
    <style:style style:name="co3" style:family="table-column">
      <style:table-column-properties fo:break-before="auto" style:column-width="2.83104166666667cm" style:use-optimal-column-width="true"/>
    </style:style>
    <style:style style:name="co4" style:family="table-column">
      <style:table-column-properties fo:break-before="auto" style:column-width="4.15395833333333cm" style:use-optimal-column-width="true"/>
    </style:style>
    <style:style style:name="co5" style:family="table-column">
      <style:table-column-properties fo:break-before="auto" style:column-width="3.83645833333333cm" style:use-optimal-column-width="true"/>
    </style:style>
    <style:style style:name="co6" style:family="table-column">
      <style:table-column-properties fo:break-before="auto" style:column-width="3.54541666666667cm" style:use-optimal-column-width="true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3.36020833333333cm" style:use-optimal-column-width="true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18.75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lanilha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25"/>
        <table:table-column table:style-name="co4" table:default-cell-style-name="ce25"/>
        <table:table-column table:style-name="co5" table:default-cell-style-name="ce25"/>
        <table:table-column table:style-name="co6" table:default-cell-style-name="ce25"/>
        <table:table-column table:style-name="co7" table:number-columns-repeated="4" table:default-cell-style-name="ce1"/>
        <table:table-column table:style-name="co8" table:default-cell-style-name="ce1"/>
        <table:table-column table:style-name="co7" table:number-columns-repeated="16373" table:default-cell-style-name="ce1"/>
        <table:table-row table:style-name="ro1">
          <table:table-cell office:value-type="string" table:style-name="ce2">
            <text:p>AUXILIO CRECHE</text:p>
          </table:table-cell>
          <table:table-cell office:value-type="string" table:style-name="ce2">
            <text:p>Acordo Coletivo</text:p>
          </table:table-cell>
          <table:table-cell office:value-type="string" table:style-name="ce3">
            <text:p>Competencia</text:p>
          </table:table-cell>
          <table:table-cell office:value-type="string" table:style-name="ce4">
            <text:p>Quantidade</text:p>
          </table:table-cell>
          <table:table-cell office:value-type="string" table:style-name="ce5">
            <text:p>Total</text:p>
          </table:table-cell>
          <table:table-cell office:value-type="string" table:style-name="ce5">
            <text:p>Média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8"/>
          <table:table-cell office:value-type="date" office:date-value="2026-01-01T00:00:00" table:style-name="ce9">
            <text:p>janeiro-26</text:p>
          </table:table-cell>
          <table:table-cell office:value-type="float" office:value="29" table:style-name="ce10">
            <text:p>29</text:p>
          </table:table-cell>
          <table:table-cell office:value-type="currency" office:value="17935.189999999999" table:style-name="ce11">
            <text:p><text:s/>R$ 17.935,19<text:s/></text:p>
          </table:table-cell>
          <table:table-cell office:value-type="currency" office:value="618.45482758620687" table:formula="of:=[.E2]/[.D2]" table:style-name="ce12">
            <text:p><text:s/>R$ 618,45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8"/>
          <table:table-cell office:value-type="date" office:date-value="2026-02-01T00:00:00" table:style-name="ce9">
            <text:p>fevereiro-26</text:p>
          </table:table-cell>
          <table:table-cell office:value-type="float" office:value="34" table:style-name="ce10">
            <text:p>34</text:p>
          </table:table-cell>
          <table:table-cell office:value-type="currency" office:value="21366.84" table:style-name="ce11">
            <text:p><text:s/>R$ 21.366,84<text:s/></text:p>
          </table:table-cell>
          <table:table-cell office:value-type="currency" office:value="628.43647058823535" table:formula="of:=[.E3]/[.D3]" table:style-name="ce12">
            <text:p><text:s/>R$ 628,4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8"/>
          <table:table-cell office:value-type="date" office:date-value="2026-03-01T00:00:00" table:style-name="ce9">
            <text:p>março-26</text:p>
          </table:table-cell>
          <table:table-cell office:value-type="float" office:value="35" table:style-name="ce10">
            <text:p>35</text:p>
          </table:table-cell>
          <table:table-cell office:value-type="currency" office:value="22049.3" table:style-name="ce11">
            <text:p><text:s/>R$ 22.049,30<text:s/></text:p>
          </table:table-cell>
          <table:table-cell office:value-type="currency" office:value="629.98" table:formula="of:=[.E4]/[.D4]" table:style-name="ce12">
            <text:p><text:s/>R$ 629,98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8"/>
          <table:table-cell office:value-type="date" office:date-value="2026-04-01T00:00:00" table:style-name="ce9">
            <text:p>abril-26</text:p>
          </table:table-cell>
          <table:table-cell office:value-type="float" office:value="31" table:style-name="ce10">
            <text:p>31</text:p>
          </table:table-cell>
          <table:table-cell office:value-type="currency" office:value="19168.41" table:style-name="ce11">
            <text:p><text:s/>R$ 19.168,41<text:s/></text:p>
          </table:table-cell>
          <table:table-cell office:value-type="currency" office:value="618.33580645161294" table:formula="of:=[.E5]/[.D5]" table:style-name="ce12">
            <text:p><text:s/>R$ 618,3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8"/>
          <table:table-cell office:value-type="date" office:date-value="2026-05-01T00:00:00" table:style-name="ce9">
            <text:p>maio-26</text:p>
          </table:table-cell>
          <table:table-cell office:value-type="float" office:value="32" table:style-name="ce10">
            <text:p>32</text:p>
          </table:table-cell>
          <table:table-cell office:value-type="currency" office:value="19803.61" table:style-name="ce11">
            <text:p><text:s/>R$ 19.803,61<text:s/></text:p>
          </table:table-cell>
          <table:table-cell office:value-type="currency" office:value="618.86281250000002" table:formula="of:=[.E6]/[.D6]" table:style-name="ce12">
            <text:p><text:s/>R$ 618,86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8"/>
          <table:table-cell office:value-type="date" office:date-value="2026-06-01T00:00:00" table:style-name="ce9">
            <text:p>junho-26</text:p>
          </table:table-cell>
          <table:table-cell office:value-type="float" office:value="29" table:style-name="ce10">
            <text:p>29</text:p>
          </table:table-cell>
          <table:table-cell office:value-type="currency" office:value="17910.84" table:style-name="ce11">
            <text:p><text:s/>R$ 17.910,84<text:s/></text:p>
          </table:table-cell>
          <table:table-cell office:value-type="currency" office:value="617.61517241379306" table:formula="of:=[.E7]/[.D7]" table:style-name="ce12">
            <text:p><text:s/>R$ 617,62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8"/>
          <table:table-cell office:value-type="date" office:date-value="2026-07-01T00:00:00" table:style-name="ce9">
            <text:p>julho-26</text:p>
          </table:table-cell>
          <table:table-cell office:value-type="float" office:value="40" table:style-name="ce10">
            <text:p>40</text:p>
          </table:table-cell>
          <table:table-cell office:value-type="currency" office:value="25398.03" table:style-name="ce11">
            <text:p><text:s/>R$ 25.398,03<text:s/></text:p>
          </table:table-cell>
          <table:table-cell office:value-type="currency" office:value="634.95074999999997" table:formula="of:=[.E8]/[.D8]" table:style-name="ce12">
            <text:p><text:s/>R$ 634,95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8"/>
          <table:table-cell office:value-type="date" office:date-value="2026-08-01T00:00:00" table:style-name="ce9">
            <text:p>agosto-26</text:p>
          </table:table-cell>
          <table:table-cell office:value-type="float" office:value="35" table:style-name="ce10">
            <text:p>35</text:p>
          </table:table-cell>
          <table:table-cell office:value-type="currency" office:value="21684.21" table:style-name="ce11">
            <text:p><text:s/>R$ 21.684,21<text:s/></text:p>
          </table:table-cell>
          <table:table-cell office:value-type="currency" office:value="619.54885714285717" table:formula="of:=[.E9]/[.D9]" table:style-name="ce12">
            <text:p><text:s/>R$ 619,55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office:value-type="string" table:style-name="ce2">
            <text:p>AUXILIO ENSINO FUNDAMENTAL</text:p>
          </table:table-cell>
          <table:table-cell office:value-type="string" table:style-name="ce2">
            <text:p>Acordo Coletivo</text:p>
          </table:table-cell>
          <table:table-cell office:value-type="string" table:style-name="ce3">
            <text:p>Competencia</text:p>
          </table:table-cell>
          <table:table-cell office:value-type="string" table:style-name="ce4">
            <text:p>Quantidade</text:p>
          </table:table-cell>
          <table:table-cell office:value-type="string" table:style-name="ce5">
            <text:p>Total</text:p>
          </table:table-cell>
          <table:table-cell office:value-type="string" table:style-name="ce5">
            <text:p>Média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1-01T00:00:00" table:style-name="ce9">
            <text:p>janeiro-26</text:p>
          </table:table-cell>
          <table:table-cell office:value-type="float" office:value="184" table:style-name="ce13">
            <text:p>184</text:p>
          </table:table-cell>
          <table:table-cell office:value-type="currency" office:value="116876.8" table:style-name="ce14">
            <text:p><text:s/>R$ 116.876,80<text:s/></text:p>
          </table:table-cell>
          <table:table-cell office:value-type="currency" office:value="635.20000000000005" table:formula="of:=[.E11]/[.D11]" table:style-name="ce15">
            <text:p><text:s/>R$ 635,20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2-01T00:00:00" table:style-name="ce9">
            <text:p>fevereiro-26</text:p>
          </table:table-cell>
          <table:table-cell office:value-type="float" office:value="183" table:style-name="ce13">
            <text:p>183</text:p>
          </table:table-cell>
          <table:table-cell office:value-type="currency" office:value="116241.60000000001" table:style-name="ce14">
            <text:p><text:s/>R$ 116.241,60<text:s/></text:p>
          </table:table-cell>
          <table:table-cell office:value-type="currency" office:value="635.20000000000005" table:formula="of:=[.E12]/[.D12]" table:style-name="ce15">
            <text:p><text:s/>R$ 635,20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3-01T00:00:00" table:style-name="ce9">
            <text:p>março-26</text:p>
          </table:table-cell>
          <table:table-cell office:value-type="float" office:value="165" table:style-name="ce13">
            <text:p>165</text:p>
          </table:table-cell>
          <table:table-cell office:value-type="currency" office:value="104808" table:style-name="ce15">
            <text:p><text:s/>R$ 104.808,00<text:s/></text:p>
          </table:table-cell>
          <table:table-cell office:value-type="currency" office:value="635.20000000000005" table:formula="of:=[.E13]/[.D13]" table:style-name="ce15">
            <text:p><text:s/>R$ 635,20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4-01T00:00:00" table:style-name="ce9">
            <text:p>abril-26</text:p>
          </table:table-cell>
          <table:table-cell office:value-type="float" office:value="179" table:style-name="ce13">
            <text:p>179</text:p>
          </table:table-cell>
          <table:table-cell office:value-type="currency" office:value="113700.14" table:style-name="ce15">
            <text:p><text:s/>R$ 113.700,14<text:s/></text:p>
          </table:table-cell>
          <table:table-cell office:value-type="currency" office:value="635.19631284916204" table:formula="of:=[.E14]/[.D14]" table:style-name="ce15">
            <text:p><text:s/>R$ 635,20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5-01T00:00:00" table:style-name="ce9">
            <text:p>maio-26</text:p>
          </table:table-cell>
          <table:table-cell office:value-type="float" office:value="176.99999999999997" table:formula="of:=[.E15]/[.F15]" table:style-name="ce13">
            <text:p>177</text:p>
          </table:table-cell>
          <table:table-cell office:value-type="currency" office:value="112430.39999999999" table:style-name="ce15">
            <text:p><text:s/>R$ 112.430,40<text:s/></text:p>
          </table:table-cell>
          <table:table-cell office:value-type="currency" office:value="635.20000000000005" table:style-name="ce15">
            <text:p><text:s/>R$ 635,20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6-01T00:00:00" table:style-name="ce9">
            <text:p>junho-26</text:p>
          </table:table-cell>
          <table:table-cell office:value-type="float" office:value="183" table:formula="of:=[.E16]/[.F16]" table:style-name="ce13">
            <text:p>183</text:p>
          </table:table-cell>
          <table:table-cell office:value-type="currency" office:value="116241.60000000001" table:style-name="ce15">
            <text:p><text:s/>R$ 116.241,60<text:s/></text:p>
          </table:table-cell>
          <table:table-cell office:value-type="currency" office:value="635.20000000000005" table:style-name="ce15">
            <text:p><text:s/>R$ 635,20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7-01T00:00:00" table:style-name="ce9">
            <text:p>julho-26</text:p>
          </table:table-cell>
          <table:table-cell office:value-type="float" office:value="185.99999999999997" table:formula="of:=[.E17]/[.F17]" table:style-name="ce13">
            <text:p>186</text:p>
          </table:table-cell>
          <table:table-cell office:value-type="currency" office:value="118147.2" table:style-name="ce15">
            <text:p><text:s/>R$ 118.147,20<text:s/></text:p>
          </table:table-cell>
          <table:table-cell office:value-type="currency" office:value="635.20000000000005" table:style-name="ce15">
            <text:p><text:s/>R$ 635,20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8-01T00:00:00" table:style-name="ce9">
            <text:p>agosto-26</text:p>
          </table:table-cell>
          <table:table-cell office:value-type="float" office:value="185" table:formula="of:=[.E18]/[.F18]" table:style-name="ce13">
            <text:p>185</text:p>
          </table:table-cell>
          <table:table-cell office:value-type="currency" office:value="117512" table:style-name="ce15">
            <text:p><text:s/>R$ 117.512,00<text:s/></text:p>
          </table:table-cell>
          <table:table-cell office:value-type="currency" office:value="635.20000000000005" table:style-name="ce15">
            <text:p><text:s/>R$ 635,20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office:value-type="string" table:style-name="ce2">
            <text:p>INCENTIVO-N.SUP</text:p>
          </table:table-cell>
          <table:table-cell office:value-type="string" table:style-name="ce2">
            <text:p>Acordo Coletivo</text:p>
          </table:table-cell>
          <table:table-cell office:value-type="string" table:style-name="ce3">
            <text:p>Competencia</text:p>
          </table:table-cell>
          <table:table-cell office:value-type="string" table:style-name="ce4">
            <text:p>Quantidade</text:p>
          </table:table-cell>
          <table:table-cell office:value-type="string" table:style-name="ce5">
            <text:p>Total</text:p>
          </table:table-cell>
          <table:table-cell office:value-type="string" table:style-name="ce5">
            <text:p>Média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1-01T00:00:00" table:style-name="ce9">
            <text:p>janeiro-26</text:p>
          </table:table-cell>
          <table:table-cell office:value-type="float" office:value="12" table:style-name="ce13">
            <text:p>12</text:p>
          </table:table-cell>
          <table:table-cell office:value-type="currency" office:value="5543.28" table:style-name="ce11">
            <text:p><text:s/>R$ 5.543,28<text:s/></text:p>
          </table:table-cell>
          <table:table-cell office:value-type="currency" office:value="461.94" table:formula="of:=[.E20]/[.D20]" table:style-name="ce12">
            <text:p><text:s/>R$ 461,9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2-01T00:00:00" table:style-name="ce9">
            <text:p>fevereiro-26</text:p>
          </table:table-cell>
          <table:table-cell office:value-type="float" office:value="11" table:style-name="ce13">
            <text:p>11</text:p>
          </table:table-cell>
          <table:table-cell office:value-type="currency" office:value="5081.34" table:style-name="ce11">
            <text:p><text:s/>R$ 5.081,34<text:s/></text:p>
          </table:table-cell>
          <table:table-cell office:value-type="currency" office:value="461.94" table:formula="of:=[.E21]/[.D21]" table:style-name="ce12">
            <text:p><text:s/>R$ 461,9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3-01T00:00:00" table:style-name="ce9">
            <text:p>março-26</text:p>
          </table:table-cell>
          <table:table-cell office:value-type="float" office:value="19" table:style-name="ce13">
            <text:p>19</text:p>
          </table:table-cell>
          <table:table-cell office:value-type="currency" office:value="8776.86" table:style-name="ce11">
            <text:p><text:s/>R$ 8.776,86<text:s/></text:p>
          </table:table-cell>
          <table:table-cell office:value-type="currency" office:value="461.94000000000005" table:formula="of:=[.E22]/[.D22]" table:style-name="ce12">
            <text:p><text:s/>R$ 461,9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4-01T00:00:00" table:style-name="ce9">
            <text:p>abril-26</text:p>
          </table:table-cell>
          <table:table-cell office:value-type="float" office:value="20" table:formula="of:=[.E23]/[.F23]" table:style-name="ce13">
            <text:p>20</text:p>
          </table:table-cell>
          <table:table-cell office:value-type="currency" office:value="9238.7999999999993" table:style-name="ce11">
            <text:p><text:s/>R$ 9.238,80<text:s/></text:p>
          </table:table-cell>
          <table:table-cell office:value-type="currency" office:value="461.94" table:style-name="ce12">
            <text:p><text:s/>R$ 461,9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5-01T00:00:00" table:style-name="ce9">
            <text:p>maio-26</text:p>
          </table:table-cell>
          <table:table-cell office:value-type="float" office:value="18" table:formula="of:=[.E24]/[.F24]" table:style-name="ce13">
            <text:p>18</text:p>
          </table:table-cell>
          <table:table-cell office:value-type="currency" office:value="8314.92" table:style-name="ce11">
            <text:p><text:s/>R$ 8.314,92<text:s/></text:p>
          </table:table-cell>
          <table:table-cell office:value-type="currency" office:value="461.94" table:style-name="ce12">
            <text:p><text:s/>R$ 461,9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6-01T00:00:00" table:style-name="ce9">
            <text:p>junho-26</text:p>
          </table:table-cell>
          <table:table-cell office:value-type="float" office:value="19" table:formula="of:=[.E25]/[.F25]" table:style-name="ce13">
            <text:p>19</text:p>
          </table:table-cell>
          <table:table-cell office:value-type="currency" office:value="8776.86" table:style-name="ce11">
            <text:p><text:s/>R$ 8.776,86<text:s/></text:p>
          </table:table-cell>
          <table:table-cell office:value-type="currency" office:value="461.94" table:style-name="ce12">
            <text:p><text:s/>R$ 461,9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7-01T00:00:00" table:style-name="ce9">
            <text:p>julho-26</text:p>
          </table:table-cell>
          <table:table-cell office:value-type="float" office:value="18" table:formula="of:=[.E26]/[.F26]" table:style-name="ce13">
            <text:p>18</text:p>
          </table:table-cell>
          <table:table-cell office:value-type="currency" office:value="8314.92" table:style-name="ce11">
            <text:p><text:s/>R$ 8.314,92<text:s/></text:p>
          </table:table-cell>
          <table:table-cell office:value-type="currency" office:value="461.94" table:style-name="ce12">
            <text:p><text:s/>R$ 461,9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8-01T00:00:00" table:style-name="ce9">
            <text:p>agosto-26</text:p>
          </table:table-cell>
          <table:table-cell office:value-type="float" office:value="19.999134086677923" table:formula="of:=[.E27]/[.F27]" table:style-name="ce13">
            <text:p>20</text:p>
          </table:table-cell>
          <table:table-cell office:value-type="currency" office:value="9238.4" table:style-name="ce11">
            <text:p><text:s/>R$ 9.238,40<text:s/></text:p>
          </table:table-cell>
          <table:table-cell office:value-type="currency" office:value="461.94" table:style-name="ce12">
            <text:p><text:s/>R$ 461,9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office:value-type="string" table:style-name="ce2">
            <text:p>INCENTIVO-N.MEDIO</text:p>
          </table:table-cell>
          <table:table-cell office:value-type="string" table:style-name="ce2">
            <text:p>Acordo Coletivo</text:p>
          </table:table-cell>
          <table:table-cell office:value-type="string" table:style-name="ce3">
            <text:p>Competencia</text:p>
          </table:table-cell>
          <table:table-cell office:value-type="string" table:style-name="ce4">
            <text:p>Quantidade</text:p>
          </table:table-cell>
          <table:table-cell office:value-type="string" table:style-name="ce5">
            <text:p>Total</text:p>
          </table:table-cell>
          <table:table-cell office:value-type="string" table:style-name="ce5">
            <text:p>Média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1-01T00:00:00" table:style-name="ce9">
            <text:p>janeiro-26</text:p>
          </table:table-cell>
          <table:table-cell office:value-type="float" office:value="37" table:style-name="ce13">
            <text:p>37</text:p>
          </table:table-cell>
          <table:table-cell office:value-type="currency" office:value="21024.14" table:style-name="ce11">
            <text:p><text:s/>R$ 21.024,14<text:s/></text:p>
          </table:table-cell>
          <table:table-cell office:value-type="currency" office:value="568.22" table:formula="of:=[.E29]/[.D29]" table:style-name="ce12">
            <text:p><text:s/>R$ 568,22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2-01T00:00:00" table:style-name="ce9">
            <text:p>fevereiro-26</text:p>
          </table:table-cell>
          <table:table-cell office:value-type="float" office:value="41" table:style-name="ce13">
            <text:p>41</text:p>
          </table:table-cell>
          <table:table-cell office:value-type="currency" office:value="23297.02" table:style-name="ce11">
            <text:p><text:s/>R$ 23.297,02<text:s/></text:p>
          </table:table-cell>
          <table:table-cell office:value-type="currency" office:value="568.22" table:formula="of:=[.E30]/[.D30]" table:style-name="ce12">
            <text:p><text:s/>R$ 568,22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3-01T00:00:00" table:style-name="ce9">
            <text:p>março-26</text:p>
          </table:table-cell>
          <table:table-cell office:value-type="float" office:value="50" table:formula="of:=[.E31]/[.F31]" table:style-name="ce13">
            <text:p>50</text:p>
          </table:table-cell>
          <table:table-cell office:value-type="currency" office:value="28411" table:style-name="ce11">
            <text:p><text:s/>R$ 28.411,00<text:s/></text:p>
          </table:table-cell>
          <table:table-cell office:value-type="currency" office:value="568.22" table:style-name="ce12">
            <text:p><text:s/>R$ 568,22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4-01T00:00:00" table:style-name="ce9">
            <text:p>abril-26</text:p>
          </table:table-cell>
          <table:table-cell office:value-type="float" office:value="48.999999999999993" table:formula="of:=[.E32]/[.F32]" table:style-name="ce13">
            <text:p>49</text:p>
          </table:table-cell>
          <table:table-cell office:value-type="currency" office:value="27842.78" table:style-name="ce11">
            <text:p><text:s/>R$ 27.842,78<text:s/></text:p>
          </table:table-cell>
          <table:table-cell office:value-type="currency" office:value="568.22" table:style-name="ce12">
            <text:p><text:s/>R$ 568,22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5-01T00:00:00" table:style-name="ce9">
            <text:p>maio-26</text:p>
          </table:table-cell>
          <table:table-cell office:value-type="float" office:value="50" table:formula="of:=[.E33]/[.F33]" table:style-name="ce13">
            <text:p>50</text:p>
          </table:table-cell>
          <table:table-cell office:value-type="currency" office:value="28411" table:style-name="ce11">
            <text:p><text:s/>R$ 28.411,00<text:s/></text:p>
          </table:table-cell>
          <table:table-cell office:value-type="currency" office:value="568.22" table:style-name="ce12">
            <text:p><text:s/>R$ 568,22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6-01T00:00:00" table:style-name="ce9">
            <text:p>junho-26</text:p>
          </table:table-cell>
          <table:table-cell office:value-type="float" office:value="48.999999999999993" table:formula="of:=[.E34]/[.F34]" table:style-name="ce13">
            <text:p>49</text:p>
          </table:table-cell>
          <table:table-cell office:value-type="currency" office:value="27842.78" table:style-name="ce11">
            <text:p><text:s/>R$ 27.842,78<text:s/></text:p>
          </table:table-cell>
          <table:table-cell office:value-type="currency" office:value="568.22" table:style-name="ce12">
            <text:p><text:s/>R$ 568,22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7-01T00:00:00" table:style-name="ce9">
            <text:p>julho-26</text:p>
          </table:table-cell>
          <table:table-cell office:value-type="float" office:value="48.999999999999993" table:formula="of:=[.E35]/[.F35]" table:style-name="ce13">
            <text:p>49</text:p>
          </table:table-cell>
          <table:table-cell office:value-type="currency" office:value="27842.78" table:style-name="ce11">
            <text:p><text:s/>R$ 27.842,78<text:s/></text:p>
          </table:table-cell>
          <table:table-cell office:value-type="currency" office:value="568.22" table:style-name="ce12">
            <text:p><text:s/>R$ 568,22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8-01T00:00:00" table:style-name="ce9">
            <text:p>agosto-26</text:p>
          </table:table-cell>
          <table:table-cell office:value-type="float" office:value="48.999999999999993" table:formula="of:=[.E36]/[.F36]" table:style-name="ce13">
            <text:p>49</text:p>
          </table:table-cell>
          <table:table-cell office:value-type="currency" office:value="27842.78" table:style-name="ce11">
            <text:p><text:s/>R$ 27.842,78<text:s/></text:p>
          </table:table-cell>
          <table:table-cell office:value-type="currency" office:value="568.22" table:style-name="ce12">
            <text:p><text:s/>R$ 568,22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office:value-type="string" table:style-name="ce2">
            <text:p>INCENTIVO-N.PNE</text:p>
          </table:table-cell>
          <table:table-cell office:value-type="string" table:style-name="ce2">
            <text:p>Acordo Coletivo</text:p>
          </table:table-cell>
          <table:table-cell office:value-type="string" table:style-name="ce3">
            <text:p>Competencia</text:p>
          </table:table-cell>
          <table:table-cell office:value-type="string" table:style-name="ce4">
            <text:p>Quantidade</text:p>
          </table:table-cell>
          <table:table-cell office:value-type="string" table:style-name="ce5">
            <text:p>Total</text:p>
          </table:table-cell>
          <table:table-cell office:value-type="string" table:style-name="ce5">
            <text:p>Média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1-01T00:00:00" table:style-name="ce9">
            <text:p>janeiro-26</text:p>
          </table:table-cell>
          <table:table-cell office:value-type="float" office:value="43" table:style-name="ce10">
            <text:p>43</text:p>
          </table:table-cell>
          <table:table-cell office:value-type="currency" office:value="57630.35" table:style-name="ce11">
            <text:p><text:s/>R$ 57.630,35<text:s/></text:p>
          </table:table-cell>
          <table:table-cell office:value-type="currency" office:value="1340.2406976744185" table:formula="of:=[.E38]/[.D38]" table:style-name="ce12">
            <text:p><text:s/>R$ 1.340,2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2-01T00:00:00" table:style-name="ce9">
            <text:p>fevereiro-26</text:p>
          </table:table-cell>
          <table:table-cell office:value-type="float" office:value="40" table:style-name="ce10">
            <text:p>40</text:p>
          </table:table-cell>
          <table:table-cell office:value-type="currency" office:value="62501.23" table:style-name="ce11">
            <text:p><text:s/>R$ 62.501,23<text:s/></text:p>
          </table:table-cell>
          <table:table-cell office:value-type="currency" office:value="1562.5307500000001" table:formula="of:=[.E39]/[.D39]" table:style-name="ce12">
            <text:p><text:s/>R$ 1.562,53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3-01T00:00:00" table:style-name="ce9">
            <text:p>março-26</text:p>
          </table:table-cell>
          <table:table-cell office:value-type="float" office:value="47" table:style-name="ce10">
            <text:p>47</text:p>
          </table:table-cell>
          <table:table-cell office:value-type="currency" office:value="74826.990000000005" table:style-name="ce11">
            <text:p><text:s/>R$ 74.826,99<text:s/></text:p>
          </table:table-cell>
          <table:table-cell office:value-type="currency" office:value="1592.0636170212767" table:formula="of:=[.E40]/[.D40]" table:style-name="ce12">
            <text:p><text:s/>R$ 1.592,06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4-01T00:00:00" table:style-name="ce9">
            <text:p>abril-26</text:p>
          </table:table-cell>
          <table:table-cell office:value-type="float" office:value="48" table:style-name="ce10">
            <text:p>48</text:p>
          </table:table-cell>
          <table:table-cell office:value-type="currency" office:value="79592.72" table:style-name="ce11">
            <text:p><text:s/>R$ 79.592,72<text:s/></text:p>
          </table:table-cell>
          <table:table-cell office:value-type="currency" office:value="1658.1816666666666" table:formula="of:=[.E41]/[.D41]" table:style-name="ce12">
            <text:p><text:s/>R$ 1.658,18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5-01T00:00:00" table:style-name="ce9">
            <text:p>maio-26</text:p>
          </table:table-cell>
          <table:table-cell office:value-type="float" office:value="44" table:style-name="ce10">
            <text:p>44</text:p>
          </table:table-cell>
          <table:table-cell office:value-type="currency" office:value="79552.53" table:style-name="ce11">
            <text:p><text:s/>R$ 79.552,53<text:s/></text:p>
          </table:table-cell>
          <table:table-cell office:value-type="currency" office:value="1808.0120454545454" table:formula="of:=[.E42]/[.D42]" table:style-name="ce12">
            <text:p><text:s/>R$ 1.808,01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6-01T00:00:00" table:style-name="ce9">
            <text:p>junho-26</text:p>
          </table:table-cell>
          <table:table-cell office:value-type="float" office:value="43" table:style-name="ce10">
            <text:p>43</text:p>
          </table:table-cell>
          <table:table-cell office:value-type="currency" office:value="73480.679999999993" table:style-name="ce11">
            <text:p><text:s/>R$ 73.480,68<text:s/></text:p>
          </table:table-cell>
          <table:table-cell office:value-type="currency" office:value="1708.8530232558137" table:formula="of:=[.E43]/[.D43]" table:style-name="ce12">
            <text:p><text:s/>R$ 1.708,85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7-01T00:00:00" table:style-name="ce9">
            <text:p>julho-26</text:p>
          </table:table-cell>
          <table:table-cell office:value-type="float" office:value="52" table:style-name="ce10">
            <text:p>52</text:p>
          </table:table-cell>
          <table:table-cell office:value-type="currency" office:value="86274.7" table:style-name="ce11">
            <text:p><text:s/>R$ 86.274,70<text:s/></text:p>
          </table:table-cell>
          <table:table-cell office:value-type="currency" office:value="1659.1288461538461" table:formula="of:=[.E44]/[.D44]" table:style-name="ce12">
            <text:p><text:s/>R$ 1.659,13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8-01T00:00:00" table:style-name="ce9">
            <text:p>agosto-26</text:p>
          </table:table-cell>
          <table:table-cell office:value-type="float" office:value="57" table:style-name="ce10">
            <text:p>57</text:p>
          </table:table-cell>
          <table:table-cell office:value-type="currency" office:value="90384.71" table:style-name="ce11">
            <text:p><text:s/>R$ 90.384,71<text:s/></text:p>
          </table:table-cell>
          <table:table-cell office:value-type="currency" office:value="1585.6966666666667" table:formula="of:=[.E45]/[.D45]" table:style-name="ce12">
            <text:p><text:s/>R$ 1.585,70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office:value-type="string" table:style-name="ce2">
            <text:p>INC. 2ª FORMACAO</text:p>
          </table:table-cell>
          <table:table-cell office:value-type="string" table:style-name="ce2">
            <text:p>Acordo Coletivo</text:p>
          </table:table-cell>
          <table:table-cell office:value-type="string" table:style-name="ce3">
            <text:p>Competencia</text:p>
          </table:table-cell>
          <table:table-cell office:value-type="string" table:style-name="ce4">
            <text:p>Quantidade</text:p>
          </table:table-cell>
          <table:table-cell office:value-type="string" table:style-name="ce5">
            <text:p>Total</text:p>
          </table:table-cell>
          <table:table-cell office:value-type="string" table:style-name="ce5">
            <text:p>Média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1-01T00:00:00" table:style-name="ce9">
            <text:p>janeiro-26</text:p>
          </table:table-cell>
          <table:table-cell office:value-type="float" office:value="2" table:formula="of:=[.E47]/[.F47]" table:style-name="ce10">
            <text:p>2</text:p>
          </table:table-cell>
          <table:table-cell office:value-type="currency" office:value="923.88" table:style-name="ce11">
            <text:p><text:s/>R$ 923,88<text:s/></text:p>
          </table:table-cell>
          <table:table-cell office:value-type="currency" office:value="461.94" table:style-name="ce12">
            <text:p><text:s/>R$ 461,9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2-01T00:00:00" table:style-name="ce9">
            <text:p>fevereiro-26</text:p>
          </table:table-cell>
          <table:table-cell office:value-type="float" office:value="2" table:formula="of:=[.E48]/[.F48]" table:style-name="ce10">
            <text:p>2</text:p>
          </table:table-cell>
          <table:table-cell office:value-type="currency" office:value="923.88" table:style-name="ce11">
            <text:p><text:s/>R$ 923,88<text:s/></text:p>
          </table:table-cell>
          <table:table-cell office:value-type="currency" office:value="461.94" table:style-name="ce12">
            <text:p><text:s/>R$ 461,9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3-01T00:00:00" table:style-name="ce9">
            <text:p>março-26</text:p>
          </table:table-cell>
          <table:table-cell office:value-type="float" office:value="1.0649434991557345" table:formula="of:=[.E49]/[.F49]" table:style-name="ce13">
            <text:p>1</text:p>
          </table:table-cell>
          <table:table-cell office:value-type="currency" office:value="491.94" table:style-name="ce11">
            <text:p><text:s/>R$ 491,94<text:s/></text:p>
          </table:table-cell>
          <table:table-cell office:value-type="currency" office:value="461.94" table:style-name="ce12">
            <text:p><text:s/>R$ 461,9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4-01T00:00:00" table:style-name="ce9">
            <text:p>abril-26</text:p>
          </table:table-cell>
          <table:table-cell office:value-type="float" office:value="1" table:formula="of:=[.E50]/[.F50]" table:style-name="ce10">
            <text:p>1</text:p>
          </table:table-cell>
          <table:table-cell office:value-type="currency" office:value="461.94" table:style-name="ce11">
            <text:p><text:s/>R$ 461,94<text:s/></text:p>
          </table:table-cell>
          <table:table-cell office:value-type="currency" office:value="461.94" table:style-name="ce12">
            <text:p><text:s/>R$ 461,9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5-01T00:00:00" table:style-name="ce9">
            <text:p>maio-26</text:p>
          </table:table-cell>
          <table:table-cell office:value-type="float" office:value="1" table:formula="of:=[.E51]/[.F51]" table:style-name="ce10">
            <text:p>1</text:p>
          </table:table-cell>
          <table:table-cell office:value-type="currency" office:value="461.94" table:style-name="ce11">
            <text:p><text:s/>R$ 461,94<text:s/></text:p>
          </table:table-cell>
          <table:table-cell office:value-type="currency" office:value="461.94" table:style-name="ce12">
            <text:p><text:s/>R$ 461,9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6-01T00:00:00" table:style-name="ce9">
            <text:p>junho-26</text:p>
          </table:table-cell>
          <table:table-cell office:value-type="float" office:value="1" table:formula="of:=[.E52]/[.F52]" table:style-name="ce10">
            <text:p>1</text:p>
          </table:table-cell>
          <table:table-cell office:value-type="currency" office:value="461.94" table:style-name="ce11">
            <text:p><text:s/>R$ 461,94<text:s/></text:p>
          </table:table-cell>
          <table:table-cell office:value-type="currency" office:value="461.94" table:style-name="ce12">
            <text:p><text:s/>R$ 461,9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7-01T00:00:00" table:style-name="ce9">
            <text:p>julho-26</text:p>
          </table:table-cell>
          <table:table-cell office:value-type="float" office:value="1" table:style-name="ce10">
            <text:p>1</text:p>
          </table:table-cell>
          <table:table-cell office:value-type="currency" office:value="461.94" table:style-name="ce11">
            <text:p><text:s/>R$ 461,94<text:s/></text:p>
          </table:table-cell>
          <table:table-cell office:value-type="currency" office:value="461.94" table:formula="of:=[.E53]/[.D53]" table:style-name="ce12">
            <text:p><text:s/>R$ 461,9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8-01T00:00:00" table:style-name="ce9">
            <text:p>agosto-26</text:p>
          </table:table-cell>
          <table:table-cell office:value-type="float" office:value="1" table:style-name="ce10">
            <text:p>1</text:p>
          </table:table-cell>
          <table:table-cell office:value-type="currency" office:value="461.94" table:style-name="ce11">
            <text:p><text:s/>R$ 461,94<text:s/></text:p>
          </table:table-cell>
          <table:table-cell office:value-type="currency" office:value="461.94" table:formula="of:=[.E54]/[.D54]" table:style-name="ce12">
            <text:p><text:s/>R$ 461,9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office:value-type="string" table:style-name="ce2">
            <text:p>INCENTIVO POS</text:p>
          </table:table-cell>
          <table:table-cell office:value-type="string" table:style-name="ce2">
            <text:p>Acordo Coletivo</text:p>
          </table:table-cell>
          <table:table-cell office:value-type="string" table:style-name="ce3">
            <text:p>Competencia</text:p>
          </table:table-cell>
          <table:table-cell office:value-type="string" table:style-name="ce4">
            <text:p>Quantidade</text:p>
          </table:table-cell>
          <table:table-cell office:value-type="string" table:style-name="ce5">
            <text:p>Total</text:p>
          </table:table-cell>
          <table:table-cell office:value-type="string" table:style-name="ce5">
            <text:p>Média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1-01T00:00:00" table:style-name="ce9">
            <text:p>janeiro-26</text:p>
          </table:table-cell>
          <table:table-cell office:value-type="float" office:value="129" table:formula="of:=[.E56]/[.F56]" table:style-name="ce13">
            <text:p>129</text:p>
          </table:table-cell>
          <table:table-cell office:value-type="currency" office:value="59590.26" table:style-name="ce11">
            <text:p><text:s/>R$ 59.590,26<text:s/></text:p>
          </table:table-cell>
          <table:table-cell office:value-type="currency" office:value="461.94" table:style-name="ce12">
            <text:p><text:s/>R$ 461,9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2-01T00:00:00" table:style-name="ce9">
            <text:p>fevereiro-26</text:p>
          </table:table-cell>
          <table:table-cell office:value-type="float" office:value="130" table:formula="of:=[.E57]/[.F57]" table:style-name="ce13">
            <text:p>130</text:p>
          </table:table-cell>
          <table:table-cell office:value-type="currency" office:value="60052.2" table:style-name="ce11">
            <text:p><text:s/>R$ 60.052,20<text:s/></text:p>
          </table:table-cell>
          <table:table-cell office:value-type="currency" office:value="461.94" table:style-name="ce12">
            <text:p><text:s/>R$ 461,9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3-01T00:00:00" table:style-name="ce9">
            <text:p>março-26</text:p>
          </table:table-cell>
          <table:table-cell office:value-type="float" office:value="137" table:formula="of:=[.E58]/[.F58]" table:style-name="ce13">
            <text:p>137</text:p>
          </table:table-cell>
          <table:table-cell office:value-type="currency" office:value="63285.78" table:style-name="ce11">
            <text:p><text:s/>R$ 63.285,78<text:s/></text:p>
          </table:table-cell>
          <table:table-cell office:value-type="currency" office:value="461.94" table:style-name="ce12">
            <text:p><text:s/>R$ 461,9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4-01T00:00:00" table:style-name="ce9">
            <text:p>abril-26</text:p>
          </table:table-cell>
          <table:table-cell office:value-type="float" office:value="135" table:formula="of:=[.E59]/[.F59]" table:style-name="ce13">
            <text:p>135</text:p>
          </table:table-cell>
          <table:table-cell office:value-type="currency" office:value="62361.9" table:style-name="ce11">
            <text:p><text:s/>R$ 62.361,90<text:s/></text:p>
          </table:table-cell>
          <table:table-cell office:value-type="currency" office:value="461.94" table:style-name="ce12">
            <text:p><text:s/>R$ 461,9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5-01T00:00:00" table:style-name="ce9">
            <text:p>maio-26</text:p>
          </table:table-cell>
          <table:table-cell office:value-type="float" office:value="128" table:style-name="ce13">
            <text:p>128</text:p>
          </table:table-cell>
          <table:table-cell office:value-type="currency" office:value="59128.32" table:style-name="ce11">
            <text:p><text:s/>R$ 59.128,32<text:s/></text:p>
          </table:table-cell>
          <table:table-cell office:value-type="currency" office:value="461.94" table:style-name="ce12">
            <text:p><text:s/>R$ 461,9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6-01T00:00:00" table:style-name="ce9">
            <text:p>junho-26</text:p>
          </table:table-cell>
          <table:table-cell office:value-type="float" office:value="131" table:formula="of:=[.E61]/[.F61]" table:style-name="ce13">
            <text:p>131</text:p>
          </table:table-cell>
          <table:table-cell office:value-type="currency" office:value="60514.14" table:style-name="ce11">
            <text:p><text:s/>R$ 60.514,14<text:s/></text:p>
          </table:table-cell>
          <table:table-cell office:value-type="currency" office:value="461.94" table:style-name="ce12">
            <text:p><text:s/>R$ 461,9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7-01T00:00:00" table:style-name="ce9">
            <text:p>julho-26</text:p>
          </table:table-cell>
          <table:table-cell office:value-type="float" office:value="139" table:formula="of:=[.E62]/[.F62]" table:style-name="ce13">
            <text:p>139</text:p>
          </table:table-cell>
          <table:table-cell office:value-type="currency" office:value="64209.66" table:style-name="ce11">
            <text:p><text:s/>R$ 64.209,66<text:s/></text:p>
          </table:table-cell>
          <table:table-cell office:value-type="currency" office:value="461.94" table:style-name="ce12">
            <text:p><text:s/>R$ 461,9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8-01T00:00:00" table:style-name="ce9">
            <text:p>agosto-26</text:p>
          </table:table-cell>
          <table:table-cell office:value-type="float" office:value="137" table:formula="of:=[.E63]/[.F63]" table:style-name="ce13">
            <text:p>137</text:p>
          </table:table-cell>
          <table:table-cell office:value-type="currency" office:value="63285.78" table:style-name="ce11">
            <text:p><text:s/>R$ 63.285,78<text:s/></text:p>
          </table:table-cell>
          <table:table-cell office:value-type="currency" office:value="461.94" table:style-name="ce12">
            <text:p><text:s/>R$ 461,9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office:value-type="string" table:style-name="ce2">
            <text:p>AUXILIO BABA</text:p>
          </table:table-cell>
          <table:table-cell office:value-type="string" table:style-name="ce2">
            <text:p>Acordo Coletivo</text:p>
          </table:table-cell>
          <table:table-cell office:value-type="string" table:style-name="ce3">
            <text:p>Competencia</text:p>
          </table:table-cell>
          <table:table-cell office:value-type="string" table:style-name="ce4">
            <text:p>Quantidade</text:p>
          </table:table-cell>
          <table:table-cell office:value-type="string" table:style-name="ce5">
            <text:p>Total</text:p>
          </table:table-cell>
          <table:table-cell office:value-type="string" table:style-name="ce5">
            <text:p>Média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1-01T00:00:00" table:style-name="ce9">
            <text:p>janeiro-26</text:p>
          </table:table-cell>
          <table:table-cell office:value-type="float" office:value="4" table:formula="of:=[.E65]/[.F65]" table:style-name="ce13">
            <text:p>4</text:p>
          </table:table-cell>
          <table:table-cell office:value-type="currency" office:value="2540.8000000000002" table:style-name="ce11">
            <text:p><text:s/>R$ 2.540,80<text:s/></text:p>
          </table:table-cell>
          <table:table-cell office:value-type="currency" office:value="635.20000000000005" table:style-name="ce12">
            <text:p><text:s/>R$ 635,20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2-01T00:00:00" table:style-name="ce9">
            <text:p>fevereiro-26</text:p>
          </table:table-cell>
          <table:table-cell office:value-type="float" office:value="2" table:formula="of:=[.E66]/[.F66]" table:style-name="ce13">
            <text:p>2</text:p>
          </table:table-cell>
          <table:table-cell office:value-type="currency" office:value="1270.4000000000001" table:style-name="ce11">
            <text:p><text:s/>R$ 1.270,40<text:s/></text:p>
          </table:table-cell>
          <table:table-cell office:value-type="currency" office:value="635.20000000000005" table:style-name="ce12">
            <text:p><text:s/>R$ 635,20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3-01T00:00:00" table:style-name="ce9">
            <text:p>março-26</text:p>
          </table:table-cell>
          <table:table-cell office:value-type="float" office:value="2" table:formula="of:=[.E67]/[.F67]" table:style-name="ce13">
            <text:p>2</text:p>
          </table:table-cell>
          <table:table-cell office:value-type="currency" office:value="1270.4000000000001" table:style-name="ce11">
            <text:p><text:s/>R$ 1.270,40<text:s/></text:p>
          </table:table-cell>
          <table:table-cell office:value-type="currency" office:value="635.20000000000005" table:style-name="ce12">
            <text:p><text:s/>R$ 635,20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4-01T00:00:00" table:style-name="ce9">
            <text:p>abril-26</text:p>
          </table:table-cell>
          <table:table-cell office:value-type="float" office:value="2" table:formula="of:=[.E68]/[.F68]" table:style-name="ce13">
            <text:p>2</text:p>
          </table:table-cell>
          <table:table-cell office:value-type="currency" office:value="1270.4000000000001" table:style-name="ce11">
            <text:p><text:s/>R$ 1.270,40<text:s/></text:p>
          </table:table-cell>
          <table:table-cell office:value-type="currency" office:value="635.20000000000005" table:style-name="ce12">
            <text:p><text:s/>R$ 635,20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5-01T00:00:00" table:style-name="ce9">
            <text:p>maio-26</text:p>
          </table:table-cell>
          <table:table-cell office:value-type="float" office:value="2" table:formula="of:=[.E69]/[.F69]" table:style-name="ce13">
            <text:p>2</text:p>
          </table:table-cell>
          <table:table-cell office:value-type="currency" office:value="1270.4000000000001" table:style-name="ce11">
            <text:p><text:s/>R$ 1.270,40<text:s/></text:p>
          </table:table-cell>
          <table:table-cell office:value-type="currency" office:value="635.20000000000005" table:style-name="ce12">
            <text:p><text:s/>R$ 635,20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6-01T00:00:00" table:style-name="ce9">
            <text:p>junho-26</text:p>
          </table:table-cell>
          <table:table-cell office:value-type="float" office:value="2" table:formula="of:=[.E70]/[.F70]" table:style-name="ce13">
            <text:p>2</text:p>
          </table:table-cell>
          <table:table-cell office:value-type="currency" office:value="1270.4000000000001" table:style-name="ce11">
            <text:p><text:s/>R$ 1.270,40<text:s/></text:p>
          </table:table-cell>
          <table:table-cell office:value-type="currency" office:value="635.20000000000005" table:style-name="ce12">
            <text:p><text:s/>R$ 635,20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7-01T00:00:00" table:style-name="ce9">
            <text:p>julho-26</text:p>
          </table:table-cell>
          <table:table-cell office:value-type="float" office:value="1" table:style-name="ce13">
            <text:p>1</text:p>
          </table:table-cell>
          <table:table-cell office:value-type="currency" office:value="635.20000000000005" table:style-name="ce11">
            <text:p><text:s/>R$ 635,20<text:s/></text:p>
          </table:table-cell>
          <table:table-cell office:value-type="currency" office:value="635.20000000000005" table:style-name="ce12">
            <text:p><text:s/>R$ 635,20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8-01T00:00:00" table:style-name="ce9">
            <text:p>agosto-26</text:p>
          </table:table-cell>
          <table:table-cell office:value-type="float" office:value="1" table:style-name="ce13">
            <text:p>1</text:p>
          </table:table-cell>
          <table:table-cell office:value-type="currency" office:value="635.20000000000005" table:style-name="ce11">
            <text:p><text:s/>R$ 635,20<text:s/></text:p>
          </table:table-cell>
          <table:table-cell office:value-type="currency" office:value="635.20000000000005" table:style-name="ce12">
            <text:p><text:s/>R$ 635,20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office:value-type="string" table:style-name="ce2">
            <text:p>INCENTIVO N. TÉCNICO</text:p>
          </table:table-cell>
          <table:table-cell table:style-name="ce2"/>
          <table:table-cell office:value-type="string" table:style-name="ce3">
            <text:p>Competencia</text:p>
          </table:table-cell>
          <table:table-cell office:value-type="string" table:style-name="ce4">
            <text:p>Quantidade</text:p>
          </table:table-cell>
          <table:table-cell office:value-type="string" table:style-name="ce5">
            <text:p>Total</text:p>
          </table:table-cell>
          <table:table-cell office:value-type="string" table:style-name="ce5">
            <text:p>Média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1-01T00:00:00" table:style-name="ce9">
            <text:p>janeiro-26</text:p>
          </table:table-cell>
          <table:table-cell office:value-type="float" office:value="0" table:style-name="ce10">
            <text:p>0</text:p>
          </table:table-cell>
          <table:table-cell office:value-type="currency" office:value="0" table:style-name="ce11">
            <text:p><text:s/>R$ -<text:s text:c="3"/></text:p>
          </table:table-cell>
          <table:table-cell office:value-type="currency" office:value="0" table:style-name="ce12">
            <text:p><text:s/>R$ -<text:s text:c="3"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2-01T00:00:00" table:style-name="ce9">
            <text:p>fevereiro-26</text:p>
          </table:table-cell>
          <table:table-cell office:value-type="float" office:value="0" table:style-name="ce10">
            <text:p>0</text:p>
          </table:table-cell>
          <table:table-cell office:value-type="currency" office:value="0" table:style-name="ce11">
            <text:p><text:s/>R$ -<text:s text:c="3"/></text:p>
          </table:table-cell>
          <table:table-cell office:value-type="currency" office:value="0" table:style-name="ce12">
            <text:p><text:s/>R$ -<text:s text:c="3"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3-01T00:00:00" table:style-name="ce9">
            <text:p>março-26</text:p>
          </table:table-cell>
          <table:table-cell office:value-type="float" office:value="0" table:style-name="ce10">
            <text:p>0</text:p>
          </table:table-cell>
          <table:table-cell office:value-type="currency" office:value="0" table:style-name="ce11">
            <text:p><text:s/>R$ -<text:s text:c="3"/></text:p>
          </table:table-cell>
          <table:table-cell office:value-type="currency" office:value="0" table:style-name="ce12">
            <text:p><text:s/>R$ -<text:s text:c="3"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4-01T00:00:00" table:style-name="ce9">
            <text:p>abril-26</text:p>
          </table:table-cell>
          <table:table-cell office:value-type="float" office:value="0" table:style-name="ce10">
            <text:p>0</text:p>
          </table:table-cell>
          <table:table-cell office:value-type="currency" office:value="0" table:style-name="ce11">
            <text:p><text:s/>R$ -<text:s text:c="3"/></text:p>
          </table:table-cell>
          <table:table-cell office:value-type="currency" office:value="0" table:style-name="ce12">
            <text:p><text:s/>R$ -<text:s text:c="3"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5-01T00:00:00" table:style-name="ce9">
            <text:p>maio-26</text:p>
          </table:table-cell>
          <table:table-cell office:value-type="float" office:value="0" table:style-name="ce10">
            <text:p>0</text:p>
          </table:table-cell>
          <table:table-cell office:value-type="currency" office:value="0" table:style-name="ce11">
            <text:p><text:s/>R$ -<text:s text:c="3"/></text:p>
          </table:table-cell>
          <table:table-cell office:value-type="currency" office:value="0" table:style-name="ce12">
            <text:p><text:s/>R$ -<text:s text:c="3"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6-01T00:00:00" table:style-name="ce9">
            <text:p>junho-26</text:p>
          </table:table-cell>
          <table:table-cell office:value-type="float" office:value="0" table:style-name="ce10">
            <text:p>0</text:p>
          </table:table-cell>
          <table:table-cell office:value-type="currency" office:value="0" table:style-name="ce11">
            <text:p><text:s/>R$ -<text:s text:c="3"/></text:p>
          </table:table-cell>
          <table:table-cell office:value-type="currency" office:value="0" table:style-name="ce12">
            <text:p><text:s/>R$ -<text:s text:c="3"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7-01T00:00:00" table:style-name="ce9">
            <text:p>julho-26</text:p>
          </table:table-cell>
          <table:table-cell office:value-type="float" office:value="0" table:style-name="ce10">
            <text:p>0</text:p>
          </table:table-cell>
          <table:table-cell office:value-type="currency" office:value="0" table:style-name="ce11">
            <text:p><text:s/>R$ -<text:s text:c="3"/></text:p>
          </table:table-cell>
          <table:table-cell office:value-type="currency" office:value="0" table:style-name="ce12">
            <text:p><text:s/>R$ -<text:s text:c="3"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2"/>
          <table:table-cell office:value-type="date" office:date-value="2026-08-01T00:00:00" table:style-name="ce9">
            <text:p>agosto-26</text:p>
          </table:table-cell>
          <table:table-cell office:value-type="float" office:value="0" table:style-name="ce10">
            <text:p>0</text:p>
          </table:table-cell>
          <table:table-cell office:value-type="currency" office:value="0" table:style-name="ce11">
            <text:p><text:s/>R$ -<text:s text:c="3"/></text:p>
          </table:table-cell>
          <table:table-cell office:value-type="currency" office:value="0" table:style-name="ce12">
            <text:p><text:s/>R$ -<text:s text:c="3"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office:value-type="string" table:style-name="ce16">
            <text:p>VALE TRANSPORTE - EMPREGADO</text:p>
          </table:table-cell>
          <table:table-cell office:value-type="string" table:style-name="ce17">
            <text:p>art. 4º da <text:span text:style-name="T1">lei</text:span><text:span text:style-name="T2"> nº 7.418, de parágrafo único</text:span></text:p>
          </table:table-cell>
          <table:table-cell office:value-type="string" table:style-name="ce3">
            <text:p>Competencia</text:p>
          </table:table-cell>
          <table:table-cell office:value-type="string" table:style-name="ce4">
            <text:p>Quantidade</text:p>
          </table:table-cell>
          <table:table-cell office:value-type="string" table:style-name="ce5">
            <text:p>Total</text:p>
          </table:table-cell>
          <table:table-cell office:value-type="string" table:style-name="ce5">
            <text:p>Média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1-01T00:00:00" table:style-name="ce9">
            <text:p>janeiro-26</text:p>
          </table:table-cell>
          <table:table-cell office:value-type="float" office:value="48" table:style-name="ce18">
            <text:p>48</text:p>
          </table:table-cell>
          <table:table-cell office:value-type="currency" office:value="35319.339999999997" table:style-name="ce12">
            <text:p><text:s/>R$ 35.319,34<text:s/></text:p>
          </table:table-cell>
          <table:table-cell office:value-type="currency" office:value="735.8195833333333" table:formula="of:=[.E83]/[.D83]" table:style-name="ce12">
            <text:p><text:s/>R$ 735,82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2-01T00:00:00" table:style-name="ce9">
            <text:p>fevereiro-26</text:p>
          </table:table-cell>
          <table:table-cell office:value-type="float" office:value="49" table:style-name="ce18">
            <text:p>49</text:p>
          </table:table-cell>
          <table:table-cell office:value-type="currency" office:value="37149.08" table:style-name="ce19">
            <text:p><text:s/>R$ 37.149,08<text:s/></text:p>
          </table:table-cell>
          <table:table-cell office:value-type="currency" office:value="758.14448979591839" table:formula="of:=[.E84]/[.D84]" table:style-name="ce12">
            <text:p><text:s/>R$ 758,1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3-01T00:00:00" table:style-name="ce9">
            <text:p>março-26</text:p>
          </table:table-cell>
          <table:table-cell office:value-type="float" office:value="52" table:style-name="ce18">
            <text:p>52</text:p>
          </table:table-cell>
          <table:table-cell office:value-type="currency" office:value="38404.980000000003" table:style-name="ce19">
            <text:p><text:s/>R$ 38.404,98<text:s/></text:p>
          </table:table-cell>
          <table:table-cell office:value-type="currency" office:value="738.55730769230775" table:formula="of:=[.E85]/[.D85]" table:style-name="ce12">
            <text:p><text:s/>R$ 738,56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4-01T00:00:00" table:style-name="ce9">
            <text:p>abril-26</text:p>
          </table:table-cell>
          <table:table-cell office:value-type="float" office:value="41" table:style-name="ce18">
            <text:p>41</text:p>
          </table:table-cell>
          <table:table-cell office:value-type="currency" office:value="27258.6" table:style-name="ce19">
            <text:p><text:s/>R$ 27.258,60<text:s/></text:p>
          </table:table-cell>
          <table:table-cell office:value-type="currency" office:value="664.8439024390243" table:formula="of:=[.E86]/[.D86]" table:style-name="ce12">
            <text:p><text:s/>R$ 664,8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5-01T00:00:00" table:style-name="ce29">
            <text:p>maio-26</text:p>
          </table:table-cell>
          <table:table-cell office:value-type="float" office:value="41" table:style-name="ce31">
            <text:p>41</text:p>
          </table:table-cell>
          <table:table-cell office:value-type="currency" office:value="28032" table:style-name="ce32">
            <text:p><text:s/>R$ 28.032,00<text:s/></text:p>
          </table:table-cell>
          <table:table-cell office:value-type="currency" office:value="683.70731707317077" table:style-name="ce30">
            <text:p><text:s/>R$ 683,71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6-01T00:00:00" table:style-name="ce29">
            <text:p>junho-26</text:p>
          </table:table-cell>
          <table:table-cell office:value-type="float" office:value="43" table:style-name="ce31">
            <text:p>43</text:p>
          </table:table-cell>
          <table:table-cell office:value-type="currency" office:value="31132.66" table:style-name="ce32">
            <text:p><text:s/>R$ 31.132,66<text:s/></text:p>
          </table:table-cell>
          <table:table-cell office:value-type="currency" office:value="724.01534883720933" table:style-name="ce30">
            <text:p><text:s/>R$ 724,02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7-01T00:00:00" table:style-name="ce29">
            <text:p>julho-26</text:p>
          </table:table-cell>
          <table:table-cell office:value-type="float" office:value="42" table:style-name="ce31">
            <text:p>42</text:p>
          </table:table-cell>
          <table:table-cell office:value-type="currency" office:value="33507.9" table:style-name="ce32">
            <text:p><text:s/>R$ 33.507,90<text:s/></text:p>
          </table:table-cell>
          <table:table-cell office:value-type="currency" office:value="797.80714285714294" table:style-name="ce30">
            <text:p><text:s/>R$ 797,81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8-01T00:00:00" table:style-name="ce49">
            <text:p>agosto-26</text:p>
          </table:table-cell>
          <table:table-cell office:value-type="float" office:value="47" table:style-name="ce43">
            <text:p>47</text:p>
          </table:table-cell>
          <table:table-cell office:value-type="currency" office:value="37670.39" table:formula="of:=28313.04+9357.35" table:style-name="ce32">
            <text:p><text:s/>R$ 37.670,39<text:s/></text:p>
          </table:table-cell>
          <table:table-cell office:value-type="currency" office:value="801.49765957446812" table:formula="of:=[.E90]/[.D90]" table:style-name="ce50">
            <text:p><text:s/>R$ 801,50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9-01T00:00:00" table:style-name="ce49">
            <text:p>setembro-26</text:p>
          </table:table-cell>
          <table:table-cell office:value-type="float" office:value="47" table:style-name="ce43">
            <text:p>47</text:p>
          </table:table-cell>
          <table:table-cell office:value-type="currency" office:value="39503.72" table:formula="of:=29780.04+9723.68" table:style-name="ce32">
            <text:p><text:s/>R$ 39.503,72<text:s/></text:p>
          </table:table-cell>
          <table:table-cell office:value-type="currency" office:value="840.50468085106388" table:formula="of:=[.E91]/[.D91]" table:style-name="ce50">
            <text:p><text:s/>R$ 840,50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office:value-type="string" table:style-name="ce16">
            <text:p>VALE TRANSPORTE - ESTAGIÁRIO</text:p>
          </table:table-cell>
          <table:table-cell office:value-type="string" table:style-name="ce17">
            <text:p>art. 4º da <text:span text:style-name="T1">lei</text:span><text:span text:style-name="T2"> nº 7.418, de parágrafo único</text:span></text:p>
          </table:table-cell>
          <table:table-cell office:value-type="string" table:style-name="ce3">
            <text:p>Competencia</text:p>
          </table:table-cell>
          <table:table-cell office:value-type="string" table:style-name="ce4">
            <text:p>Quantidade</text:p>
          </table:table-cell>
          <table:table-cell office:value-type="string" table:style-name="ce5">
            <text:p>Total</text:p>
          </table:table-cell>
          <table:table-cell office:value-type="string" table:style-name="ce5">
            <text:p>Média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1-01T00:00:00" table:style-name="ce9">
            <text:p>janeiro-26</text:p>
          </table:table-cell>
          <table:table-cell office:value-type="float" office:value="92" table:style-name="ce18">
            <text:p>92</text:p>
          </table:table-cell>
          <table:table-cell office:value-type="currency" office:value="42801.7" table:style-name="ce19">
            <text:p><text:s/>R$ 42.801,70<text:s/></text:p>
          </table:table-cell>
          <table:table-cell office:value-type="currency" office:value="465.23586956521734" table:formula="of:=[.E93]/[.D93]" table:style-name="ce12">
            <text:p><text:s/>R$ 465,2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2-01T00:00:00" table:style-name="ce9">
            <text:p>fevereiro-26</text:p>
          </table:table-cell>
          <table:table-cell office:value-type="float" office:value="82" table:style-name="ce18">
            <text:p>82</text:p>
          </table:table-cell>
          <table:table-cell office:value-type="currency" office:value="38243.800000000003" table:style-name="ce19">
            <text:p><text:s/>R$ 38.243,80<text:s/></text:p>
          </table:table-cell>
          <table:table-cell office:value-type="currency" office:value="466.38780487804883" table:formula="of:=[.E94]/[.D94]" table:style-name="ce12">
            <text:p><text:s/>R$ 466,39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3-01T00:00:00" table:style-name="ce9">
            <text:p>março-26</text:p>
          </table:table-cell>
          <table:table-cell office:value-type="float" office:value="90" table:style-name="ce18">
            <text:p>90</text:p>
          </table:table-cell>
          <table:table-cell office:value-type="currency" office:value="43209.8" table:style-name="ce19">
            <text:p><text:s/>R$ 43.209,80<text:s/></text:p>
          </table:table-cell>
          <table:table-cell office:value-type="currency" office:value="480.10888888888894" table:formula="of:=[.E95]/[.D95]" table:style-name="ce12">
            <text:p><text:s/>R$ 480,11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4-01T00:00:00" table:style-name="ce9">
            <text:p>abril-26</text:p>
          </table:table-cell>
          <table:table-cell office:value-type="float" office:value="86" table:style-name="ce18">
            <text:p>86</text:p>
          </table:table-cell>
          <table:table-cell office:value-type="currency" office:value="36798.1" table:style-name="ce19">
            <text:p><text:s/>R$ 36.798,10<text:s/></text:p>
          </table:table-cell>
          <table:table-cell office:value-type="currency" office:value="427.88488372093019" table:formula="of:=[.E96]/[.D96]" table:style-name="ce12">
            <text:p><text:s/>R$ 427,88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5-01T00:00:00" table:style-name="ce33">
            <text:p>maio-26</text:p>
          </table:table-cell>
          <table:table-cell office:value-type="float" office:value="81" table:style-name="ce35">
            <text:p>81</text:p>
          </table:table-cell>
          <table:table-cell office:value-type="currency" office:value="34873.300000000003" table:style-name="ce36">
            <text:p><text:s/>R$ 34.873,30<text:s/></text:p>
          </table:table-cell>
          <table:table-cell office:value-type="currency" office:value="430.5345679012346" table:style-name="ce34">
            <text:p><text:s/>R$ 430,53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6-01T00:00:00" table:style-name="ce33">
            <text:p>junho-26</text:p>
          </table:table-cell>
          <table:table-cell office:value-type="float" office:value="84" table:style-name="ce35">
            <text:p>84</text:p>
          </table:table-cell>
          <table:table-cell office:value-type="currency" office:value="38701.800000000003" table:style-name="ce36">
            <text:p><text:s/>R$ 38.701,80<text:s/></text:p>
          </table:table-cell>
          <table:table-cell office:value-type="currency" office:value="460.73571428571432" table:style-name="ce34">
            <text:p><text:s/>R$ 460,7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7-01T00:00:00" table:style-name="ce33">
            <text:p>julho-26</text:p>
          </table:table-cell>
          <table:table-cell office:value-type="float" office:value="80" table:style-name="ce35">
            <text:p>80</text:p>
          </table:table-cell>
          <table:table-cell office:value-type="currency" office:value="38830.5" table:style-name="ce36">
            <text:p><text:s/>R$ 38.830,50<text:s/></text:p>
          </table:table-cell>
          <table:table-cell office:value-type="currency" office:value="485.38125000000002" table:style-name="ce34">
            <text:p><text:s/>R$ 485,38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8-01T00:00:00" table:style-name="ce49">
            <text:p>agosto-26</text:p>
          </table:table-cell>
          <table:table-cell office:value-type="float" office:value="90" table:style-name="ce43">
            <text:p>90</text:p>
          </table:table-cell>
          <table:table-cell office:value-type="currency" office:value="47288.77" table:formula="of:=35542.42+11746.35" table:style-name="ce36">
            <text:p><text:s/>R$ 47.288,77<text:s/></text:p>
          </table:table-cell>
          <table:table-cell office:value-type="currency" office:value="525.43077777777773" table:formula="of:=[.E100]/[.D100]" table:style-name="ce50">
            <text:p><text:s/>R$ 525,43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9-01T00:00:00" table:style-name="ce49">
            <text:p>setembro-26</text:p>
          </table:table-cell>
          <table:table-cell office:value-type="float" office:value="85" table:style-name="ce43">
            <text:p>85</text:p>
          </table:table-cell>
          <table:table-cell office:value-type="currency" office:value="37090.43" table:formula="of:=27960.78+9129.65" table:style-name="ce36">
            <text:p><text:s/>R$ 37.090,43<text:s/></text:p>
          </table:table-cell>
          <table:table-cell office:value-type="currency" office:value="436.358" table:formula="of:=[.E101]/[.D101]" table:style-name="ce50">
            <text:p><text:s/>R$ 436,36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office:value-type="string" table:style-name="ce16">
            <text:p>VALE REFEIÇÃO e ALIMENTAÇÃO</text:p>
          </table:table-cell>
          <table:table-cell office:value-type="string" table:style-name="ce2">
            <text:p>Acordo Coletivo</text:p>
          </table:table-cell>
          <table:table-cell office:value-type="string" table:style-name="ce3">
            <text:p>Competencia</text:p>
          </table:table-cell>
          <table:table-cell office:value-type="string" table:style-name="ce4">
            <text:p>Quantidade</text:p>
          </table:table-cell>
          <table:table-cell office:value-type="string" table:style-name="ce5">
            <text:p>Total</text:p>
          </table:table-cell>
          <table:table-cell office:value-type="string" table:style-name="ce5">
            <text:p>Média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1-01T00:00:00" table:style-name="ce9">
            <text:p>janeiro-26</text:p>
          </table:table-cell>
          <table:table-cell office:value-type="float" office:value="642" table:style-name="ce53">
            <text:p>642</text:p>
          </table:table-cell>
          <table:table-cell office:value-type="currency" office:value="996058.62" table:style-name="ce23">
            <text:p><text:s/>R$ 996.058,62<text:s/></text:p>
          </table:table-cell>
          <table:table-cell office:value-type="currency" office:value="1551.4931775700934" table:formula="of:=[.E103]/[.D103]" table:style-name="ce26">
            <text:p><text:s/>R$ 1.551,49<text:s/></text:p>
          </table:table-cell>
          <table:table-cell table:style-name="ce6"/>
          <table:table-cell table:number-columns-repeated="3" table:style-name="ce7"/>
          <table:table-cell table:style-name="ce28"/>
          <table:table-cell table:number-columns-repeated="16373" table:style-name="ce7"/>
        </table:table-row>
        <table:table-row table:style-name="ro1">
          <table:table-cell table:number-columns-repeated="2" table:style-name="ce16"/>
          <table:table-cell office:value-type="date" office:date-value="2026-02-01T00:00:00" table:style-name="ce9">
            <text:p>fevereiro-26</text:p>
          </table:table-cell>
          <table:table-cell office:value-type="float" office:value="644" table:style-name="ce53">
            <text:p>644</text:p>
          </table:table-cell>
          <table:table-cell office:value-type="currency" office:value="979795.6" table:style-name="ce20">
            <text:p><text:s/>R$ 979.795,60<text:s/></text:p>
          </table:table-cell>
          <table:table-cell office:value-type="currency" office:value="1521.4217391304348" table:formula="of:=[.E104]/[.D104]" table:style-name="ce26">
            <text:p><text:s/>R$ 1.521,42<text:s/></text:p>
          </table:table-cell>
          <table:table-cell table:style-name="ce6"/>
          <table:table-cell table:number-columns-repeated="3" table:style-name="ce7"/>
          <table:table-cell table:style-name="ce28"/>
          <table:table-cell table:number-columns-repeated="16373" table:style-name="ce7"/>
        </table:table-row>
        <table:table-row table:style-name="ro1">
          <table:table-cell table:number-columns-repeated="2" table:style-name="ce16"/>
          <table:table-cell office:value-type="date" office:date-value="2026-03-01T00:00:00" table:style-name="ce9">
            <text:p>março-26</text:p>
          </table:table-cell>
          <table:table-cell office:value-type="float" office:value="650" table:style-name="ce53">
            <text:p>650</text:p>
          </table:table-cell>
          <table:table-cell office:value-type="currency" office:value="988069.49" table:style-name="ce23">
            <text:p><text:s/>R$ 988.069,49<text:s/></text:p>
          </table:table-cell>
          <table:table-cell office:value-type="currency" office:value="1520.1069076923077" table:formula="of:=[.E105]/[.D105]" table:style-name="ce26">
            <text:p><text:s/>R$ 1.520,11<text:s/></text:p>
          </table:table-cell>
          <table:table-cell table:style-name="ce6"/>
          <table:table-cell table:number-columns-repeated="3" table:style-name="ce7"/>
          <table:table-cell table:style-name="ce28"/>
          <table:table-cell table:number-columns-repeated="16373" table:style-name="ce7"/>
        </table:table-row>
        <table:table-row table:style-name="ro1">
          <table:table-cell table:number-columns-repeated="2" table:style-name="ce16"/>
          <table:table-cell office:value-type="date" office:date-value="2026-04-01T00:00:00" table:style-name="ce9">
            <text:p>abril-26</text:p>
          </table:table-cell>
          <table:table-cell office:value-type="float" office:value="647" table:style-name="ce53">
            <text:p>647</text:p>
          </table:table-cell>
          <table:table-cell office:value-type="currency" office:value="983528.67" table:style-name="ce23">
            <text:p><text:s/>R$ 983.528,67<text:s/></text:p>
          </table:table-cell>
          <table:table-cell office:value-type="currency" office:value="1520.1370479134468" table:formula="of:=[.E106]/[.D106]" table:style-name="ce26">
            <text:p><text:s/>R$ 1.520,14<text:s/></text:p>
          </table:table-cell>
          <table:table-cell table:style-name="ce6"/>
          <table:table-cell table:number-columns-repeated="3" table:style-name="ce7"/>
          <table:table-cell table:style-name="ce28"/>
          <table:table-cell table:number-columns-repeated="16373" table:style-name="ce7"/>
        </table:table-row>
        <table:table-row table:style-name="ro1">
          <table:table-cell table:number-columns-repeated="2" table:style-name="ce16"/>
          <table:table-cell office:value-type="date" office:date-value="2026-05-01T00:00:00" table:style-name="ce9">
            <text:p>maio-26</text:p>
          </table:table-cell>
          <table:table-cell office:value-type="float" office:value="649" table:style-name="ce53">
            <text:p>649</text:p>
          </table:table-cell>
          <table:table-cell office:value-type="currency" office:value="986555.85" table:style-name="ce24">
            <text:p><text:s/>R$ 986.555,85<text:s/></text:p>
          </table:table-cell>
          <table:table-cell office:value-type="currency" office:value="1520.1168721109398" table:formula="of:=[.E107]/[.D107]" table:style-name="ce27">
            <text:p><text:s/>R$ 1.520,12<text:s/></text:p>
          </table:table-cell>
          <table:table-cell table:style-name="ce6"/>
          <table:table-cell table:number-columns-repeated="3" table:style-name="ce7"/>
          <table:table-cell table:style-name="ce28"/>
          <table:table-cell table:number-columns-repeated="16373" table:style-name="ce7"/>
        </table:table-row>
        <table:table-row table:style-name="ro1">
          <table:table-cell table:number-columns-repeated="2" table:style-name="ce16"/>
          <table:table-cell office:value-type="date" office:date-value="2026-06-01T00:00:00" table:style-name="ce37">
            <text:p>junho-26</text:p>
          </table:table-cell>
          <table:table-cell office:value-type="float" office:value="649" table:style-name="ce39">
            <text:p>649</text:p>
          </table:table-cell>
          <table:table-cell office:value-type="currency" office:value="987204.85" table:style-name="ce40">
            <text:p><text:s/>R$ 987.204,85<text:s/></text:p>
          </table:table-cell>
          <table:table-cell office:value-type="currency" office:value="1521.1168721109398" table:style-name="ce38">
            <text:p><text:s/>R$ 1.521,12<text:s/></text:p>
          </table:table-cell>
          <table:table-cell table:style-name="ce6"/>
          <table:table-cell table:number-columns-repeated="3" table:style-name="ce7"/>
          <table:table-cell table:style-name="ce28"/>
          <table:table-cell table:number-columns-repeated="16373" table:style-name="ce7"/>
        </table:table-row>
        <table:table-row table:style-name="ro1">
          <table:table-cell table:number-columns-repeated="2" table:style-name="ce16"/>
          <table:table-cell office:value-type="date" office:date-value="2026-07-01T00:00:00" table:style-name="ce37">
            <text:p>julho-26</text:p>
          </table:table-cell>
          <table:table-cell office:value-type="float" office:value="651" table:style-name="ce39">
            <text:p>651</text:p>
          </table:table-cell>
          <table:table-cell office:value-type="currency" office:value="990234.07" table:style-name="ce40">
            <text:p><text:s/>R$ 990.234,07<text:s/></text:p>
          </table:table-cell>
          <table:table-cell office:value-type="currency" office:value="1521.09688172043" table:style-name="ce38">
            <text:p><text:s/>R$ 1.521,10<text:s/></text:p>
          </table:table-cell>
          <table:table-cell table:style-name="ce6"/>
          <table:table-cell table:number-columns-repeated="3" table:style-name="ce7"/>
          <table:table-cell table:style-name="ce28"/>
          <table:table-cell table:number-columns-repeated="16373" table:style-name="ce7"/>
        </table:table-row>
        <table:table-row table:style-name="ro1">
          <table:table-cell table:number-columns-repeated="2" table:style-name="ce16"/>
          <table:table-cell office:value-type="date" office:date-value="2026-08-01T00:00:00" table:style-name="ce49">
            <text:p>agosto-26</text:p>
          </table:table-cell>
          <table:table-cell office:value-type="float" office:value="650" table:style-name="ce39">
            <text:p>650</text:p>
          </table:table-cell>
          <table:table-cell office:value-type="currency" office:value="988719.44" table:style-name="ce52">
            <text:p><text:s/>R$ 988.719,44<text:s/></text:p>
          </table:table-cell>
          <table:table-cell office:value-type="currency" office:value="1521.1068307692308" table:formula="of:=[.E110]/[.D110]" table:style-name="ce38">
            <text:p><text:s/>R$ 1.521,11<text:s/></text:p>
          </table:table-cell>
          <table:table-cell table:style-name="ce6"/>
          <table:table-cell table:number-columns-repeated="3" table:style-name="ce7"/>
          <table:table-cell table:style-name="ce28"/>
          <table:table-cell table:number-columns-repeated="16373" table:style-name="ce7"/>
        </table:table-row>
        <table:table-row table:style-name="ro1">
          <table:table-cell table:number-columns-repeated="2" table:style-name="ce16"/>
          <table:table-cell office:value-type="date" office:date-value="2026-09-02T00:00:00" table:style-name="ce49">
            <text:p>setembro-26</text:p>
          </table:table-cell>
          <table:table-cell office:value-type="float" office:value="652" table:style-name="ce39">
            <text:p>652</text:p>
          </table:table-cell>
          <table:table-cell office:value-type="currency" office:value="990504.76" table:style-name="ce52">
            <text:p><text:s/>R$ 990.504,76<text:s/></text:p>
          </table:table-cell>
          <table:table-cell office:value-type="currency" office:value="1519.1790797546012" table:formula="of:=[.E111]/[.D111]" table:style-name="ce38">
            <text:p><text:s/>R$ 1.519,18<text:s/></text:p>
          </table:table-cell>
          <table:table-cell table:style-name="ce6"/>
          <table:table-cell table:number-columns-repeated="3" table:style-name="ce7"/>
          <table:table-cell table:style-name="ce28"/>
          <table:table-cell table:number-columns-repeated="16373" table:style-name="ce7"/>
        </table:table-row>
        <table:table-row table:style-name="ro1">
          <table:table-cell office:value-type="string" table:style-name="ce16">
            <text:p>PLANO MÉDICO</text:p>
          </table:table-cell>
          <table:table-cell office:value-type="string" table:style-name="ce16">
            <text:p>Acordo Coletivo</text:p>
          </table:table-cell>
          <table:table-cell office:value-type="string" table:style-name="ce3">
            <text:p>Competencia</text:p>
          </table:table-cell>
          <table:table-cell office:value-type="string" table:style-name="ce4">
            <text:p>Quantidade</text:p>
          </table:table-cell>
          <table:table-cell office:value-type="string" table:style-name="ce5">
            <text:p>Total</text:p>
          </table:table-cell>
          <table:table-cell office:value-type="string" table:style-name="ce5">
            <text:p>Média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1-01T00:00:00" table:style-name="ce9">
            <text:p>janeiro-26</text:p>
          </table:table-cell>
          <table:table-cell office:value-type="float" office:value="655" table:style-name="ce21">
            <text:p>655</text:p>
          </table:table-cell>
          <table:table-cell office:value-type="currency" office:value="2087703.94" table:style-name="ce20">
            <text:p><text:s/>R$ 2.087.703,94<text:s/></text:p>
          </table:table-cell>
          <table:table-cell office:value-type="currency" office:value="3187.3342595419845" table:formula="of:=[.E113]/[.D113]" table:style-name="ce12">
            <text:p><text:s/>R$ 3.187,33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2-01T00:00:00" table:style-name="ce9">
            <text:p>fevereiro-26</text:p>
          </table:table-cell>
          <table:table-cell office:value-type="float" office:value="657" table:style-name="ce18">
            <text:p>657</text:p>
          </table:table-cell>
          <table:table-cell office:value-type="currency" office:value="2114554.4" table:style-name="ce20">
            <text:p><text:s/>R$ 2.114.554,40<text:s/></text:p>
          </table:table-cell>
          <table:table-cell office:value-type="currency" office:value="3218.4998477929985" table:formula="of:=[.E114]/[.D114]" table:style-name="ce12">
            <text:p><text:s/>R$ 3.218,50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3-01T00:00:00" table:style-name="ce9">
            <text:p>março-26</text:p>
          </table:table-cell>
          <table:table-cell office:value-type="float" office:value="660" table:style-name="ce18">
            <text:p>660</text:p>
          </table:table-cell>
          <table:table-cell office:value-type="currency" office:value="2120161.34" table:style-name="ce20">
            <text:p><text:s/>R$ 2.120.161,34<text:s/></text:p>
          </table:table-cell>
          <table:table-cell office:value-type="currency" office:value="3212.3656666666666" table:formula="of:=[.E115]/[.D115]" table:style-name="ce12">
            <text:p><text:s/>R$ 3.212,37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4-01T00:00:00" table:style-name="ce9">
            <text:p>abril-26</text:p>
          </table:table-cell>
          <table:table-cell office:value-type="float" office:value="663" table:style-name="ce18">
            <text:p>663</text:p>
          </table:table-cell>
          <table:table-cell office:value-type="currency" office:value="2138989.7799999998" table:style-name="ce20">
            <text:p><text:s/>R$ 2.138.989,78<text:s/></text:p>
          </table:table-cell>
          <table:table-cell office:value-type="currency" office:value="3226.2289291101051" table:formula="of:=[.E116]/[.D116]" table:style-name="ce12">
            <text:p><text:s/>R$ 3.226,23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5-01T00:00:00" table:style-name="ce41">
            <text:p>maio-26</text:p>
          </table:table-cell>
          <table:table-cell office:value-type="float" office:value="659" table:style-name="ce43">
            <text:p>659</text:p>
          </table:table-cell>
          <table:table-cell office:value-type="currency" office:value="2666795.86" table:style-name="ce44">
            <text:p><text:s/>R$ 2.666.795,86<text:s/></text:p>
          </table:table-cell>
          <table:table-cell office:value-type="currency" office:value="4046.7311987860394" table:style-name="ce42">
            <text:p><text:s/>R$ 4.046,73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6-01T00:00:00" table:style-name="ce41">
            <text:p>junho-26</text:p>
          </table:table-cell>
          <table:table-cell office:value-type="float" office:value="666" table:style-name="ce43">
            <text:p>666</text:p>
          </table:table-cell>
          <table:table-cell office:value-type="currency" office:value="2684050.44" table:style-name="ce44">
            <text:p><text:s/>R$ 2.684.050,44<text:s/></text:p>
          </table:table-cell>
          <table:table-cell office:value-type="currency" office:value="4030.1057657657657" table:style-name="ce42">
            <text:p><text:s/>R$ 4.030,11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7-01T00:00:00" table:style-name="ce49">
            <text:p>julho-26</text:p>
          </table:table-cell>
          <table:table-cell office:value-type="float" office:value="665" table:style-name="ce43">
            <text:p>665</text:p>
          </table:table-cell>
          <table:table-cell office:value-type="currency" office:value="2682418.09" table:style-name="ce52">
            <text:p><text:s/>R$ 2.682.418,09<text:s/></text:p>
          </table:table-cell>
          <table:table-cell office:value-type="currency" office:value="4033.7114135338343" table:formula="of:=[.E119]/[.D119]" table:style-name="ce50">
            <text:p><text:s/>R$ 4.033,71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8-01T00:00:00" table:style-name="ce49">
            <text:p>agosto-26</text:p>
          </table:table-cell>
          <table:table-cell office:value-type="float" office:value="663" table:style-name="ce43">
            <text:p>663</text:p>
          </table:table-cell>
          <table:table-cell office:value-type="currency" office:value="2660935.0299999998" table:style-name="ce52">
            <text:p><text:s/>R$ 2.660.935,03<text:s/></text:p>
          </table:table-cell>
          <table:table-cell office:value-type="currency" office:value="4013.4766666666665" table:formula="of:=[.E120]/[.D120]" table:style-name="ce50">
            <text:p><text:s/>R$ 4.013,48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office:value-type="string" table:style-name="ce16">
            <text:p>SEGURO DE VIDA</text:p>
          </table:table-cell>
          <table:table-cell office:value-type="string" table:style-name="ce16">
            <text:p>Acordo Coletivo</text:p>
          </table:table-cell>
          <table:table-cell office:value-type="string" table:style-name="ce3">
            <text:p>Competencia</text:p>
          </table:table-cell>
          <table:table-cell office:value-type="string" table:style-name="ce4">
            <text:p>Quantidade</text:p>
          </table:table-cell>
          <table:table-cell office:value-type="string" table:style-name="ce5">
            <text:p>Total</text:p>
          </table:table-cell>
          <table:table-cell office:value-type="string" table:style-name="ce5">
            <text:p>Média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1-01T00:00:00" table:style-name="ce9">
            <text:p>janeiro-26</text:p>
          </table:table-cell>
          <table:table-cell office:value-type="float" office:value="459" table:style-name="ce22">
            <text:p>459</text:p>
          </table:table-cell>
          <table:table-cell office:value-type="currency" office:value="24490.71" table:style-name="ce20">
            <text:p><text:s/>R$ 24.490,71<text:s/></text:p>
          </table:table-cell>
          <table:table-cell office:value-type="currency" office:value="53.356666666666662" table:formula="of:=[.E122]/[.D122]" table:style-name="ce12">
            <text:p><text:s/>R$ 53,36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2-01T00:00:00" table:style-name="ce9">
            <text:p>fevereiro-26</text:p>
          </table:table-cell>
          <table:table-cell office:value-type="float" office:value="462" table:style-name="ce22">
            <text:p>462</text:p>
          </table:table-cell>
          <table:table-cell office:value-type="currency" office:value="24746.18" table:style-name="ce20">
            <text:p><text:s/>R$ 24.746,18<text:s/></text:p>
          </table:table-cell>
          <table:table-cell office:value-type="currency" office:value="53.563160173160171" table:formula="of:=[.E123]/[.D123]" table:style-name="ce12">
            <text:p><text:s/>R$ 53,56<text:s/></text:p>
          </table:table-cell>
          <table:table-cell table:style-name="ce6"/>
          <table:table-cell table:style-name="ce7"/>
          <table:table-cell office:value-type="string" table:style-name="ce7">
            <text:p><text:s/></text:p>
          </table:table-cell>
          <table:table-cell table:number-columns-repeated="16375" table:style-name="ce7"/>
        </table:table-row>
        <table:table-row table:style-name="ro1">
          <table:table-cell table:number-columns-repeated="2" table:style-name="ce16"/>
          <table:table-cell office:value-type="date" office:date-value="2026-03-01T00:00:00" table:style-name="ce9">
            <text:p>março-26</text:p>
          </table:table-cell>
          <table:table-cell office:value-type="float" office:value="463" table:style-name="ce22">
            <text:p>463</text:p>
          </table:table-cell>
          <table:table-cell office:value-type="currency" office:value="24828.95" table:style-name="ce20">
            <text:p><text:s/>R$ 24.828,95<text:s/></text:p>
          </table:table-cell>
          <table:table-cell office:value-type="currency" office:value="53.626241900647948" table:formula="of:=[.E124]/[.D124]" table:style-name="ce12">
            <text:p><text:s/>R$ 53,63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4-01T00:00:00" table:style-name="ce45">
            <text:p>abril-26</text:p>
          </table:table-cell>
          <table:table-cell office:value-type="float" office:value="463" table:style-name="ce46">
            <text:p>463</text:p>
          </table:table-cell>
          <table:table-cell office:value-type="currency" office:value="24901.97" table:style-name="ce47">
            <text:p><text:s/>R$ 24.901,97<text:s/></text:p>
          </table:table-cell>
          <table:table-cell office:value-type="currency" office:value="53.783952483801301" table:style-name="ce48">
            <text:p><text:s/>R$ 53,78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5-01T00:00:00" table:style-name="ce45">
            <text:p>maio-26</text:p>
          </table:table-cell>
          <table:table-cell office:value-type="float" office:value="463" table:style-name="ce46">
            <text:p>463</text:p>
          </table:table-cell>
          <table:table-cell office:value-type="currency" office:value="24928.45" table:style-name="ce47">
            <text:p><text:s/>R$ 24.928,45<text:s/></text:p>
          </table:table-cell>
          <table:table-cell office:value-type="currency" office:value="53.841144708423329" table:style-name="ce48">
            <text:p><text:s/>R$ 53,84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6-01T00:00:00" table:style-name="ce49">
            <text:p>junho-26</text:p>
          </table:table-cell>
          <table:table-cell office:value-type="float" office:value="464" table:style-name="ce46">
            <text:p>464</text:p>
          </table:table-cell>
          <table:table-cell office:value-type="currency" office:value="25514.55" table:style-name="ce47">
            <text:p><text:s/>R$ 25.514,55<text:s/></text:p>
          </table:table-cell>
          <table:table-cell office:value-type="currency" office:value="54.988254310344828" table:formula="of:=[.E127]/[.D127]" table:style-name="ce48">
            <text:p><text:s/>R$ 54,99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7-01T00:00:00" table:style-name="ce49">
            <text:p>julho-26</text:p>
          </table:table-cell>
          <table:table-cell office:value-type="string" table:style-name="ce46">
            <text:p>Não enviou a fatura</text:p>
          </table:table-cell>
          <table:table-cell table:style-name="ce47"/>
          <table:table-cell table:style-name="ce48"/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date" office:date-value="2026-08-01T00:00:00" table:style-name="ce49">
            <text:p>agosto-26</text:p>
          </table:table-cell>
          <table:table-cell office:value-type="string" table:style-name="ce46">
            <text:p>Não enviou a fatura</text:p>
          </table:table-cell>
          <table:table-cell table:style-name="ce47"/>
          <table:table-cell table:style-name="ce48"/>
          <table:table-cell table:style-name="ce6"/>
          <table:table-cell table:number-columns-repeated="16377" table:style-name="ce7"/>
        </table:table-row>
        <table:table-row table:style-name="ro1">
          <table:table-cell table:number-columns-repeated="2" table:style-name="ce16"/>
          <table:table-cell office:value-type="string" table:style-name="ce3">
            <text:p>Competencia</text:p>
          </table:table-cell>
          <table:table-cell office:value-type="string" table:style-name="ce4">
            <text:p>Quantidade</text:p>
          </table:table-cell>
          <table:table-cell office:value-type="string" table:style-name="ce5">
            <text:p>Total</text:p>
          </table:table-cell>
          <table:table-cell office:value-type="string" table:style-name="ce5">
            <text:p>Média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office:value-type="string" table:style-name="ce16">
            <text:p>Odontológico</text:p>
          </table:table-cell>
          <table:table-cell office:value-type="string" table:style-name="ce16">
            <text:p>Acordo Coletivo</text:p>
          </table:table-cell>
          <table:table-cell office:value-type="date" office:date-value="2026-01-01T00:00:00" table:style-name="ce9">
            <text:p>janeiro-26</text:p>
          </table:table-cell>
          <table:table-cell office:value-type="float" office:value="248" table:style-name="ce51">
            <text:p>248</text:p>
          </table:table-cell>
          <table:table-cell office:value-type="currency" office:value="1160.6400000000001" table:style-name="ce12">
            <text:p><text:s/>R$ 1.160,64<text:s/></text:p>
          </table:table-cell>
          <table:table-cell office:value-type="currency" office:value="4.6800000000000006" table:formula="of:=[.E131]/[.D131]" table:style-name="ce12">
            <text:p><text:s/>R$ 4,68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table-cell office:value-type="string" table:number-columns-spanned="2" table:number-rows-spanned="5" table:style-name="ce56">
            <text:p>(Este benefício não tem custo para a empresa, sendo descontado diretamente dos funcionários)</text:p>
          </table:table-cell>
          <table:covered-table-cell/>
          <table:table-cell office:value-type="date" office:date-value="2026-02-01T00:00:00" table:style-name="ce9">
            <text:p>fevereiro-26</text:p>
          </table:table-cell>
          <table:table-cell office:value-type="float" office:value="248" table:style-name="ce51">
            <text:p>248</text:p>
          </table:table-cell>
          <table:table-cell office:value-type="currency" office:value="1160.6400000000001" table:style-name="ce12">
            <text:p><text:s/>R$ 1.160,64<text:s/></text:p>
          </table:table-cell>
          <table:table-cell office:value-type="currency" office:value="4.6800000000000006" table:formula="of:=[.E132]/[.D132]" table:style-name="ce12">
            <text:p><text:s/>R$ 4,68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covered-table-cell/>
          <table:covered-table-cell/>
          <table:table-cell office:value-type="date" office:date-value="2026-03-01T00:00:00" table:style-name="ce9">
            <text:p>março-26</text:p>
          </table:table-cell>
          <table:table-cell office:value-type="float" office:value="251" table:style-name="ce51">
            <text:p>251</text:p>
          </table:table-cell>
          <table:table-cell office:value-type="currency" office:value="1174.78" table:style-name="ce12">
            <text:p><text:s/>R$ 1.174,78<text:s/></text:p>
          </table:table-cell>
          <table:table-cell office:value-type="currency" office:value="4.6803984063745014" table:formula="of:=[.E133]/[.D133]" table:style-name="ce12">
            <text:p><text:s/>R$ 4,68<text:s/></text:p>
          </table:table-cell>
          <table:table-cell table:style-name="ce6"/>
          <table:table-cell table:number-columns-repeated="16377" table:style-name="ce7"/>
        </table:table-row>
        <table:table-row table:style-name="ro1">
          <table:covered-table-cell/>
          <table:covered-table-cell/>
          <table:table-cell office:value-type="date" office:date-value="2026-04-01T00:00:00" table:style-name="ce49">
            <text:p>abril-26</text:p>
          </table:table-cell>
          <table:table-cell office:value-type="float" office:value="251" table:style-name="ce51">
            <text:p>251</text:p>
          </table:table-cell>
          <table:table-cell office:value-type="currency" office:value="1174.68" table:style-name="ce52">
            <text:p><text:s/>R$ 1.174,68<text:s/></text:p>
          </table:table-cell>
          <table:table-cell office:value-type="currency" office:value="4.6800000000000006" table:style-name="ce50">
            <text:p><text:s/>R$ 4,68<text:s/></text:p>
          </table:table-cell>
          <table:table-cell table:style-name="ce6"/>
          <table:table-cell table:number-columns-repeated="16377" table:style-name="ce7"/>
        </table:table-row>
        <table:table-row table:style-name="ro2">
          <table:covered-table-cell/>
          <table:covered-table-cell/>
          <table:table-cell office:value-type="date" office:date-value="2026-05-01T00:00:00" table:style-name="ce49">
            <text:p>maio-26</text:p>
          </table:table-cell>
          <table:table-cell office:value-type="float" office:value="255" table:style-name="ce51">
            <text:p>255</text:p>
          </table:table-cell>
          <table:table-cell office:value-type="currency" office:value="1193.4000000000001" table:style-name="ce52">
            <text:p><text:s/>R$ 1.193,40<text:s/></text:p>
          </table:table-cell>
          <table:table-cell office:value-type="currency" office:value="4.6800000000000006" table:style-name="ce50">
            <text:p><text:s/>R$ 4,68<text:s/></text:p>
          </table:table-cell>
          <table:table-cell table:number-columns-repeated="16378" table:style-name="ce1"/>
        </table:table-row>
        <table:table-row table:style-name="ro2">
          <table:covered-table-cell/>
          <table:covered-table-cell/>
          <table:table-cell office:value-type="date" office:date-value="2026-06-01T00:00:00" table:style-name="ce49">
            <text:p>junho-26</text:p>
          </table:table-cell>
          <table:table-cell office:value-type="float" office:value="260" table:style-name="ce51">
            <text:p>260</text:p>
          </table:table-cell>
          <table:table-cell office:value-type="currency" office:value="1216.8" table:style-name="ce52">
            <text:p><text:s/>R$ 1.216,80<text:s/></text:p>
          </table:table-cell>
          <table:table-cell office:value-type="currency" office:value="4.68" table:style-name="ce50">
            <text:p><text:s/>R$ 4,68<text:s/></text:p>
          </table:table-cell>
          <table:table-cell table:number-columns-repeated="16378" table:style-name="ce1"/>
        </table:table-row>
        <table:table-row table:style-name="ro2">
          <table:table-cell table:number-columns-repeated="2" table:style-name="ce1"/>
          <table:table-cell office:value-type="date" office:date-value="2026-07-01T00:00:00" table:style-name="ce49">
            <text:p>julho-26</text:p>
          </table:table-cell>
          <table:table-cell office:value-type="float" office:value="280" table:style-name="ce54">
            <text:p>280</text:p>
          </table:table-cell>
          <table:table-cell office:value-type="currency" office:value="1310.4000000000001" table:style-name="ce52">
            <text:p><text:s/>R$ 1.310,40<text:s/></text:p>
          </table:table-cell>
          <table:table-cell office:value-type="currency" office:value="4.68" table:style-name="ce50">
            <text:p><text:s/>R$ 4,68<text:s/></text:p>
          </table:table-cell>
          <table:table-cell table:number-columns-repeated="16378" table:style-name="ce1"/>
        </table:table-row>
        <table:table-row table:style-name="ro3">
          <table:table-cell table:number-columns-repeated="2" table:style-name="ce1"/>
          <table:table-cell office:value-type="date" office:date-value="2026-08-01T00:00:00" table:style-name="ce49">
            <text:p>agosto-26</text:p>
          </table:table-cell>
          <table:table-cell office:value-type="string" table:style-name="ce55">
            <text:p>Não enviou a fatura</text:p>
          </table:table-cell>
          <table:table-cell table:number-columns-repeated="2" table:style-name="ce55"/>
          <table:table-cell table:number-columns-repeated="16378" table:style-name="ce1"/>
        </table:table-row>
        <table:table-row table:number-rows-repeated="1048438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number-style style:name="N3">
      <number:number number:decimal-places="0" number:min-integer-digits="1" number:grouping="true"/>
    </number:number-style>
    <number:currency-style style:name="N34P0">
      <number:text> </number:text>
      <number:currency-symbol>R$</number:currency-symbol>
      <number:text> </number:text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R$</number:currency-symbol>
      <number:text> </number:text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R$</number:currency-symbol>
      <number:text> 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date-style style:name="N36">
      <number:month number:style="long" number:textual="true"/>
      <number:text>-</number:text>
      <number:year/>
    </number:date-style>
    <style:style style:name="Moeda" style:family="table-cell" style:data-style-name="N34"/>
    <style:style style:name="Moeda_32_2" style:display-name="Moeda 2" style:family="table-cell" style:data-style-name="N34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Plan1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Plan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Francisca Teresa da Silva Almeida</meta:initial-creator>
    <dc:creator>Roberta Corseuil Carvalhaes</dc:creator>
    <meta:creation-date>2026-01-15T15:30:29Z</meta:creation-date>
    <dc:date>2026-09-11T20:10:51Z</dc:date>
    <meta:print-date>2026-01-19T12:51:11Z</meta:print-date>
  </office:meta>
</office:document-meta>
</file>