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756in" fo:margin-left="2.4673in">
        <style:tab-stops/>
      </style:paragraph-properties>
    </style:style>
    <style:style style:name="P5" style:parent-style-name="Normal" style:family="paragraph">
      <style:paragraph-properties fo:text-align="center" fo:margin-bottom="0.1736in" fo:margin-left="1.8937in" fo:margin-right="1.8881in" fo:text-indent="-0.0069in">
        <style:tab-stops/>
      </style:paragraph-properties>
    </style:style>
    <style:style style:name="T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" style:parent-style-name="Título2" style:family="paragraph">
      <style:paragraph-properties fo:margin-left="0.075in">
        <style:tab-stops/>
      </style:paragraph-properties>
    </style:style>
    <style:style style:name="T8" style:parent-style-name="Fonteparág.padrão" style:family="text">
      <style:text-properties style:font-name="Calibri" style:font-name-asian="Calibri" style:font-name-complex="Calibri"/>
    </style:style>
    <style:style style:name="P9" style:parent-style-name="Normal" style:family="paragraph">
      <style:paragraph-properties fo:margin-bottom="0.0659in" fo:margin-left="0.0659in">
        <style:tab-stops/>
      </style:paragraph-properties>
    </style:style>
    <style:style style:name="T1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1" style:parent-style-name="Normal" style:family="paragraph">
      <style:paragraph-properties fo:text-align="justify" fo:margin-bottom="0.0069in" fo:line-height="103%" fo:margin-left="0.0625in" fo:margin-right="0.059in" fo:text-indent="-0.0069in">
        <style:tab-stops/>
      </style:paragraph-properties>
    </style:style>
    <style:style style:name="T1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9" style:parent-style-name="Título2" style:family="paragraph">
      <style:paragraph-properties fo:text-align="start" fo:margin-left="0.075in">
        <style:tab-stops/>
      </style:paragraph-properties>
    </style:style>
    <style:style style:name="P20" style:parent-style-name="Normal" style:family="paragraph">
      <style:paragraph-properties fo:text-align="justify" fo:margin-bottom="0.0965in" fo:line-height="103%" fo:margin-left="0.0625in" fo:margin-right="0.059in" fo:text-indent="-0.0069in">
        <style:tab-stops/>
      </style:paragraph-properties>
    </style:style>
    <style:style style:name="T2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4" style:parent-style-name="Título2" style:family="paragraph">
      <style:paragraph-properties fo:text-align="start" fo:margin-bottom="0.0937in" fo:margin-left="0in" fo:text-indent="0in">
        <style:tab-stops>
          <style:tab-stop style:type="center" style:position="2.3763in"/>
        </style:tab-stops>
      </style:paragraph-properties>
    </style:style>
    <style:style style:name="T25" style:parent-style-name="Fonteparág.padrão" style:family="text">
      <style:text-properties fo:font-weight="normal" style:font-weight-asian="normal"/>
    </style:style>
    <style:style style:name="T26" style:parent-style-name="Fonteparág.padrão" style:family="text">
      <style:text-properties fo:font-weight="normal" style:font-weight-asian="normal"/>
    </style:style>
    <style:style style:name="P27" style:parent-style-name="Normal" style:family="paragraph">
      <style:paragraph-properties fo:text-align="justify" fo:margin-bottom="0.0847in" fo:line-height="105%" fo:margin-left="0.0659in" fo:margin-right="0.0631in">
        <style:tab-stops/>
      </style:paragraph-properties>
    </style:style>
    <style:style style:name="T2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9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30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31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P32" style:parent-style-name="Normal" style:family="paragraph">
      <style:paragraph-properties fo:text-align="justify" fo:margin-bottom="0.1006in" fo:line-height="118%" fo:margin-left="0.0659in" fo:margin-right="0.0652in">
        <style:tab-stops/>
      </style:paragraph-properties>
    </style:style>
    <style:style style:name="T3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3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3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3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39" style:parent-style-name="Normal" style:family="paragraph">
      <style:paragraph-properties fo:text-align="justify" fo:margin-bottom="0.0743in" fo:line-height="109%" fo:margin-left="0.0659in" fo:margin-right="0.0631in">
        <style:tab-stops/>
      </style:paragraph-properties>
    </style:style>
    <style:style style:name="T4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41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42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43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44" style:parent-style-name="Normal" style:family="paragraph">
      <style:paragraph-properties fo:text-align="justify" fo:margin-bottom="0.0965in" fo:line-height="103%" fo:margin-left="0.0625in" fo:margin-right="0.059in" fo:text-indent="-0.0069in">
        <style:tab-stops/>
      </style:paragraph-properties>
    </style:style>
    <style:style style:name="T4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4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4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8" style:parent-style-name="Normal" style:family="paragraph">
      <style:paragraph-properties fo:text-align="justify" fo:margin-bottom="0.0965in" fo:line-height="103%" fo:margin-left="0.8187in" fo:margin-right="0.059in" fo:text-indent="-0.0069in">
        <style:tab-stops/>
      </style:paragraph-properties>
    </style:style>
    <style:style style:name="T4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5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1" style:parent-style-name="Normal" style:family="paragraph">
      <style:paragraph-properties fo:text-align="justify" fo:margin-bottom="0.0965in" fo:line-height="103%" fo:margin-left="0.8187in" fo:margin-right="0.059in" fo:text-indent="-0.0069in">
        <style:tab-stops/>
      </style:paragraph-properties>
    </style:style>
    <style:style style:name="T5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5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4" style:parent-style-name="Normal" style:family="paragraph">
      <style:paragraph-properties fo:text-align="justify" fo:margin-bottom="0.075in" fo:line-height="103%" fo:margin-left="0.8187in" fo:margin-right="0.059in" fo:text-indent="-0.0069in">
        <style:tab-stops/>
      </style:paragraph-properties>
    </style:style>
    <style:style style:name="T5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6" style:parent-style-name="Título2" style:family="paragraph">
      <style:paragraph-properties fo:text-align="start" fo:margin-left="0.075in">
        <style:tab-stops/>
      </style:paragraph-properties>
    </style:style>
    <style:style style:name="P57" style:parent-style-name="Normal" style:family="paragraph">
      <style:paragraph-properties fo:text-align="justify" fo:margin-bottom="0.0736in" fo:line-height="103%" fo:margin-left="0.0625in" fo:margin-right="0.059in" fo:text-indent="-0.0069in">
        <style:tab-stops/>
      </style:paragraph-properties>
    </style:style>
    <style:style style:name="T5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9" style:parent-style-name="Normal" style:family="paragraph">
      <style:paragraph-properties fo:margin-bottom="0.0659in" fo:margin-left="0.0659in">
        <style:tab-stops/>
      </style:paragraph-properties>
    </style:style>
    <style:style style:name="T6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1" style:parent-style-name="Normal" style:family="paragraph">
      <style:paragraph-properties fo:margin-bottom="0.0659in" fo:margin-left="0.0659in">
        <style:tab-stops/>
      </style:paragraph-properties>
    </style:style>
    <style:style style:name="T6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3" style:parent-style-name="Normal" style:family="paragraph">
      <style:paragraph-properties fo:text-align="center" fo:margin-bottom="0.0659in" fo:margin-left="0.0076in" fo:text-indent="-0.0069in">
        <style:tab-stops/>
      </style:paragraph-properties>
    </style:style>
    <style:style style:name="T64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65" style:parent-style-name="Título2" style:family="paragraph">
      <style:paragraph-properties fo:margin-left="0.0069in">
        <style:tab-stops/>
      </style:paragraph-properties>
    </style:style>
    <style:style style:name="P66" style:parent-style-name="Normal" style:family="paragraph">
      <style:paragraph-properties fo:text-align="center" fo:margin-bottom="0in" fo:line-height="142%" fo:margin-left="1.8937in" fo:margin-right="1.8854in" fo:text-indent="-0.0069in">
        <style:tab-stops/>
      </style:paragraph-properties>
    </style:style>
    <style:style style:name="T6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8" style:parent-style-name="Normal" style:family="paragraph">
      <style:paragraph-properties fo:text-align="center" fo:margin-bottom="0.0659in" fo:margin-right="0.0006in"/>
    </style:style>
    <style:style style:name="T6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0" style:parent-style-name="Normal" style:family="paragraph">
      <style:paragraph-properties fo:text-align="center" fo:margin-bottom="0.0659in" fo:margin-left="0.0076in" fo:text-indent="-0.0069in">
        <style:tab-stops/>
      </style:paragraph-properties>
    </style:style>
    <style:style style:name="T71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72" style:parent-style-name="Título2" style:family="paragraph">
      <style:paragraph-properties fo:margin-left="0.0069in" fo:margin-right="0.0055in">
        <style:tab-stops/>
      </style:paragraph-properties>
    </style:style>
    <style:style style:name="P73" style:parent-style-name="Normal" style:family="paragraph">
      <style:paragraph-properties fo:text-align="center" fo:margin-bottom="0.0659in" fo:margin-left="1.8937in" fo:margin-right="1.8854in" fo:text-indent="-0.0069in">
        <style:tab-stops/>
      </style:paragraph-properties>
    </style:style>
    <style:style style:name="T7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5" style:parent-style-name="Normal" style:family="paragraph">
      <style:paragraph-properties fo:text-align="center" fo:margin-bottom="0.0659in" fo:margin-right="0.0006in"/>
    </style:style>
    <style:style style:name="T7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7" style:parent-style-name="Normal" style:family="paragraph">
      <style:paragraph-properties fo:text-align="center" fo:margin-bottom="0.0659in" fo:margin-left="0.0076in" fo:text-indent="-0.0069in">
        <style:tab-stops/>
      </style:paragraph-properties>
    </style:style>
    <style:style style:name="T78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79" style:parent-style-name="Título2" style:family="paragraph">
      <style:paragraph-properties fo:margin-left="0.0069in" fo:margin-right="0.0055in">
        <style:tab-stops/>
      </style:paragraph-properties>
    </style:style>
    <style:style style:name="P80" style:parent-style-name="Normal" style:family="paragraph">
      <style:paragraph-properties fo:text-align="center" fo:margin-bottom="0.0659in" fo:margin-left="1.8937in" fo:margin-right="1.8854in" fo:text-indent="-0.0069in">
        <style:tab-stops/>
      </style:paragraph-properties>
    </style:style>
    <style:style style:name="T8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82" style:parent-style-name="Normal" style:family="paragraph">
      <style:paragraph-properties fo:text-align="center" fo:margin-bottom="0.0659in" fo:margin-right="0.0006in"/>
    </style:style>
    <style:style style:name="T8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84" style:parent-style-name="Normal" style:family="paragraph">
      <style:paragraph-properties fo:text-align="center" fo:margin-bottom="0.0659in" fo:margin-left="0.0076in" fo:text-indent="-0.0069in">
        <style:tab-stops/>
      </style:paragraph-properties>
    </style:style>
    <style:style style:name="T85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86" style:parent-style-name="Título2" style:family="paragraph">
      <style:paragraph-properties fo:margin-left="0.0069in" fo:margin-right="0.0083in">
        <style:tab-stops/>
      </style:paragraph-properties>
    </style:style>
    <style:style style:name="P87" style:parent-style-name="Normal" style:family="paragraph">
      <style:paragraph-properties fo:text-align="center" fo:margin-bottom="0in" fo:line-height="142%" fo:margin-left="1.8937in" fo:margin-right="1.8909in" fo:text-indent="-0.0069in">
        <style:tab-stops/>
      </style:paragraph-properties>
    </style:style>
    <style:style style:name="T8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89" style:parent-style-name="Normal" style:family="paragraph">
      <style:paragraph-properties fo:text-align="center" fo:margin-bottom="0.0659in" fo:margin-right="0.0006in"/>
    </style:style>
    <style:style style:name="T9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1" style:parent-style-name="Normal" style:family="paragraph">
      <style:paragraph-properties fo:text-align="center" fo:margin-bottom="0.0659in" fo:margin-left="0.0076in" fo:text-indent="-0.0069in">
        <style:tab-stops/>
      </style:paragraph-properties>
    </style:style>
    <style:style style:name="T92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93" style:parent-style-name="Título2" style:family="paragraph">
      <style:paragraph-properties fo:margin-left="0.0069in" fo:margin-right="0.0013in">
        <style:tab-stops/>
      </style:paragraph-properties>
    </style:style>
    <style:style style:name="P94" style:parent-style-name="Normal" style:family="paragraph">
      <style:paragraph-properties fo:text-align="center" fo:margin-bottom="0.0659in" fo:margin-left="1.8937in" fo:margin-right="1.8881in" fo:text-indent="-0.0069in">
        <style:tab-stops/>
      </style:paragraph-properties>
    </style:style>
    <style:style style:name="T9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6" style:parent-style-name="Normal" style:family="paragraph">
      <style:paragraph-properties fo:text-align="center" fo:margin-bottom="0.0659in" fo:margin-right="0.0006in"/>
    </style:style>
    <style:style style:name="T9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8" style:parent-style-name="Normal" style:family="paragraph">
      <style:paragraph-properties fo:text-align="center" fo:margin-bottom="0.0659in" fo:margin-left="0.0076in" fo:text-indent="-0.0069in">
        <style:tab-stops/>
      </style:paragraph-properties>
    </style:style>
    <style:style style:name="T99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100" style:parent-style-name="Título2" style:family="paragraph">
      <style:paragraph-properties fo:margin-left="0.0069in" fo:margin-right="0.0055in">
        <style:tab-stops/>
      </style:paragraph-properties>
    </style:style>
    <style:style style:name="P101" style:parent-style-name="Normal" style:family="paragraph">
      <style:paragraph-properties fo:text-align="center" fo:margin-bottom="0.2083in" fo:margin-left="1.8937in" fo:margin-right="1.8958in" fo:text-indent="-0.0069in">
        <style:tab-stops/>
      </style:paragraph-properties>
    </style:style>
    <style:style style:name="T10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03" style:parent-style-name="Normal" style:family="paragraph">
      <style:paragraph-properties fo:margin-bottom="0.2479in" fo:line-height="100%" fo:margin-left="0.9569in" fo:text-indent="-0.0069in">
        <style:tab-stops/>
      </style:paragraph-properties>
    </style:style>
    <style:style style:name="T10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10" style:parent-style-name="Normal" style:family="paragraph">
      <style:paragraph-properties fo:margin-bottom="0.2479in" fo:line-height="100%" fo:margin-left="0.9569in" fo:text-indent="-0.0069in">
        <style:tab-stops/>
      </style:paragraph-properties>
    </style:style>
    <style:style style:name="T11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17" style:parent-style-name="Normal" style:family="paragraph">
      <style:paragraph-properties fo:margin-bottom="0.2479in" fo:line-height="100%" fo:margin-left="0.9569in" fo:text-indent="-0.0069in">
        <style:tab-stops/>
      </style:paragraph-properties>
    </style:style>
    <style:style style:name="T11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24" style:parent-style-name="Normal" style:family="paragraph">
      <style:paragraph-properties fo:margin-bottom="0.0631in" fo:margin-left="-0.0166in" fo:margin-right="-0.0701in">
        <style:tab-stops/>
      </style:paragraph-properties>
    </style:style>
    <style:style style:name="T12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3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3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4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4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5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5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58" style:parent-style-name="Normal" style:family="paragraph">
      <style:paragraph-properties fo:margin-bottom="0.1777in" fo:line-height="109%" fo:margin-left="-0.0104in">
        <style:tab-stops>
          <style:tab-stop style:type="right" style:position="7.2805in"/>
        </style:tab-stops>
      </style:paragraph-properties>
    </style:style>
    <style:style style:name="T15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9pt" style:font-size-asian="9pt"/>
    </style:style>
    <style:style style:name="T160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T161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62" style:parent-style-name="Normal" style:family="paragraph">
      <style:paragraph-properties fo:margin-bottom="0.002in" fo:line-height="109%" fo:margin-left="-0.0034in" fo:text-indent="-0.0069in">
        <style:tab-stops/>
      </style:paragraph-properties>
    </style:style>
    <style:style style:name="T163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64" style:parent-style-name="Normal" style:family="paragraph">
      <style:paragraph-properties fo:margin-bottom="0.002in" fo:line-height="109%" fo:margin-left="-0.0034in" fo:text-indent="-0.0069in">
        <style:tab-stops/>
      </style:paragraph-properties>
    </style:style>
    <style:style style:name="T165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66" style:parent-style-name="Normal" style:family="paragraph">
      <style:paragraph-properties fo:margin-bottom="0.002in" fo:line-height="109%" fo:margin-left="-0.0034in" fo:text-indent="-0.0069in">
        <style:tab-stops/>
      </style:paragraph-properties>
    </style:style>
    <style:style style:name="T167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none" fo:background-color="transparent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9a9a9a" draw:opacity="100%" draw:stroke="none"/>
    </style:style>
    <style:style style:family="graphic" style:name="a26">
      <style:graphic-properties draw:fill="solid" draw:fill-color="#eeeeee" draw:opacity="100%" draw:stroke="none"/>
    </style:style>
    <style:style style:family="graphic" style:name="a27">
      <style:graphic-properties draw:fill="solid" draw:fill-color="#9a9a9a" draw:opacity="100%" draw:stroke="none"/>
    </style:style>
    <style:style style:family="graphic" style:name="a28">
      <style:graphic-properties draw:fill="solid" draw:fill-color="#eeeeee" draw:opacity="100%" draw:stroke="none"/>
    </style:style>
    <style:style style:family="graphic" style:name="a29">
      <style:graphic-properties draw:fill="solid" draw:fill-color="#9a9a9a" draw:opacity="100%" draw:stroke="none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66" style:parent-style-name="Graphics">
      <style:graphic-properties fo:border="none" fo:background-color="transparent"/>
    </style:style>
    <style:style style:family="graphic" style:name="a3">
      <style:graphic-properties draw:fill="solid" draw:fill-color="#9a9a9a" draw:opacity="100%" draw:stroke="none"/>
    </style:style>
    <style:style style:family="graphic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solid" draw:fill-color="#eeeeee" draw:opacity="100%" draw:stroke="non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eeeeee" draw:opacity="100%" draw:stroke="none"/>
    </style:style>
    <style:style style:family="graphic" style:name="a31">
      <style:graphic-properties draw:fill="solid" draw:fill-color="#9a9a9a" draw:opacity="100%" draw:stroke="none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9a9a9a" draw:opacity="100%" draw:stroke="none"/>
    </style:style>
    <style:style style:family="graphic" style:name="a32">
      <style:graphic-properties draw:fill="solid" draw:fill-color="#eeeeee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33">
      <style:graphic-properties draw:fill="solid" draw:fill-color="#9a9a9a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34">
      <style:graphic-properties draw:fill="solid" draw:fill-color="#eeeeee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35">
      <style:graphic-properties draw:fill="solid" draw:fill-color="#9a9a9a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6">
      <style:graphic-properties draw:fill="solid" draw:fill-color="#eeeeee" draw:opacity="100%" draw:stroke="none"/>
    </style:style>
    <style:style style:family="graphic" style:name="a37">
      <style:graphic-properties draw:fill="solid" draw:fill-color="#333333" draw:opacity="100%" draw:stroke="none"/>
    </style:style>
    <style:style style:family="graphic" style:name="a38">
      <style:graphic-properties draw:fill="solid" draw:fill-color="#333333" draw:opacity="100%" draw:stroke="none"/>
    </style:style>
    <style:style style:family="graphic" style:name="a39" style:parent-style-name="Graphics">
      <style:graphic-properties fo:border="none" fo:background-color="transparent"/>
    </style:style>
    <style:style style:family="graphic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border="none" fo:background-color="transparent"/>
    </style:style>
    <style:style style:family="graphic" style:name="a76" style:parent-style-name="Graphics">
      <style:graphic-properties fo:border="none" fo:background-color="transparent"/>
    </style:style>
    <style:style style:family="graphic" style:name="a77">
      <style:graphic-properties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solid" draw:fill-color="#eeeeee" draw:opacity="100%" draw:stroke="none"/>
    </style:style>
    <style:style style:family="graphic" style:name="a48" style:parent-style-name="Graphics">
      <style:graphic-properties fo:border="none" fo:background-color="transparent"/>
    </style:style>
    <style:style style:family="graphic" style:name="a11">
      <style:graphic-properties draw:fill="solid" draw:fill-color="#9a9a9a" draw:opacity="100%" draw:stroke="none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/>
    </style:style>
    <style:style style:family="graphic" style:name="a19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<text:span text:style-name="T6">PORTOSRIO</text:span></text:p>
      <text:h text:style-name="Título1" text:outline-level="1">ATA DE REUNIÃO</text:h>
      <text:h text:style-name="P7" text:outline-level="2">ATA DA 931ª (NONGENTÉSIMA TRIGÉSIMA PRIMEIRA) REUNIÃO EXTRAORDINÁRIA DO CONSELHO DE ADMINISTRAÇÃO DA COMPANHIA DOCAS DO RIO DE JANEIRO CNPJ: 42.266.890/0001-28<text:span text:style-name="T8">  </text:span>NIRE: 3330008080-5</text:h>
      <text:p text:style-name="P9"><text:span text:style-name="T10"><text:s/></text:span></text:p>
      <text:p text:style-name="P11"><text:span text:style-name="T12">No dia vinte e oito do mês de julho do ano dois mil e vinte e seis, foi realizada, de forma virtual, a 931ª</text:span><text:span text:style-name="T13"><text:s/></text:span><text:span text:style-name="T14">(nongentésima trigésima primeira) reunião extraordinária do Conselho de Administração da Companhia Docas do Rio de Janeiro. A reunião foi presidida<text:s/></text:span><text:span text:style-name="T15">por Thairyne Jessica Martins de Oliveira, representante do Ministério de Portos e Aeroportos, contando com a participação dos seguintes conselheiros: Eduardo Henn Bernardi - representante do Ministério de Portos e Aeroportos; Alan Ducasble - representante<text:s/></text:span><text:span text:style-name="T16">do</text:span><text:span text:style-name="T17"><text:s/></text:span><text:span text:style-name="T18">Ministério de Portos e Aeroportos; Luiz Antonio Correia de Carvalho – representante do Ministério da Gestão e da Inovação em Serviços Públicos; e Jesualdo Conceição da Silva - representante dos empresários.</text:span></text:p>
      <text:h text:style-name="P19" text:outline-level="2">ABERTURA DOS TRABALHOS</text:h>
      <text:p text:style-name="P20"><text:span text:style-name="T21">Havendo quórum legal, a</text:span><text:span text:style-name="T22"><text:s/>Presidente do Conselho deu início à reunião, declarando abertos os trabalhos. Posteriormente, passou a tratar dos seguintes itens da<text:s/></text:span><text:span text:style-name="T23">ORDEM DO DIA:</text:span></text:p>
      <text:h text:style-name="P24" text:outline-level="2"><text:span text:style-name="T25">1.</text:span><text:span text:style-name="T26"><text:tab/></text:span>MATÉRIAS PARA DELIBERAÇÃO</text:h>
      <text:p text:style-name="P27"><text:span text:style-name="T28">1.1.<text:s/></text:span><text:span text:style-name="T29">Processo S E I 50905.003661/2026-19. PORTARIA PORTOSRIO Nº 223, de<text:s/></text:span><text:span text:style-name="T30">18/06/2026.<text:s/></text:span><text:span text:style-name="T31">Constitui Comissão Paritária para eleição de representante dos trabalhadores no CONSAD da PortosRio (11417392).</text:span></text:p>
      <text:p text:style-name="P32"><text:span text:style-name="T33">DELIBERAÇÃO:</text:span><text:span text:style-name="T34"><text:s/>O CONSAD solicitou à DIREXE a realização d</text:span><text:span text:style-name="T35">a eleição do representante dos trabalhadores para o Conselho de Administração</text:span><text:span text:style-name="T36">,<text:s/></text:span><text:span text:style-name="T37">no prazo de até 30 dias,<text:s/></text:span><text:span text:style-name="T38">considerando que a vaga permanece desocupada há mais de 60 dias, situação que compromete a composição do colegiado e pode impactar o desenvolvimento de suas atividades deliberativas.</text:span></text:p>
      <text:p text:style-name="P39"><text:span text:style-name="T40">1.2.<text:s/></text:span><text:span text:style-name="T41">Processo SEI 50905.002787/2026-76 e Proce</text:span><text:span text:style-name="T42">sso SEI 50905.006694/2025-30. Deliberação CONSAD Nº 90/2026. Convênio do tipo ECTI S/N, firmado pela PortosRio, na qualidade de órgão Concedente, com a Universidade Federal do Rio de Janeiro (UFRJ) e o Instituto Virtual Internacional de Mudanças Globais (I</text:span><text:span text:style-name="T43">VIG/COPPE), ambos na qualidade de órgãos Convenentes, e a Fundação Universitária José Bonifácio (FUJB), na qualidade de Interveniente.<text:s/></text:span></text:p>
      <text:p text:style-name="P44"><text:span text:style-name="T45">DELIBERAÇÃO:</text:span><text:span text:style-name="T46"><text:s/>Em paralelo aos esclarecimentos devidos aos órgãos responsáveis, e considerando as denúncias veiculadas ace</text:span><text:span text:style-name="T47">rca de contratação irregular de bolsistas para o Eixo 3 do Convênio celebrado com a UFRJ, o CONSAD deliberou que a DIREXE:</text:span></text:p>
      <text:p text:style-name="P48"><text:span text:style-name="T49">1.2.1.</text:span><text:span text:style-name="T50"><text:tab/>Determine à UFRJ a imediata suspensão dos pagamentos relativos ao Eixo 3 do Convênio;</text:span></text:p>
      <text:p text:style-name="P51"><text:span text:style-name="T52">1.2.2. Promova a celebração de termo adi</text:span><text:span text:style-name="T53">tivo ao Convênio, atribuindo à UFRJ a competência para realizar a revisão dos bolsistas selecionados; e<text:s/></text:span></text:p>
      <text:p text:style-name="P54"><text:span text:style-name="T55">1.2.3. Que a responsabilidade pela seleção dos bolsistas das comunidades do entorno das áreas portuárias passe a ser da UFRJ.</text:span></text:p>
      <text:soft-page-break/>
      <text:h text:style-name="P56" text:outline-level="2">ENCERRAMENTO DOS TRABALHOS</text:h>
      <text:p text:style-name="P57"><text:span text:style-name="T58">Como nada mais houvesse a ser dito, a Presidente do Colegiado deu por encerrada esta reunião, tendo sido lavrada a presente ata, que lida e achada conforme, segue assinada por todos os conselheiros participantes.</text:span></text:p>
      <text:p text:style-name="P59"><text:span text:style-name="T60"><text:s/></text:span></text:p>
      <text:p text:style-name="P61"><text:span text:style-name="T62"><text:s/></text:span></text:p>
      <text:p text:style-name="P63"><text:span text:style-name="T64">(assinado eletronicamente)</text:span></text:p>
      <text:h text:style-name="P65" text:outline-level="2">THAIRYNE JESSICA MARTINS DE OLIVEIRA</text:h>
      <text:p text:style-name="P66"><text:span text:style-name="T67">Representante do Ministério de Portos e Aeroportos Presidente do CONSAD</text:span></text:p>
      <text:p text:style-name="P68"><text:span text:style-name="T69"><text:s/></text:span></text:p>
      <text:p text:style-name="P70"><text:span text:style-name="T71">(assinado eletronicamente)</text:span></text:p>
      <text:h text:style-name="P72" text:outline-level="2">EDUARDO HENN BERNARDI</text:h>
      <text:p text:style-name="P73"><text:span text:style-name="T74">Representante do Ministério de Portos e Aeroportos</text:span></text:p>
      <text:p text:style-name="P75"><text:span text:style-name="T76"><text:s/></text:span></text:p>
      <text:p text:style-name="P77"><text:span text:style-name="T78">(assinado eletronicamente)</text:span></text:p>
      <text:h text:style-name="P79" text:outline-level="2">ALAN DUCASBLE</text:h>
      <text:p text:style-name="P80"><text:span text:style-name="T81">Representante do Ministério de Portos e Aeroportos</text:span></text:p>
      <text:p text:style-name="P82"><text:span text:style-name="T83"><text:s/></text:span></text:p>
      <text:p text:style-name="P84"><text:span text:style-name="T85">(assinado eletronicamente)</text:span></text:p>
      <text:h text:style-name="P86" text:outline-level="2">LUIZ ANTONIO CORREIA DE CARVALHO</text:h>
      <text:p text:style-name="P87"><text:span text:style-name="T88">Representante do Ministério da Gestão e da Inovação em Serviços Públicos</text:span></text:p>
      <text:p text:style-name="P89"><text:span text:style-name="T90"><text:s/></text:span></text:p>
      <text:p text:style-name="P91"><text:span text:style-name="T92">(assinado eletronicamente)</text:span></text:p>
      <text:h text:style-name="P93" text:outline-level="2">JESUALDO CONCEIÇÃO DA SILVA</text:h>
      <text:p text:style-name="P94"><text:span text:style-name="T95">Representante dos Empresários</text:span></text:p>
      <text:p text:style-name="P96"><text:span text:style-name="T97"><text:s/></text:span></text:p>
      <text:p text:style-name="P98"><text:span text:style-name="T99">(assinado eletronicamente)</text:span></text:p>
      <text:h text:style-name="P100" text:outline-level="2">ZAHARA PUGA ARAUJO</text:h>
      <text:p text:style-name="P101"><text:span text:style-name="T102">Supervisora de Órgãos Colegiados</text:span></text:p>
      <text:p text:style-name="P103"><text:span text:style-name="T104">Documento assinado eletronicamente por<text:s/></text:span><text:span text:style-name="T105">Luiz Antônio Correia de Carvalho</text:span><text:span text:style-name="T106">,<text:s/></text:span><text:span text:style-name="T107">Conselheiro</text:span><text:span text:style-name="T108">, em 29/07/2026, às 15:01, conforme horário oficial de Brasíl</text:span><text:span text:style-name="T109">ia, com fundamento no art. 3°, inciso V, da Portaria nº 446/2015 do Ministério dos Transportes.</text:span></text:p>
      <text:p text:style-name="P110"><draw:g draw:z-index="251658240" draw:name="Group 2472" draw:id="id19" draw:style-name="a20" text:anchor-type="paragraph"><svg:title/><svg:desc/><draw:custom-shape svg:x="-0.01656in" svg:y="-0.95731in" svg:width="7.30315in" svg:height="0.00828in" draw:id="id0" draw:style-name="a1" draw:name="Shape 182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4903in" svg:width="7.30315in" svg:height="0.00828in" draw:id="id1" draw:style-name="a2" draw:name="Shape 183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5731in" svg:width="0.00828in" svg:height="0.01656in" draw:id="id2" draw:style-name="a3" draw:name="Shape 184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95731in" svg:width="0.00828in" svg:height="0.01656in" draw:id="id3" draw:style-name="a4" draw:name="Shape 185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18725in" svg:width="7.30315in" svg:height="0.00828in" draw:id="id4" draw:style-name="a5" draw:name="Shape 186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897in" svg:width="7.30315in" svg:height="0.00828in" draw:id="id5" draw:style-name="a6" draw:name="Shape 187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25in" svg:width="0.00828in" svg:height="0.01656in" draw:id="id6" draw:style-name="a7" draw:name="Shape 188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25in" svg:width="0.00828in" svg:height="0.01656in" draw:id="id7" draw:style-name="a8" draw:name="Shape 189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81in" svg:width="7.30315in" svg:height="0.00828in" draw:id="id8" draw:style-name="a9" draw:name="Shape 190"><svg:title/><svg:desc/><draw:enhanced-geometry draw:type="non-primitive" svg:viewBox="0 0 6677997 7570" draw:enhanced-path="M 0 0 L 6677997 0 6670426 7570 0 757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0.59109in" svg:width="7.30315in" svg:height="0.00828in" draw:id="id9" draw:style-name="a10" draw:name="Shape 191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8281in" svg:width="0.00828in" svg:height="0.01656in" draw:id="id10" draw:style-name="a11" draw:name="Shape 192"><svg:title/><svg:desc/><draw:enhanced-geometry draw:type="non-primitive" svg:viewBox="0 0 7571 15142" draw:enhanced-path="M 0 0 L 7571 0 7571 7570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81in" svg:width="0.00828in" svg:height="0.01656in" draw:id="id11" draw:style-name="a12" draw:name="Shape 193"><svg:title/><svg:desc/><draw:enhanced-geometry draw:type="non-primitive" svg:viewBox="0 0 7572 15142" draw:enhanced-path="M 7572 0 L 7572 15142 0 15142 0 7570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1.35287in" svg:width="7.30315in" svg:height="0.00828in" draw:id="id12" draw:style-name="a13" draw:name="Shape 194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6115in" svg:width="7.30315in" svg:height="0.00828in" draw:id="id13" draw:style-name="a14" draw:name="Shape 195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5287in" svg:width="0.00828in" svg:height="0.01656in" draw:id="id14" draw:style-name="a15" draw:name="Shape 196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1.35287in" svg:width="0.00828in" svg:height="0.01656in" draw:id="id15" draw:style-name="a16" draw:name="Shape 197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frame draw:id="id16" draw:style-name="a17" draw:name="Picture 227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17" draw:style-name="a18" draw:name="Picture 236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18" draw:style-name="a19" draw:name="Picture 245" svg:x="0.00828in" svg:y="0.66561in" svg:width="0.9191in" svg:height="0.62102in" style:rel-width="scale" style:rel-height="scale"><draw:image xlink:href="media/image2.jpg" xlink:type="simple" xlink:show="embed" xlink:actuate="onLoad"/><svg:title/><svg:desc/></draw:frame></draw:g><text:span text:style-name="T111">Documento assinado eletronicamente por<text:s/></text:span><text:span text:style-name="T112">Zahara Puga Araujo</text:span><text:span text:style-name="T113">,<text:s/></text:span><text:span text:style-name="T114">Supervisor</text:span><text:span text:style-name="T115">, em 29/07/2026, às 15:04, conforme horário oficial de Brasília, com fundamento no art. 3°</text:span><text:span text:style-name="T116">, inciso V, da Portaria nº 446/2015 do Ministério dos Transportes.</text:span></text:p>
      <text:p text:style-name="P117"><text:span text:style-name="T118">Documento assinado eletronicamente por<text:s/></text:span><text:span text:style-name="T119">Thairyne Jéssica Martins de Oliveira</text:span><text:span text:style-name="T120">,<text:s/></text:span><text:span text:style-name="T121">Presidente do CONSAD</text:span><text:span text:style-name="T122">, em 29/07/2026, às 18:26, conforme horário oficial de Brasília, com fundamento no art. 3°,<text:s/></text:span><text:span text:style-name="T123">inciso V, da Portaria nº 446/2015 do Ministério dos Transportes.</text:span></text:p>
      <text:soft-page-break/>
      <text:p text:style-name="P124"><draw:g draw:name="Group 2653" draw:id="id76" draw:style-name="a77" text:anchor-type="as-char"><svg:title/><svg:desc/><draw:custom-shape svg:x="0in" svg:y="0.94394in" svg:width="7.30315in" svg:height="0.00828in" draw:id="id20" draw:style-name="a21" draw:name="Shape 277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95222in" svg:width="7.30315in" svg:height="0.00828in" draw:id="id21" draw:style-name="a22" draw:name="Shape 278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94394in" svg:width="0.00828in" svg:height="0.01656in" draw:id="id22" draw:style-name="a23" draw:name="Shape 279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.94394in" svg:width="0.00828in" svg:height="0.01656in" draw:id="id23" draw:style-name="a24" draw:name="Shape 280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714in" svg:width="7.30315in" svg:height="0.00828in" draw:id="id24" draw:style-name="a25" draw:name="Shape 281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72228in" svg:width="7.30315in" svg:height="0.00828in" draw:id="id25" draw:style-name="a26" draw:name="Shape 282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714in" svg:width="0.00828in" svg:height="0.01656in" draw:id="id26" draw:style-name="a27" draw:name="Shape 283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1.714in" svg:width="0.00828in" svg:height="0.01656in" draw:id="id27" draw:style-name="a28" draw:name="Shape 284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48406in" svg:width="7.30315in" svg:height="0.00828in" draw:id="id28" draw:style-name="a29" draw:name="Shape 285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2.49234in" svg:width="7.30315in" svg:height="0.00828in" draw:id="id29" draw:style-name="a30" draw:name="Shape 286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2.48406in" svg:width="0.00828in" svg:height="0.01656in" draw:id="id30" draw:style-name="a31" draw:name="Shape 287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2.48406in" svg:width="0.00828in" svg:height="0.01656in" draw:id="id31" draw:style-name="a32" draw:name="Shape 288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3.48597in" svg:width="7.28659in" svg:height="0.00828in" draw:id="id32" draw:style-name="a33" draw:name="Shape 289"><svg:title/><svg:desc/><draw:enhanced-geometry draw:type="non-primitive" svg:viewBox="0 0 6662854 7571" draw:enhanced-path="M 0 0 L 6662854 0 6655282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3.49425in" svg:width="7.28659in" svg:height="0.00828in" draw:id="id33" draw:style-name="a34" draw:name="Shape 290"><svg:title/><svg:desc/><draw:enhanced-geometry draw:type="non-primitive" svg:viewBox="0 0 6662854 7571" draw:enhanced-path="M 7571 0 L 6662854 0 6662854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3.48597in" svg:width="0.00828in" svg:height="0.01656in" draw:id="id34" draw:style-name="a35" draw:name="Shape 291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8659in" svg:y="3.48597in" svg:width="0.00828in" svg:height="0.01656in" draw:id="id35" draw:style-name="a36" draw:name="Shape 292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.01656in" svg:y="3.75093in" svg:width="7.27003in" svg:height="0.01in" draw:id="id36" draw:style-name="a37" draw:name="Shape 3058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3.7675in" svg:width="7.27003in" svg:height="0.01in" draw:id="id37" draw:style-name="a38" draw:name="Shape 3059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38" draw:style-name="a39" draw:name="Picture 296" svg:x="0.02484in" svg:y="0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22787in" svg:width="3.33421in" svg:height="0.18032in" draw:id="id39" draw:style-name="a40" draw:name="Rectangle 297"><svg:title/><svg:desc/><text:p text:style-name="Normal"><text:span text:style-name="T125">Documento assinado eletronicamente por<text:s/></text:span></text:p><draw:enhanced-geometry draw:type="non-primitive" svg:viewBox="0 0 21600 21600" draw:enhanced-path="M 0 0 L 21600 0 21600 21600 0 21600 Z N"/></draw:custom-shape><draw:custom-shape svg:x="3.48597in" svg:y="0.23027in" svg:width="2.38259in" svg:height="0.17713in" draw:id="id40" draw:style-name="a41" draw:name="Rectangle 298"><svg:title/><svg:desc/><text:p text:style-name="Normal"><text:span text:style-name="T126">Jesualdo Conceição da Silva</text:span></text:p><draw:enhanced-geometry draw:type="non-primitive" svg:viewBox="0 0 21600 21600" draw:enhanced-path="M 0 0 L 21600 0 21600 21600 0 21600 Z N"/></draw:custom-shape><draw:custom-shape svg:x="5.29106in" svg:y="0.22787in" svg:width="0.09872in" svg:height="0.18032in" draw:id="id41" draw:style-name="a42" draw:name="Rectangle 299"><svg:title/><svg:desc/><text:p text:style-name="Normal"><text:span text:style-name="T127">,<text:s/></text:span></text:p><draw:enhanced-geometry draw:type="non-primitive" svg:viewBox="0 0 21600 21600" draw:enhanced-path="M 0 0 L 21600 0 21600 21600 0 21600 Z N"/></draw:custom-shape><draw:custom-shape svg:x="5.37386in" svg:y="0.23027in" svg:width="1.01169in" svg:height="0.17713in" draw:id="id42" draw:style-name="a43" draw:name="Rectangle 300"><svg:title/><svg:desc/><text:p text:style-name="Normal"><text:span text:style-name="T128">Conselheiro</text:span></text:p><draw:enhanced-geometry draw:type="non-primitive" svg:viewBox="0 0 21600 21600" draw:enhanced-path="M 0 0 L 21600 0 21600 21600 0 21600 Z N"/></draw:custom-shape><draw:custom-shape svg:x="6.13564in" svg:y="0.22787in" svg:width="1.34298in" svg:height="0.18032in" draw:id="id43" draw:style-name="a44" draw:name="Rectangle 301"><svg:title/><svg:desc/><text:p text:style-name="Normal"><text:span text:style-name="T129">, em 30/07/2026,</text:span></text:p><draw:enhanced-geometry draw:type="non-primitive" svg:viewBox="0 0 21600 21600" draw:enhanced-path="M 0 0 L 21600 0 21600 21600 0 21600 Z N"/></draw:custom-shape><draw:custom-shape svg:x="0.97706in" svg:y="0.40175in" svg:width="7.76167in" svg:height="0.18032in" draw:id="id44" draw:style-name="a45" draw:name="Rectangle 302"><svg:title/><svg:desc/><text:p text:style-name="Normal"><text:span text:style-name="T130">às 18:06, conforme horário oficial de Brasília, com fundamento no art. 3°, inciso V, da Portaria nº</text:span></text:p><draw:enhanced-geometry draw:type="non-primitive" svg:viewBox="0 0 21600 21600" draw:enhanced-path="M 0 0 L 21600 0 21600 21600 0 21600 Z N"/></draw:custom-shape><draw:custom-shape svg:x="0.97706in" svg:y="0.57563in" svg:width="0.74807in" svg:height="0.18032in" draw:id="id45" draw:style-name="a46" draw:name="Rectangle 2604"><svg:title/><svg:desc/><text:p text:style-name="Normal"><text:span text:style-name="T131">446/2015</text:span></text:p><draw:enhanced-geometry draw:type="non-primitive" svg:viewBox="0 0 21600 21600" draw:enhanced-path="M 0 0 L 21600 0 21600 21600 0 21600 Z N"/></draw:custom-shape><draw:custom-shape svg:x="1.54012in" svg:y="0.57563in" svg:width="2.48176in" svg:height="0.18032in" draw:id="id46" draw:style-name="a47" draw:name="Rectangle 2605"><svg:title/><svg:desc/><text:p text:style-name="Normal"><text:span text:style-name="T132"><text:s/>do Ministério dos Transportes.</text:span></text:p><draw:enhanced-geometry draw:type="non-primitive" svg:viewBox="0 0 21600 21600" draw:enhanced-path="M 0 0 L 21600 0 21600 21600 0 21600 Z N"/></draw:custom-shape><draw:frame draw:id="id47" draw:style-name="a48" draw:name="Picture 305" svg:x="0.02484in" svg:y="1.02675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1.13041in" svg:width="3.33421in" svg:height="0.18032in" draw:id="id48" draw:style-name="a49" draw:name="Rectangle 306"><svg:title/><svg:desc/><text:p text:style-name="Normal"><text:span text:style-name="T133">Documento assinado eletronicamente por<text:s/></text:span></text:p><draw:enhanced-geometry draw:type="non-primitive" svg:viewBox="0 0 21600 21600" draw:enhanced-path="M 0 0 L 21600 0 21600 21600 0 21600 Z N"/></draw:custom-shape><draw:custom-shape svg:x="3.48597in" svg:y="1.13281in" svg:width="1.22652in" svg:height="0.17713in" draw:id="id49" draw:style-name="a50" draw:name="Rectangle 307"><svg:title/><svg:desc/><text:p text:style-name="Normal"><text:span text:style-name="T134">Alan Ducasble</text:span></text:p><draw:enhanced-geometry draw:type="non-primitive" svg:viewBox="0 0 21600 21600" draw:enhanced-path="M 0 0 L 21600 0 21600 21600 0 21600 Z N"/></draw:custom-shape><draw:custom-shape svg:x="4.41335in" svg:y="1.13041in" svg:width="0.09872in" svg:height="0.18032in" draw:id="id50" draw:style-name="a51" draw:name="Rectangle 308"><svg:title/><svg:desc/><text:p text:style-name="Normal"><text:span text:style-name="T135">,<text:s/></text:span></text:p><draw:enhanced-geometry draw:type="non-primitive" svg:viewBox="0 0 21600 21600" draw:enhanced-path="M 0 0 L 21600 0 21600 21600 0 21600 Z N"/></draw:custom-shape><draw:custom-shape svg:x="4.49615in" svg:y="1.13281in" svg:width="1.01169in" svg:height="0.17713in" draw:id="id51" draw:style-name="a52" draw:name="Rectangle 309"><svg:title/><svg:desc/><text:p text:style-name="Normal"><text:span text:style-name="T136">Conselheiro</text:span></text:p><draw:enhanced-geometry draw:type="non-primitive" svg:viewBox="0 0 21600 21600" draw:enhanced-path="M 0 0 L 21600 0 21600 21600 0 21600 Z N"/></draw:custom-shape><draw:custom-shape svg:x="5.25793in" svg:y="1.13041in" svg:width="2.10819in" svg:height="0.18032in" draw:id="id52" draw:style-name="a53" draw:name="Rectangle 310"><svg:title/><svg:desc/><text:p text:style-name="Normal"><text:span text:style-name="T137">, em 30/07/2026, às 18:12,</text:span></text:p><draw:enhanced-geometry draw:type="non-primitive" svg:viewBox="0 0 21600 21600" draw:enhanced-path="M 0 0 L 21600 0 21600 21600 0 21600 Z N"/></draw:custom-shape><draw:custom-shape svg:x="0.97706in" svg:y="1.30429in" svg:width="8.04225in" svg:height="0.18032in" draw:id="id53" draw:style-name="a54" draw:name="Rectangle 311"><svg:title/><svg:desc/><text:p text:style-name="Normal"><text:span text:style-name="T138">conforme horário oficial de Brasília, com fundamento no art. 3°, inciso V, da Portaria nº 446/2015 do</text:span></text:p><draw:enhanced-geometry draw:type="non-primitive" svg:viewBox="0 0 21600 21600" draw:enhanced-path="M 0 0 L 21600 0 21600 21600 0 21600 Z N"/></draw:custom-shape><draw:custom-shape svg:x="0.97706in" svg:y="1.47818in" svg:width="2.18442in" svg:height="0.18032in" draw:id="id54" draw:style-name="a55" draw:name="Rectangle 312"><svg:title/><svg:desc/><text:p text:style-name="Normal"><text:span text:style-name="T139">Ministério dos Transportes.</text:span></text:p><draw:enhanced-geometry draw:type="non-primitive" svg:viewBox="0 0 21600 21600" draw:enhanced-path="M 0 0 L 21600 0 21600 21600 0 21600 Z N"/></draw:custom-shape><draw:frame draw:id="id55" draw:style-name="a56" draw:name="Picture 314" svg:x="0.02484in" svg:y="1.79681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1.90047in" svg:width="3.33421in" svg:height="0.18032in" draw:id="id56" draw:style-name="a57" draw:name="Rectangle 315"><svg:title/><svg:desc/><text:p text:style-name="Normal"><text:span text:style-name="T140">Documento assinado eletronicamente por<text:s/></text:span></text:p><draw:enhanced-geometry draw:type="non-primitive" svg:viewBox="0 0 21600 21600" draw:enhanced-path="M 0 0 L 21600 0 21600 21600 0 21600 Z N"/></draw:custom-shape><draw:custom-shape svg:x="3.48597in" svg:y="1.90287in" svg:width="2.08018in" svg:height="0.17713in" draw:id="id57" draw:style-name="a58" draw:name="Rectangle 316"><svg:title/><svg:desc/><text:p text:style-name="Normal"><text:span text:style-name="T141">Eduardo Henn Bernardi</text:span></text:p><draw:enhanced-geometry draw:type="non-primitive" svg:viewBox="0 0 21600 21600" draw:enhanced-path="M 0 0 L 21600 0 21600 21600 0 21600 Z N"/></draw:custom-shape><draw:custom-shape svg:x="5.05921in" svg:y="1.90047in" svg:width="0.09872in" svg:height="0.18032in" draw:id="id58" draw:style-name="a59" draw:name="Rectangle 317"><svg:title/><svg:desc/><text:p text:style-name="Normal"><text:span text:style-name="T142">,<text:s/></text:span></text:p><draw:enhanced-geometry draw:type="non-primitive" svg:viewBox="0 0 21600 21600" draw:enhanced-path="M 0 0 L 21600 0 21600 21600 0 21600 Z N"/></draw:custom-shape><draw:custom-shape svg:x="5.14201in" svg:y="1.90287in" svg:width="1.01169in" svg:height="0.17713in" draw:id="id59" draw:style-name="a60" draw:name="Rectangle 318"><svg:title/><svg:desc/><text:p text:style-name="Normal"><text:span text:style-name="T143">Conselheiro</text:span></text:p><draw:enhanced-geometry draw:type="non-primitive" svg:viewBox="0 0 21600 21600" draw:enhanced-path="M 0 0 L 21600 0 21600 21600 0 21600 Z N"/></draw:custom-shape><draw:custom-shape svg:x="5.90379in" svg:y="1.90047in" svg:width="1.55738in" svg:height="0.18032in" draw:id="id60" draw:style-name="a61" draw:name="Rectangle 319"><svg:title/><svg:desc/><text:p text:style-name="Normal"><text:span text:style-name="T144">, em 30/07/2026, às</text:span></text:p><draw:enhanced-geometry draw:type="non-primitive" svg:viewBox="0 0 21600 21600" draw:enhanced-path="M 0 0 L 21600 0 21600 21600 0 21600 Z N"/></draw:custom-shape><draw:custom-shape svg:x="0.97706in" svg:y="2.07435in" svg:width="0.45073in" svg:height="0.18032in" draw:id="id61" draw:style-name="a62" draw:name="Rectangle 2606"><svg:title/><svg:desc/><text:p text:style-name="Normal"><text:span text:style-name="T145">18:25</text:span></text:p><draw:enhanced-geometry draw:type="non-primitive" svg:viewBox="0 0 21600 21600" draw:enhanced-path="M 0 0 L 21600 0 21600 21600 0 21600 Z N"/></draw:custom-shape><draw:custom-shape svg:x="1.31655in" svg:y="2.07435in" svg:width="7.14511in" svg:height="0.18032in" draw:id="id62" draw:style-name="a63" draw:name="Rectangle 2608"><svg:title/><svg:desc/><text:p text:style-name="Normal"><text:span text:style-name="T146">, conforme horário oficial de Brasília, com fundamento no art. 3°, inciso V, da Portaria nº<text:s/></text:span></text:p><draw:enhanced-geometry draw:type="non-primitive" svg:viewBox="0 0 21600 21600" draw:enhanced-path="M 0 0 L 21600 0 21600 21600 0 21600 Z N"/></draw:custom-shape><draw:custom-shape svg:x="6.68912in" svg:y="2.07435in" svg:width="0.74807in" svg:height="0.18032in" draw:id="id63" draw:style-name="a64" draw:name="Rectangle 2607"><svg:title/><svg:desc/><text:p text:style-name="Normal"><text:span text:style-name="T147">446/2015</text:span></text:p><draw:enhanced-geometry draw:type="non-primitive" svg:viewBox="0 0 21600 21600" draw:enhanced-path="M 0 0 L 21600 0 21600 21600 0 21600 Z N"/></draw:custom-shape><draw:custom-shape svg:x="0.97706in" svg:y="2.24824in" svg:width="2.4322in" svg:height="0.18032in" draw:id="id64" draw:style-name="a65" draw:name="Rectangle 321"><svg:title/><svg:desc/><text:p text:style-name="Normal"><text:span text:style-name="T148">do Ministério dos Transportes.</text:span></text:p><draw:enhanced-geometry draw:type="non-primitive" svg:viewBox="0 0 21600 21600" draw:enhanced-path="M 0 0 L 21600 0 21600 21600 0 21600 Z N"/></draw:custom-shape><draw:frame draw:id="id65" draw:style-name="a66" draw:name="Picture 323" svg:x="0.02484in" svg:y="2.56687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2.69537in" svg:width="4.72046in" svg:height="0.18032in" draw:id="id66" draw:style-name="a67" draw:name="Rectangle 324"><svg:title/><svg:desc/><text:p text:style-name="Normal"><text:span text:style-name="T149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2.86925in" svg:width="4.62204in" svg:height="0.18032in" draw:id="id67" draw:style-name="a68" draw:name="Rectangle 325"><svg:title/><svg:desc/><text:p text:style-name="Normal"><text:span text:style-name="T150">https://sei.transportes.gov.br/sei/controlador_externo.p</text:span><text:span text:style-name="T151">hp?</text:span></text:p><draw:enhanced-geometry draw:type="non-primitive" svg:viewBox="0 0 21600 21600" draw:enhanced-path="M 0 0 L 21600 0 21600 21600 0 21600 Z N"/></draw:custom-shape><draw:custom-shape svg:x="0.94394in" svg:y="3.04314in" svg:width="8.52978in" svg:height="0.18032in" draw:id="id68" draw:style-name="a69" draw:name="Rectangle 326"><svg:title/><svg:desc/><text:p text:style-name="Normal"><text:span text:style-name="T152">acao=do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3.21702in" svg:width="2.62991in" svg:height="0.18032in" draw:id="id69" draw:style-name="a70" draw:name="Rectangle 327"><svg:title/><svg:desc/><text:p text:style-name="Normal"><text:span text:style-name="T153">informando o código verificador<text:s/></text:span></text:p><draw:enhanced-geometry draw:type="non-primitive" svg:viewBox="0 0 21600 21600" draw:enhanced-path="M 0 0 L 21600 0 21600 21600 0 21600 Z N"/></draw:custom-shape><draw:custom-shape svg:x="2.92291in" svg:y="3.21942in" svg:width="0.79212in" svg:height="0.17713in" draw:id="id70" draw:style-name="a71" draw:name="Rectangle 328"><svg:title/><svg:desc/><text:p text:style-name="Normal"><text:span text:style-name="T154">11585274</text:span></text:p><draw:enhanced-geometry draw:type="non-primitive" svg:viewBox="0 0 21600 21600" draw:enhanced-path="M 0 0 L 21600 0 21600 21600 0 21600 Z N"/></draw:custom-shape><draw:custom-shape svg:x="3.51909in" svg:y="3.21702in" svg:width="1.37034in" svg:height="0.18032in" draw:id="id71" draw:style-name="a72" draw:name="Rectangle 329"><svg:title/><svg:desc/><text:p text:style-name="Normal"><text:span text:style-name="T155"><text:s/>e o código CRC<text:s/></text:span></text:p><draw:enhanced-geometry draw:type="non-primitive" svg:viewBox="0 0 21600 21600" draw:enhanced-path="M 0 0 L 21600 0 21600 21600 0 21600 Z N"/></draw:custom-shape><draw:custom-shape svg:x="4.57068in" svg:y="3.21942in" svg:width="0.98983in" svg:height="0.17713in" draw:id="id72" draw:style-name="a73" draw:name="Rectangle 330"><svg:title/><svg:desc/><text:p text:style-name="Normal"><text:span text:style-name="T156">E4DCC2E4</text:span></text:p><draw:enhanced-geometry draw:type="non-primitive" svg:viewBox="0 0 21600 21600" draw:enhanced-path="M 0 0 L 21600 0 21600 21600 0 21600 Z N"/></draw:custom-shape><draw:custom-shape svg:x="5.3159in" svg:y="3.21702in" svg:width="0.04916in" svg:height="0.18032in" draw:id="id73" draw:style-name="a74" draw:name="Rectangle 331"><svg:title/><svg:desc/><text:p text:style-name="Normal"><text:span text:style-name="T157">.</text:span></text:p><draw:enhanced-geometry draw:type="non-primitive" svg:viewBox="0 0 21600 21600" draw:enhanced-path="M 0 0 L 21600 0 21600 21600 0 21600 Z N"/></draw:custom-shape><draw:frame draw:id="id74" draw:style-name="a75" draw:name="Picture 333" svg:x="0.01656in" svg:y="3.79234in" svg:width="2.59171in" svg:height="0.30637in" style:rel-width="scale" style:rel-height="scale"><draw:image xlink:href="media/image4.jpg" xlink:type="simple" xlink:show="embed" xlink:actuate="onLoad"/><svg:title/><svg:desc/></draw:frame><draw:frame draw:id="id75" draw:style-name="a76" draw:name="Picture 337" svg:x="5.90379in" svg:y="3.79234in" svg:width="1.3828in" svg:height="0.30637in" style:rel-width="scale" style:rel-height="scale"><draw:image xlink:href="media/image5.jpg" xlink:type="simple" xlink:show="embed" xlink:actuate="onLoad"/><svg:title/><svg:desc/></draw:frame></draw:g></text:p>
      <text:p text:style-name="P158"><text:span text:style-name="T159">Referência:</text:span><text:span text:style-name="T160"><text:s/>Processo nº 50905.000018/2026-33</text:span><text:span text:style-name="T161"><text:tab/>SEI nº 11585274</text:span></text:p>
      <text:p text:style-name="P162"><text:span text:style-name="T163">Rua Dom Gerardo 35 - 10º andar, Edifício Sede - Bairro Centro</text:span></text:p>
      <text:p text:style-name="P164"><text:span text:style-name="T165">Rio de Janeiro/RJ, CEP 20090-905</text:span></text:p>
      <text:p text:style-name="P166"><text:span text:style-name="T167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1361in" fo:margin-right="0.0062in"/>
      <style:text-properties style:font-name="Times New Roman" style:font-name-asian="Times New Roman" style:font-name-complex="Times New Roman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center" fo:margin-bottom="0.0659in" fo:margin-left="0.0854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4951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3465in"/>
      </style:footer-style>
    </style:page-layout>
    <style:style style:name="P2" style:parent-style-name="Normal" style:family="paragraph">
      <style:paragraph-properties fo:text-align="center" fo:margin-bottom="0in" fo:margin-left="0.0027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RE 931ª (11585274) <text:s text:c="8"/>SEI 50905.000018/2026-33 / pg.<text:s/></text:span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18/2026-33</dc:title>
    <dc:subject/>
    <meta:initial-creator>Roseni Rocha Silva</meta:initial-creator>
    <dc:creator>Roseni Rocha Silva</dc:creator>
    <meta:creation-date>2026-08-03T13:12:00Z</meta:creation-date>
    <dc:date>2026-08-03T13:12:00Z</dc:date>
    <meta:template xlink:href="Normal" xlink:type="simple"/>
    <meta:editing-cycles>2</meta:editing-cycles>
    <meta:editing-duration>PT120S</meta:editing-duration>
    <meta:document-statistic meta:page-count="3" meta:paragraph-count="9" meta:word-count="709" meta:character-count="4531" meta:row-count="31" meta:non-whitespace-character-count="3831"/>
  </office:meta>
</office:document-meta>
</file>